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/>
      <style:text-properties fo:color="#FF0000" fo:font-size="9pt" style:font-size-asian="9pt" style:font-size-complex="9pt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top" fo:wrap-option="wrap"/>
      <style:text-properties fo:font-size="9pt" style:font-size-asian="9pt" style:font-size-complex="9pt"/>
    </style:style>
    <style:style style:name="ce5" style:family="table-cell" style:parent-style-name="Default" style:data-style-name="N37">
      <style:table-cell-properties style:vertical-align="top"/>
      <style:text-properties fo:font-size="9pt" style:font-size-asian="9pt" style:font-size-complex="9pt"/>
    </style:style>
    <style:style style:name="ce6" style:family="table-cell" style:parent-style-name="Default" style:data-style-name="N3">
      <style:table-cell-properties style:vertical-align="top"/>
      <style:text-properties fo:font-size="9pt" style:font-size-asian="9pt" style:font-size-complex="9pt"/>
    </style:style>
    <style:style style:name="ce7" style:family="table-cell" style:parent-style-name="Euro" style:data-style-name="N36">
      <style:table-cell-properties style:vertical-align="top"/>
      <style:text-properties fo:font-size="9pt" style:font-size-asian="9pt" style:font-size-complex="9pt"/>
    </style:style>
    <style:style style:name="ce8" style:family="table-cell" style:parent-style-name="Euro" style:data-style-name="N36">
      <style:table-cell-properties style:vertical-align="top" fo:background-color="transparent"/>
      <style:text-properties fo:font-size="9pt" style:font-size-asian="9pt" style:font-size-complex="9pt"/>
    </style:style>
    <style:style style:name="ce9" style:family="table-cell" style:parent-style-name="Euro" style:data-style-name="N36">
      <style:table-cell-properties style:vertical-align="top" fo:background-color="#FFC000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top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style:vertical-align="top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/>
      <style:text-properties fo:font-size="9pt" style:font-size-asian="9pt" style:font-size-complex="9pt"/>
    </style:style>
    <style:style style:name="ce13" style:family="table-cell" style:parent-style-name="Default" style:data-style-name="N1">
      <style:table-cell-properties fo:border-top="2pt solid #000000" fo:border-bottom="none" fo:border-left="none" fo:border-right="none" style:vertical-align="top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2">
      <style:table-cell-properties fo:border-top="2pt solid #000000" fo:border-bottom="none" fo:border-left="none" fo:border-right="2pt solid #000000" style:vertical-align="top"/>
      <style:text-properties fo:font-size="9pt" style:font-size-asian="9pt" style:font-size-complex="9pt"/>
    </style:style>
    <style:style style:name="ce15" style:family="table-cell" style:parent-style-name="Default" style:data-style-name="N2">
      <style:table-cell-properties style:vertical-align="top"/>
      <style:text-properties fo:font-size="9pt" style:font-size-asian="9pt" style:font-size-complex="9pt"/>
    </style:style>
    <style:style style:name="ce16" style:family="table-cell" style:parent-style-name="Default" style:data-style-name="N39">
      <style:table-cell-properties fo:border-top="2pt solid #000000" fo:border-bottom="none" fo:border-left="none" fo:border-right="none" style:vertical-align="top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order-top="2pt solid #000000" fo:border-bottom="none" fo:border-left="none" fo:border-right="2pt solid #000000" style:vertical-align="top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order-top="none" fo:border-bottom="none" fo:border-left="2pt solid #000000" fo:border-right="none" style:vertical-align="top"/>
      <style:text-properties fo:font-size="9pt" style:font-size-asian="9pt" style:font-size-complex="9pt"/>
    </style:style>
    <style:style style:name="ce19" style:family="table-cell" style:parent-style-name="Default" style:data-style-name="N1">
      <style:table-cell-properties style:vertical-align="top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2">
      <style:table-cell-properties fo:border-top="none" fo:border-bottom="none" fo:border-left="none" fo:border-right="2pt solid #000000" style:vertical-align="top"/>
      <style:text-properties fo:font-size="9pt" style:font-size-asian="9pt" style:font-size-complex="9pt"/>
    </style:style>
    <style:style style:name="ce21" style:family="table-cell" style:parent-style-name="Default" style:data-style-name="N39">
      <style:table-cell-properties style:vertical-align="top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none" fo:border-right="2pt solid #000000" style:vertical-align="top"/>
      <style:text-properties fo:font-size="9pt" style:font-size-asian="9pt" style:font-size-complex="9pt"/>
    </style:style>
    <style:style style:name="ce23" style:family="table-cell" style:parent-style-name="Default" style:data-style-name="N2">
      <style:table-cell-properties style:vertical-align="top" fo:wrap-option="wrap" style:repeat-content="false"/>
      <style:paragraph-properties fo:text-align="start" fo:margin-left="0cm"/>
      <style:text-properties fo:color="#FF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4" style:family="table-cell" style:parent-style-name="Default" style:data-style-name="N2">
      <style:table-cell-properties fo:border-top="thin solid #000000" fo:border-bottom="none" fo:border-left="thin solid #000000" fo:border-right="thin solid #000000" style:vertical-align="top" fo:wrap-option="wrap" fo:background-color="#C4D79B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5" style:family="table-cell" style:parent-style-name="Default" style:data-style-name="N2">
      <style:table-cell-properties style:vertical-align="top" fo:wrap-option="wrap" fo:background-color="#C4D79B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6" style:family="table-cell" style:parent-style-name="Default" style:data-style-name="N2">
      <style:table-cell-properties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7" style:family="table-cell" style:parent-style-name="Default" style:data-style-name="N3">
      <style:table-cell-properties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8" style:family="table-cell" style:parent-style-name="Euro" style:data-style-name="N36">
      <style:table-cell-properties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9" style:family="table-cell" style:parent-style-name="Default" style:data-style-name="N2">
      <style:table-cell-properties fo:border-top="thin solid #000000" fo:border-bottom="none" fo:border-left="thin solid #000000" fo:border-right="thin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" style:family="table-cell" style:parent-style-name="Euro" style:data-style-name="N36">
      <style:table-cell-properties fo:border-top="thin solid #000000" fo:border-bottom="none" fo:border-left="thin solid #000000" fo:border-right="thin solid #000000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1" style:family="table-cell" style:parent-style-name="Euro" style:data-style-name="N36">
      <style:table-cell-properties fo:border-top="thin solid #000000" fo:border-bottom="none" fo:border-left="thin solid #000000" fo:border-right="thin solid #000000" style:vertical-align="top" fo:background-color="#B8CCE4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2" style:family="table-cell" style:parent-style-name="Euro" style:data-style-name="N36">
      <style:table-cell-properties fo:border-top="thin solid #000000" fo:border-bottom="none" fo:border-left="thin solid #000000" fo:border-right="thin solid #000000" style:vertical-align="top" fo:wrap-option="wrap" fo:background-color="#B8CCE4"/>
      <style:text-properties fo:font-size="9pt" style:font-size-asian="9pt" style:font-size-complex="9pt" fo:font-weight="bold" style:font-weight-asian="bold" style:font-weight-complex="bold"/>
    </style:style>
    <style:style style:name="ce33" style:family="table-cell" style:parent-style-name="Euro" style:data-style-name="N36">
      <style:table-cell-properties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4" style:family="table-cell" style:parent-style-name="Default" style:data-style-name="N2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5" style:family="table-cell" style:parent-style-name="Default" style:data-style-name="N2">
      <style:table-cell-properties fo:border-top="2pt solid #000000" fo:border-bottom="none" fo:border-left="2pt solid #000000" fo:border-right="none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6" style:family="table-cell" style:parent-style-name="Default" style:data-style-name="N2">
      <style:table-cell-properties fo:border-top="2pt solid #000000" fo:border-bottom="none" fo:border-left="2pt solid #000000" fo:border-right="thin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7" style:family="table-cell" style:parent-style-name="Default" style:data-style-name="N2">
      <style:table-cell-properties fo:border-top="2pt solid #000000" fo:border-bottom="none" fo:border-left="thin solid #000000" fo:border-right="thin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8" style:family="table-cell" style:parent-style-name="Default" style:data-style-name="N2">
      <style:table-cell-properties fo:border-top="2pt solid #000000" fo:border-bottom="none" fo:border-left="thin solid #000000" fo:border-right="2pt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9" style:family="table-cell" style:parent-style-name="Default" style:data-style-name="N2">
      <style:table-cell-properties fo:border-top="2pt solid #000000" fo:border-bottom="none" fo:border-left="none" fo:border-right="2pt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0" style:family="table-cell" style:parent-style-name="Default" style:data-style-name="N1">
      <style:table-cell-properties fo:border-top="2pt solid #000000" fo:border-bottom="none" fo:border-left="thin solid #000000" fo:border-right="2pt solid #000000" style:vertical-align="top" fo:wrap-option="wrap" fo:background-color="#C4D79B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1" style:family="table-cell" style:parent-style-name="Default" style:data-style-name="N2">
      <style:table-cell-properties fo:border-top="2pt solid #000000" fo:border-bottom="none" fo:border-left="none" fo:border-right="none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2" style:family="table-cell" style:parent-style-name="Default" style:data-style-name="N2">
      <style:table-cell-properties fo:border-top="2pt solid #000000" fo:border-bottom="none" fo:border-left="thin solid #000000" fo:border-right="none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3" style:family="table-cell" style:parent-style-name="Default" style:data-style-name="N2">
      <style:table-cell-properties fo:border-top="thin solid #000000" fo:border-bottom="none" fo:border-left="none" fo:border-right="thin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4" style:family="table-cell" style:parent-style-name="Default" style:data-style-name="N39">
      <style:table-cell-properties fo:border-top="2pt solid #000000" fo:border-bottom="none" fo:border-left="thin solid #000000" fo:border-right="2pt solid #000000" style:vertical-align="top" fo:wrap-option="wrap" fo:background-color="#C4D79B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5" style:family="table-cell" style:parent-style-name="Euro" style:data-style-name="N36">
      <style:table-cell-properties fo:border-top="2pt solid #000000" fo:border-bottom="none" fo:border-left="none" fo:border-right="none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6" style:family="table-cell" style:parent-style-name="Default" style:data-style-name="N2">
      <style:table-cell-properties fo:border-top="none" fo:border-bottom="none" fo:border-left="thin solid #000000" fo:border-right="thin solid #000000" style:vertical-align="top" fo:wrap-option="wrap" fo:background-color="#C4D79B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7" style:family="table-cell" style:parent-style-name="Default" style:data-style-name="N2">
      <style:table-cell-properties fo:border-top="none" fo:border-bottom="none" fo:border-left="thin solid #000000" fo:border-right="thin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8" style:family="table-cell" style:parent-style-name="Default" style:data-style-name="N2">
      <style:table-cell-properties fo:border-top="none" fo:border-bottom="none" fo:border-left="thin solid #000000" fo:border-right="thin solid #000000" style:vertical-align="top" fo:wrap-option="wrap" fo:background-color="#B8CCE4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49" style:family="table-cell" style:parent-style-name="Default" style:data-style-name="N2">
      <style:table-cell-properties fo:border-top="none" fo:border-bottom="none" fo:border-left="thin solid #000000" fo:border-right="thin solid #000000" style:vertical-align="top" fo:background-color="#B8CCE4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2">
      <style:table-cell-properties fo:border-top="none" fo:border-bottom="none" fo:border-left="2pt solid #000000" fo:border-right="none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1" style:family="table-cell" style:parent-style-name="Default" style:data-style-name="N2">
      <style:table-cell-properties fo:border-top="none" fo:border-bottom="none" fo:border-left="2pt solid #000000" fo:border-right="thin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2" style:family="table-cell" style:parent-style-name="Default" style:data-style-name="N2">
      <style:table-cell-properties fo:border-top="none" fo:border-bottom="none" fo:border-left="thin solid #000000" fo:border-right="2pt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3" style:family="table-cell" style:parent-style-name="Default" style:data-style-name="N2">
      <style:table-cell-properties fo:border-top="none" fo:border-bottom="none" fo:border-left="none" fo:border-right="2pt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4" style:family="table-cell" style:parent-style-name="Default" style:data-style-name="N1">
      <style:table-cell-properties fo:border-top="none" fo:border-bottom="none" fo:border-left="2pt solid #000000" fo:border-right="none" style:vertical-align="top" fo:wrap-option="wrap" fo:background-color="#C4D79B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5" style:family="table-cell" style:parent-style-name="Default" style:data-style-name="N2">
      <style:table-cell-properties fo:border-top="none" fo:border-bottom="none" fo:border-left="thin solid #000000" fo:border-right="none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6" style:family="table-cell" style:parent-style-name="Default" style:data-style-name="N2">
      <style:table-cell-properties fo:border-top="none" fo:border-bottom="none" fo:border-left="none" fo:border-right="thin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7" style:family="table-cell" style:parent-style-name="Default" style:data-style-name="N39">
      <style:table-cell-properties fo:border-top="none" fo:border-bottom="none" fo:border-left="thin solid #000000" fo:border-right="2pt solid #000000" style:vertical-align="top" fo:wrap-option="wrap" fo:background-color="#C4D79B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8" style:family="table-cell" style:parent-style-name="Default" style:data-style-name="N2">
      <style:table-cell-properties fo:border="thin solid #000000" style:vertical-align="top" fo:wrap-option="wra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59" style:family="table-cell" style:parent-style-name="Default" style:data-style-name="N2">
      <style:table-cell-properties style:vertical-align="top" style:repeat-content="false"/>
      <style:paragraph-properties fo:text-align="start" fo:margin-left="0cm"/>
      <style:text-properties fo:color="#FF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0" style:family="table-cell" style:parent-style-name="Default" style:data-style-name="N2">
      <style:table-cell-properties fo:border-top="none" fo:border-bottom="none" fo:border-left="thin solid #000000" fo:border-right="thin solid #000000" style:vertical-align="top" fo:background-color="#C4D79B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1" style:family="table-cell" style:parent-style-name="Default" style:data-style-name="N2">
      <style:table-cell-properties style:vertical-align="top" fo:background-color="#C4D79B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2" style:family="table-cell" style:parent-style-name="Default" style:data-style-name="N2">
      <style:table-cell-properties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3" style:family="table-cell" style:parent-style-name="Default" style:data-style-name="N2">
      <style:table-cell-properties fo:border-top="none" fo:border-bottom="none" fo:border-left="thin solid #000000" fo:border-right="thin solid #000000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4" style:family="table-cell" style:parent-style-name="Default" style:data-style-name="N2">
      <style:table-cell-properties fo:border-top="none" fo:border-bottom="none" fo:border-left="thin solid #000000" fo:border-right="thin solid #000000" style:vertical-align="top" fo:background-color="#B8CCE4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5" style:family="table-cell" style:parent-style-name="Default" style:data-style-name="N2">
      <style:table-cell-properties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6" style:family="table-cell" style:parent-style-name="Default" style:data-style-name="N2">
      <style:table-cell-properties fo:border-top="none" fo:border-bottom="none" fo:border-left="2pt solid #000000" fo:border-right="none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7" style:family="table-cell" style:parent-style-name="Default" style:data-style-name="N2">
      <style:table-cell-properties fo:border-top="none" fo:border-bottom="none" fo:border-left="2pt solid #000000" fo:border-right="thin solid #000000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8" style:family="table-cell" style:parent-style-name="Default" style:data-style-name="N2">
      <style:table-cell-properties fo:border-top="none" fo:border-bottom="none" fo:border-left="thin solid #000000" fo:border-right="2pt solid #000000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69" style:family="table-cell" style:parent-style-name="Default" style:data-style-name="N2">
      <style:table-cell-properties fo:border-top="none" fo:border-bottom="none" fo:border-left="none" fo:border-right="2pt solid #000000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0" style:family="table-cell" style:parent-style-name="Default" style:data-style-name="N1">
      <style:table-cell-properties fo:border-top="none" fo:border-bottom="none" fo:border-left="2pt solid #000000" fo:border-right="none" style:vertical-align="top" fo:background-color="#C4D79B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1" style:family="table-cell" style:parent-style-name="Default" style:data-style-name="N2">
      <style:table-cell-properties fo:border-top="none" fo:border-bottom="none" fo:border-left="thin solid #000000" fo:border-right="none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2" style:family="table-cell" style:parent-style-name="Default" style:data-style-name="N2">
      <style:table-cell-properties fo:border-top="none" fo:border-bottom="thin solid #000000" fo:border-left="thin solid #000000" fo:border-right="thin solid #000000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3" style:family="table-cell" style:parent-style-name="Default" style:data-style-name="N2">
      <style:table-cell-properties fo:border-top="none" fo:border-bottom="thin solid #000000" fo:border-left="none" fo:border-right="thin solid #000000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4" style:family="table-cell" style:parent-style-name="Default" style:data-style-name="N39">
      <style:table-cell-properties fo:border-top="none" fo:border-bottom="none" fo:border-left="thin solid #000000" fo:border-right="2pt solid #000000" style:vertical-align="top" fo:background-color="#C4D79B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5" style:family="table-cell" style:parent-style-name="Default" style:data-style-name="N2">
      <style:table-cell-properties fo:border="thin solid #000000" style:vertical-align="top" fo:background-color="#C4D79B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6" style:family="table-cell" style:parent-style-name="Default" style:data-style-name="N2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7" style:family="table-cell" style:parent-style-name="Default" style:data-style-name="N2">
      <style:table-cell-properties fo:border-top="thin solid #000000" fo:border-bottom="thin solid #000000" fo:border-left="none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8" style:family="table-cell" style:parent-style-name="Default" style:data-style-name="N2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79" style:family="table-cell" style:parent-style-name="Default" style:data-style-name="N3">
      <style:table-cell-properties fo:border-top="thin solid #000000" fo:border-bottom="thin solid #000000" fo:border-left="none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0" style:family="table-cell" style:parent-style-name="Euro" style:data-style-name="N36">
      <style:table-cell-properties fo:border-top="thin solid #000000" fo:border-bottom="thin solid #000000" fo:border-left="none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1" style:family="table-cell" style:parent-style-name="Euro" style:data-style-name="N36">
      <style:table-cell-properties fo:border-top="thin solid #000000" fo:border-bottom="thin solid #000000" fo:border-left="none" fo:border-right="none" style:vertical-align="top" fo:background-color="#B8CCE4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2" style:family="table-cell" style:parent-style-name="Euro" style:data-style-name="N36">
      <style:table-cell-properties fo:border-top="thin solid #000000" fo:border-bottom="thin solid #000000" fo:border-left="none" fo:border-right="none" style:vertical-align="top" fo:background-color="#FFC000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3" style:family="table-cell" style:parent-style-name="Euro" style:data-style-name="N36">
      <style:table-cell-properties fo:border-top="thin solid #000000" fo:border-bottom="thin solid #000000" fo:border-left="2pt solid #000000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4" style:family="table-cell" style:parent-style-name="Euro" style:data-style-name="N36">
      <style:table-cell-properties fo:border-top="thin solid #000000" fo:border-bottom="thin solid #000000" fo:border-left="none" fo:border-right="2pt solid #000000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5" style:family="table-cell" style:parent-style-name="Euro" style:data-style-name="N1">
      <style:table-cell-properties fo:border-top="thin solid #000000" fo:border-bottom="thin solid #000000" fo:border-left="2pt solid #000000" fo:border-right="none" style:vertical-align="top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6" style:family="table-cell" style:parent-style-name="Euro" style:data-style-name="N2">
      <style:table-cell-properties fo:border-top="thin solid #000000" fo:border-bottom="thin solid #000000" fo:border-left="none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7" style:family="table-cell" style:parent-style-name="Euro" style:data-style-name="N2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8" style:family="table-cell" style:parent-style-name="Euro" style:data-style-name="N2">
      <style:table-cell-properties fo:border="thin solid #000000" style:vertical-align="top" fo:background-color="#D8E4BC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89" style:family="table-cell" style:parent-style-name="Euro" style:data-style-name="N2">
      <style:table-cell-properties fo:border="thin solid #000000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90" style:family="table-cell" style:parent-style-name="Euro" style:data-style-name="N39">
      <style:table-cell-properties fo:border-top="thin solid #000000" fo:border-bottom="thin solid #000000" fo:border-left="none" fo:border-right="2pt solid #000000" style:vertical-align="top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91" style:family="table-cell" style:parent-style-name="Euro" style:data-style-name="N36">
      <style:table-cell-properties fo:border-top="thin solid #000000" fo:border-bottom="thin solid #000000" fo:border-left="thin solid #000000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92" style:family="table-cell" style:parent-style-name="Euro" style:data-style-name="N36">
      <style:table-cell-properties fo:border="thin solid #000000" style:vertical-align="top" fo:background-color="#D8E4BC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93" style:family="table-cell" style:parent-style-name="Euro" style:data-style-name="N36">
      <style:table-cell-properties fo:border="thin solid #000000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94" style:family="table-cell" style:parent-style-name="Euro" style:data-style-name="N36">
      <style:table-cell-properties fo:border-top="thin solid #000000" fo:border-bottom="thin solid #000000" fo:border-left="none" fo:border-right="none" style:vertical-align="top" fo:background-color="#D8E4BC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95" style:family="table-cell" style:parent-style-name="Default" style:data-style-name="N2">
      <style:table-cell-properties fo:border="thin solid #000000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96" style:family="table-cell" style:parent-style-name="Default" style:data-style-name="N0">
      <style:table-cell-properties style:vertical-align="top" style:cell-protect="none" style:repeat-content="false"/>
      <style:paragraph-properties fo:text-align="end" fo:margin-right="0cm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cell-protect="none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99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top" style:cell-protect="none"/>
      <style:text-properties fo:font-size="9pt" style:font-size-asian="9pt" style:font-size-complex="9pt"/>
    </style:style>
    <style:style style:name="ce100" style:family="table-cell" style:parent-style-name="Default" style:data-style-name="N3">
      <style:table-cell-properties fo:border-top="none" fo:border-bottom="thin solid #000000" fo:border-left="thin solid #000000" fo:border-right="thin solid #000000" style:vertical-align="top" style:cell-protect="none"/>
      <style:text-properties fo:font-size="9pt" style:font-size-asian="9pt" style:font-size-complex="9pt"/>
    </style:style>
    <style:style style:name="ce101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top" style:cell-protect="none"/>
      <style:text-properties fo:font-size="9pt" style:font-size-asian="9pt" style:font-size-complex="9pt" fo:font-weight="bold" style:font-weight-asian="bold" style:font-weight-complex="bold"/>
    </style:style>
    <style:style style:name="ce102" style:family="table-cell" style:parent-style-name="Euro" style:data-style-name="N36">
      <style:table-cell-properties fo:border-top="none" fo:border-bottom="thin solid #000000" fo:border-left="thin solid #000000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103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top" fo:background-color="#92D050" style:cell-protect="none"/>
      <style:text-properties fo:font-size="9pt" style:font-size-asian="9pt" style:font-size-complex="9pt"/>
    </style:style>
    <style:style style:name="ce104" style:family="table-cell" style:parent-style-name="Euro" style:data-style-name="N36">
      <style:table-cell-properties fo:border-top="none" fo:border-bottom="thin solid #000000" fo:border-left="thin solid #000000" fo:border-right="thin solid #000000" style:vertical-align="top" fo:background-color="#92D050" style:cell-protect="none"/>
      <style:text-properties fo:font-size="9pt" style:font-size-asian="9pt" style:font-size-complex="9pt"/>
    </style:style>
    <style:style style:name="ce105" style:family="table-cell" style:parent-style-name="Euro" style:data-style-name="N36">
      <style:table-cell-properties fo:border-top="none" fo:border-bottom="thin solid #000000" fo:border-left="thin solid #000000" fo:border-right="thin solid #000000" style:vertical-align="top" fo:background-color="#B1A0C7" style:cell-protect="none"/>
      <style:text-properties fo:font-size="9pt" style:font-size-asian="9pt" style:font-size-complex="9pt"/>
    </style:style>
    <style:style style:name="ce106" style:family="table-cell" style:parent-style-name="Euro" style:data-style-name="N0">
      <style:table-cell-properties fo:border-top="none" fo:border-bottom="thin solid #000000" fo:border-left="thin solid #000000" fo:border-right="thin solid #000000" style:vertical-align="top" fo:background-color="#FFFF00" style:cell-protect="none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Euro" style:data-style-name="N0">
      <style:table-cell-properties fo:border-top="none" fo:border-bottom="thin solid #000000" fo:border-left="thin solid #000000" fo:border-right="thin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Euro" style:data-style-name="N36">
      <style:table-cell-properties style:vertical-align="top" fo:background-color="#B1A0C7" style:cell-protect="none"/>
      <style:text-properties fo:font-size="9pt" style:font-size-asian="9pt" style:font-size-complex="9pt"/>
    </style:style>
    <style:style style:name="ce109" style:family="table-cell" style:parent-style-name="Euro" style:data-style-name="N36">
      <style:table-cell-properties style:vertical-align="top" fo:background-color="#FFC000" style:cell-protect="none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style:vertical-align="top" fo:background-color="#FFFF00"/>
      <style:text-properties fo:font-size="9pt" style:font-size-asian="9pt" style:font-size-complex="9pt"/>
    </style:style>
    <style:style style:name="ce111" style:family="table-cell" style:parent-style-name="Euro" style:data-style-name="N36">
      <style:table-cell-properties fo:border-top="none" fo:border-bottom="thin solid #000000" fo:border-left="2pt solid #000000" fo:border-right="none" style:vertical-align="top" fo:background-color="transparent" style:cell-protect="none"/>
      <style:text-properties fo:font-size="9pt" style:font-size-asian="9pt" style:font-size-complex="9pt"/>
    </style:style>
    <style:style style:name="ce112" style:family="table-cell" style:parent-style-name="Euro" style:data-style-name="N36">
      <style:table-cell-properties fo:border-top="none" fo:border-bottom="thin solid #000000" fo:border-left="2pt solid #000000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113" style:family="table-cell" style:parent-style-name="Euro" style:data-style-name="N36">
      <style:table-cell-properties fo:border-top="none" fo:border-bottom="thin solid #000000" fo:border-left="none" fo:border-right="none" style:vertical-align="top" fo:background-color="transparent" style:cell-protect="none"/>
      <style:text-properties fo:font-size="9pt" style:font-size-asian="9pt" style:font-size-complex="9pt"/>
    </style:style>
    <style:style style:name="ce114" style:family="table-cell" style:parent-style-name="Euro" style:data-style-name="N36">
      <style:table-cell-properties fo:border-top="none" fo:border-bottom="thin solid #000000" fo:border-left="2pt solid #000000" fo:border-right="thin solid #000000" style:vertical-align="top" fo:background-color="#EBF1DE" style:cell-protect="none"/>
      <style:text-properties fo:font-size="9pt" style:font-size-asian="9pt" style:font-size-complex="9pt"/>
    </style:style>
    <style:style style:name="ce115" style:family="table-cell" style:parent-style-name="Euro" style:data-style-name="N38">
      <style:table-cell-properties fo:border-top="none" fo:border-bottom="thin solid #000000" fo:border-left="thin solid #000000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116" style:family="table-cell" style:parent-style-name="Euro" style:data-style-name="N0">
      <style:table-cell-properties fo:border-top="none" fo:border-bottom="thin solid #000000" fo:border-left="thin solid #000000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Euro" style:data-style-name="N0">
      <style:table-cell-properties fo:border-top="none" fo:border-bottom="thin solid #000000" fo:border-left="none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18" style:family="table-cell" style:parent-style-name="Euro" style:data-style-name="N1">
      <style:table-cell-properties fo:border-top="thin solid #000000" fo:border-bottom="thin solid #000000" fo:border-left="2pt solid #000000" fo:border-right="thin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19" style:family="table-cell" style:parent-style-name="Euro" style:data-style-name="N36">
      <style:table-cell-properties fo:border-top="none" fo:border-bottom="thin solid #000000" fo:border-left="none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120" style:family="table-cell" style:parent-style-name="Euro" style:data-style-name="N2">
      <style:table-cell-properties fo:border-top="none" fo:border-bottom="thin solid #000000" fo:border-left="none" fo:border-right="none" style:vertical-align="top" fo:background-color="transparent" style:cell-protect="none"/>
      <style:text-properties fo:font-size="9pt" style:font-size-asian="9pt" style:font-size-complex="9pt"/>
    </style:style>
    <style:style style:name="ce121" style:family="table-cell" style:parent-style-name="Euro" style:data-style-name="N2">
      <style:table-cell-properties fo:border-top="none" fo:border-bottom="thin solid #000000" fo:border-left="thin solid #000000" fo:border-right="none" style:vertical-align="top" fo:background-color="transparent" style:cell-protect="none"/>
      <style:text-properties fo:font-size="9pt" style:font-size-asian="9pt" style:font-size-complex="9pt"/>
    </style:style>
    <style:style style:name="ce122" style:family="table-cell" style:parent-style-name="Valuta" style:data-style-name="N41">
      <style:table-cell-properties fo:border-top="none" fo:border-bottom="thin solid #000000" fo:border-left="thin solid #000000" fo:border-right="thin solid #000000" style:vertical-align="top" fo:background-color="#D8E4BC" style:cell-protect="none"/>
      <style:text-properties fo:font-size="9pt" style:font-size-asian="9pt" style:font-size-complex="9pt"/>
    </style:style>
    <style:style style:name="ce123" style:family="table-cell" style:parent-style-name="Euro" style:data-style-name="N2">
      <style:table-cell-properties fo:border="thin solid #000000" style:vertical-align="top" fo:background-color="transparent" style:cell-protect="none"/>
      <style:text-properties fo:font-size="9pt" style:font-size-asian="9pt" style:font-size-complex="9pt"/>
    </style:style>
    <style:style style:name="ce124" style:family="table-cell" style:parent-style-name="Euro" style:data-style-name="N38">
      <style:table-cell-properties fo:border="thin solid #000000" style:vertical-align="top" fo:background-color="transparent" style:cell-protect="none"/>
      <style:text-properties fo:font-size="9pt" style:font-size-asian="9pt" style:font-size-complex="9pt"/>
    </style:style>
    <style:style style:name="ce125" style:family="table-cell" style:parent-style-name="Euro" style:data-style-name="N0">
      <style:table-cell-properties fo:border-top="none" fo:border-bottom="thin solid #000000" fo:border-left="thin solid #000000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126" style:family="table-cell" style:parent-style-name="Euro" style:data-style-name="N39">
      <style:table-cell-properties fo:border-top="none" fo:border-bottom="thin solid #000000" fo:border-left="thin solid #000000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27" style:family="table-cell" style:parent-style-name="Euro" style:data-style-name="N41">
      <style:table-cell-properties fo:border-top="none" fo:border-bottom="thin solid #000000" fo:border-left="none" fo:border-right="none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28" style:family="table-cell" style:parent-style-name="Euro" style:data-style-name="N0">
      <style:table-cell-properties fo:border-top="none" fo:border-bottom="thin solid #000000" fo:border-left="thin solid #000000" fo:border-right="none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29" style:family="table-cell" style:parent-style-name="Valuta" style:data-style-name="N41">
      <style:table-cell-properties fo:border="thin solid #000000" style:vertical-align="top" fo:background-color="#D8E4BC" style:cell-protect="none" style:repeat-content="false"/>
      <style:paragraph-properties fo:text-align="center"/>
      <style:text-properties fo:font-size="9pt" style:font-size-asian="9pt" style:font-size-complex="9pt"/>
    </style:style>
    <style:style style:name="ce130" style:family="table-cell" style:parent-style-name="Euro" style:data-style-name="N0">
      <style:table-cell-properties fo:border="thin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Euro" style:data-style-name="N38">
      <style:table-cell-properties fo:border="thin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32" style:family="table-cell" style:parent-style-name="Euro" style:data-style-name="N36">
      <style:table-cell-properties fo:border-top="none" fo:border-bottom="thin solid #000000" fo:border-left="none" fo:border-right="none" style:vertical-align="top" fo:background-color="#D8E4BC" style:cell-protect="none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="thin solid #000000" style:vertical-align="top"/>
      <style:text-properties fo:font-size="9pt" style:font-size-asian="9pt" style:font-size-complex="9pt"/>
    </style:style>
    <style:style style:name="ce134" style:family="table-cell" style:parent-style-name="Default" style:data-style-name="N0">
      <style:table-cell-properties fo:border="thin solid #000000" style:vertical-align="top" fo:wrap-option="wrap" style:cell-protect="none"/>
      <style:text-properties fo:font-size="9pt" style:font-size-asian="9pt" style:font-size-complex="9pt"/>
    </style:style>
    <style:style style:name="ce135" style:family="table-cell" style:parent-style-name="Default" style:data-style-name="N0">
      <style:table-cell-properties fo:border="thin solid #000000" style:vertical-align="top" fo:wrap-option="wrap" fo:background-color="#92D050" style:cell-protect="none"/>
      <style:text-properties fo:font-size="9pt" style:font-size-asian="9pt" style:font-size-complex="9pt"/>
    </style:style>
    <style:style style:name="ce136" style:family="table-cell" style:parent-style-name="Default" style:data-style-name="N0">
      <style:table-cell-properties fo:border="thin solid #000000" style:vertical-align="top" style:cell-protect="none"/>
      <style:text-properties fo:font-size="9pt" style:font-size-asian="9pt" style:font-size-complex="9pt"/>
    </style:style>
    <style:style style:name="ce137" style:family="table-cell" style:parent-style-name="Default" style:data-style-name="N37">
      <style:table-cell-properties fo:border="thin solid #000000" style:vertical-align="top" style:cell-protect="none"/>
      <style:text-properties fo:font-size="9pt" style:font-size-asian="9pt" style:font-size-complex="9pt"/>
    </style:style>
    <style:style style:name="ce138" style:family="table-cell" style:parent-style-name="Default" style:data-style-name="N3">
      <style:table-cell-properties fo:border="thin solid #000000" style:vertical-align="top" style:cell-protect="none"/>
      <style:text-properties fo:font-size="9pt" style:font-size-asian="9pt" style:font-size-complex="9pt"/>
    </style:style>
    <style:style style:name="ce139" style:family="table-cell" style:parent-style-name="Euro" style:data-style-name="N36">
      <style:table-cell-properties fo:border="thin solid #000000" style:vertical-align="top" fo:background-color="transparent" style:cell-protect="none"/>
      <style:text-properties fo:font-size="9pt" style:font-size-asian="9pt" style:font-size-complex="9pt"/>
    </style:style>
    <style:style style:name="ce140" style:family="table-cell" style:parent-style-name="Default" style:data-style-name="N37">
      <style:table-cell-properties fo:border="thin solid #000000" style:vertical-align="top" fo:background-color="#92D050" style:cell-protect="none"/>
      <style:text-properties fo:font-size="9pt" style:font-size-asian="9pt" style:font-size-complex="9pt"/>
    </style:style>
    <style:style style:name="ce141" style:family="table-cell" style:parent-style-name="Euro" style:data-style-name="N36">
      <style:table-cell-properties fo:border="thin solid #000000" style:vertical-align="top" fo:background-color="#92D050" style:cell-protect="none"/>
      <style:text-properties fo:font-size="9pt" style:font-size-asian="9pt" style:font-size-complex="9pt"/>
    </style:style>
    <style:style style:name="ce142" style:family="table-cell" style:parent-style-name="Euro" style:data-style-name="N36">
      <style:table-cell-properties fo:border="thin solid #000000" style:vertical-align="top" fo:background-color="#B8CCE4" style:cell-protect="none"/>
      <style:text-properties fo:font-size="9pt" style:font-size-asian="9pt" style:font-size-complex="9pt"/>
    </style:style>
    <style:style style:name="ce143" style:family="table-cell" style:parent-style-name="Euro" style:data-style-name="N36">
      <style:table-cell-properties fo:border-top="thin solid #000000" fo:border-bottom="thin solid #000000" fo:border-left="2pt solid #000000" fo:border-right="none" style:vertical-align="top" fo:background-color="transparent" style:cell-protect="none"/>
      <style:text-properties fo:font-size="9pt" style:font-size-asian="9pt" style:font-size-complex="9pt"/>
    </style:style>
    <style:style style:name="ce144" style:family="table-cell" style:parent-style-name="Euro" style:data-style-name="N36">
      <style:table-cell-properties fo:border-top="thin solid #000000" fo:border-bottom="thin solid #000000" fo:border-left="2pt solid #000000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145" style:family="table-cell" style:parent-style-name="Euro" style:data-style-name="N0">
      <style:table-cell-properties fo:border-top="thin solid #000000" fo:border-bottom="thin solid #000000" fo:border-left="thin solid #000000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46" style:family="table-cell" style:parent-style-name="Euro" style:data-style-name="N0">
      <style:table-cell-properties fo:border-top="thin solid #000000" fo:border-bottom="thin solid #000000" fo:border-left="none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47" style:family="table-cell" style:parent-style-name="Euro" style:data-style-name="N36">
      <style:table-cell-properties fo:border-top="thin solid #000000" fo:border-bottom="thin solid #000000" fo:border-left="none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148" style:family="table-cell" style:parent-style-name="Euro" style:data-style-name="N2">
      <style:table-cell-properties fo:border-top="thin solid #000000" fo:border-bottom="thin solid #000000" fo:border-left="none" fo:border-right="none" style:vertical-align="top" fo:background-color="transparent" style:cell-protect="none"/>
      <style:text-properties fo:font-size="9pt" style:font-size-asian="9pt" style:font-size-complex="9pt"/>
    </style:style>
    <style:style style:name="ce149" style:family="table-cell" style:parent-style-name="Euro" style:data-style-name="N36">
      <style:table-cell-properties fo:border-top="thin solid #000000" fo:border-bottom="thin solid #000000" fo:border-left="none" fo:border-right="none" style:vertical-align="top" fo:background-color="transparent" style:cell-protect="none"/>
      <style:text-properties fo:font-size="9pt" style:font-size-asian="9pt" style:font-size-complex="9pt"/>
    </style:style>
    <style:style style:name="ce150" style:family="table-cell" style:parent-style-name="Euro" style:data-style-name="N36">
      <style:table-cell-properties fo:border-top="none" fo:border-bottom="thin solid #000000" fo:border-left="none" fo:border-right="none" style:vertical-align="top" fo:background-color="#92D050" style:cell-protect="none"/>
      <style:text-properties fo:font-size="9pt" style:font-size-asian="9pt" style:font-size-complex="9pt"/>
    </style:style>
    <style:style style:name="ce151" style:family="table-cell" style:parent-style-name="Euro" style:data-style-name="N40">
      <style:table-cell-properties fo:border="thin solid #000000" style:vertical-align="top" fo:background-color="transparent" style:cell-protect="none"/>
      <style:text-properties fo:font-size="9pt" style:font-size-asian="9pt" style:font-size-complex="9pt"/>
    </style:style>
    <style:style style:name="ce152" style:family="table-cell" style:parent-style-name="Euro" style:data-style-name="N39">
      <style:table-cell-properties fo:border-top="thin solid #000000" fo:border-bottom="thin solid #000000" fo:border-left="thin solid #000000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53" style:family="table-cell" style:parent-style-name="Standaard_32_2" style:data-style-name="N0">
      <style:table-cell-properties fo:border="thin solid #000000" style:vertical-align="automatic" fo:background-color="transparent"/>
    </style:style>
    <style:style style:name="ce154" style:family="table-cell" style:parent-style-name="Standaard_32_2" style:data-style-name="N0">
      <style:table-cell-properties fo:border-top="none" fo:border-bottom="thin solid #000000" fo:border-left="thin solid #000000" fo:border-right="thin solid #000000" style:vertical-align="automatic" fo:background-color="transparent"/>
    </style:style>
    <style:style style:name="ce155" style:family="table-cell" style:parent-style-name="Default" style:data-style-name="N0">
      <style:table-cell-properties style:vertical-align="top" fo:wrap-option="wrap" fo:background-color="#00B0F0"/>
      <style:text-properties fo:color="#FF0000" fo:font-size="9pt" style:font-size-asian="9pt" style:font-size-complex="9pt" fo:font-weight="bold" style:font-weight-asian="bold" style:font-weight-complex="bold"/>
    </style:style>
    <style:style style:name="ce156" style:family="table-cell" style:parent-style-name="Default" style:data-style-name="N0">
      <style:table-cell-properties style:vertical-align="top" fo:wrap-option="wrap" fo:background-color="#FFFFFF"/>
      <style:text-properties fo:font-size="9pt" style:font-size-asian="9pt" style:font-size-complex="9pt"/>
    </style:style>
    <style:style style:name="ce157" style:family="table-cell" style:parent-style-name="Default" style:data-style-name="N0">
      <style:table-cell-properties fo:border="thin solid #000000" style:vertical-align="top" fo:wrap-option="wrap"/>
      <style:text-properties fo:font-size="9pt" style:font-size-asian="9pt" style:font-size-complex="9pt"/>
    </style:style>
    <style:style style:name="ce158" style:family="table-cell" style:parent-style-name="Default" style:data-style-name="N37">
      <style:table-cell-properties fo:border="thin solid #000000" style:vertical-align="top" style:cell-protect="none"/>
      <style:text-properties fo:color="#FF0000" fo:font-size="9pt" style:font-size-asian="9pt" style:font-size-complex="9pt"/>
    </style:style>
    <style:style style:name="ce159" style:family="table-cell" style:parent-style-name="Euro" style:data-style-name="N36">
      <style:table-cell-properties fo:border="thin solid #000000" style:vertical-align="top" fo:background-color="#FFC000" style:cell-protect="none"/>
      <style:text-properties fo:font-size="9pt" style:font-size-asian="9pt" style:font-size-complex="9pt"/>
    </style:style>
    <style:style style:name="ce160" style:family="table-cell" style:parent-style-name="Euro" style:data-style-name="N36">
      <style:table-cell-properties fo:border="thin solid #000000" style:vertical-align="top" fo:background-color="#B1A0C7" style:cell-protect="none"/>
      <style:text-properties fo:font-size="9pt" style:font-size-asian="9pt" style:font-size-complex="9pt"/>
    </style:style>
    <style:style style:name="ce161" style:family="table-cell" style:parent-style-name="Euro" style:data-style-name="N0">
      <style:table-cell-properties fo:border="thin solid #000000" style:vertical-align="top" fo:background-color="#FFFF00" style:cell-protect="none" style:repeat-content="false"/>
      <style:paragraph-properties fo:text-align="center"/>
      <style:text-properties fo:font-size="9pt" style:font-size-asian="9pt" style:font-size-complex="9pt"/>
    </style:style>
    <style:style style:name="ce162" style:family="table-cell" style:parent-style-name="Euro" style:data-style-name="N36">
      <style:table-cell-properties style:vertical-align="top" fo:wrap-option="wrap" fo:background-color="transparent" style:cell-protect="none"/>
      <style:text-properties fo:font-size="9pt" style:font-size-asian="9pt" style:font-size-complex="9pt"/>
    </style:style>
    <style:style style:name="ce163" style:family="table-cell" style:parent-style-name="Euro" style:data-style-name="N36">
      <style:table-cell-properties style:vertical-align="top" fo:background-color="transparent" style:cell-protect="none"/>
      <style:text-properties fo:font-size="9pt" style:font-size-asian="9pt" style:font-size-complex="9pt"/>
    </style:style>
    <style:style style:name="ce164" style:family="table-cell" style:parent-style-name="Euro" style:data-style-name="N36">
      <style:table-cell-properties fo:border-top="thin solid #000000" fo:border-bottom="thin solid #000000" fo:border-left="2pt solid #000000" fo:border-right="thin solid #000000" style:vertical-align="top" fo:background-color="#FFFFFF" style:cell-protect="none"/>
      <style:text-properties fo:font-size="9pt" style:font-size-asian="9pt" style:font-size-complex="9pt"/>
    </style:style>
    <style:style style:name="ce165" style:family="table-cell" style:parent-style-name="Default" style:data-style-name="N0">
      <style:table-cell-properties style:vertical-align="top" fo:background-color="#00B0F0"/>
      <style:text-properties fo:color="#FF0000" fo:font-size="9pt" style:font-size-asian="9pt" style:font-size-complex="9pt" fo:font-weight="bold" style:font-weight-asian="bold" style:font-weight-complex="bold"/>
    </style:style>
    <style:style style:name="ce166" style:family="table-cell" style:parent-style-name="Default" style:data-style-name="N0">
      <style:table-cell-properties style:vertical-align="top" fo:background-color="#FFFFFF"/>
      <style:text-properties fo:font-size="9pt" style:font-size-asian="9pt" style:font-size-complex="9pt"/>
    </style:style>
    <style:style style:name="ce167" style:family="table-cell" style:parent-style-name="Euro" style:data-style-name="N0">
      <style:table-cell-properties fo:border="thin solid #000000" style:vertical-align="top" fo:background-color="transparent" style:cell-protect="none"/>
      <style:text-properties fo:font-size="9pt" style:font-size-asian="9pt" style:font-size-complex="9pt"/>
    </style:style>
    <style:style style:name="ce168" style:family="table-cell" style:parent-style-name="Euro" style:data-style-name="N1">
      <style:table-cell-properties fo:border-top="none" fo:border-bottom="thin solid #000000" fo:border-left="2pt solid #000000" fo:border-right="thin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69" style:family="table-cell" style:parent-style-name="Default" style:data-style-name="N0">
      <style:table-cell-properties style:vertical-align="top" fo:background-color="#FFFFFF"/>
      <style:text-properties fo:color="#FF0000" fo:font-size="9pt" style:font-size-asian="9pt" style:font-size-complex="9pt"/>
    </style:style>
    <style:style style:name="ce170" style:family="table-cell" style:parent-style-name="Default" style:data-style-name="N36">
      <style:table-cell-properties fo:border="thin solid #000000" style:vertical-align="top"/>
      <style:text-properties fo:font-size="9pt" style:font-size-asian="9pt" style:font-size-complex="9pt"/>
    </style:style>
    <style:style style:name="ce171" style:family="table-cell" style:parent-style-name="Default" style:data-style-name="N41">
      <style:table-cell-properties fo:border="thin solid #000000" style:vertical-align="top"/>
      <style:text-properties fo:font-size="9pt" style:font-size-asian="9pt" style:font-size-complex="9pt"/>
    </style:style>
    <style:style style:name="ce172" style:family="table-cell" style:parent-style-name="Default" style:data-style-name="N37">
      <style:table-cell-properties fo:border="thin solid #000000" style:vertical-align="top" fo:background-color="#FFC000" style:cell-protect="none"/>
      <style:text-properties fo:font-size="9pt" style:font-size-asian="9pt" style:font-size-complex="9pt"/>
    </style:style>
    <style:style style:name="ce173" style:family="table-cell" style:parent-style-name="Default" style:data-style-name="N37">
      <style:table-cell-properties fo:border="thin solid #000000" style:vertical-align="top" style:cell-protect="none"/>
      <style:text-properties fo:font-size="9pt" style:font-size-asian="9pt" style:font-size-complex="9pt" fo:font-weight="bold" style:font-weight-asian="bold" style:font-weight-complex="bold"/>
    </style:style>
    <style:style style:name="ce174" style:family="table-cell" style:parent-style-name="Euro" style:data-style-name="N41">
      <style:table-cell-properties fo:border-top="none" fo:border-bottom="thin solid #000000" fo:border-left="none" fo:border-right="none" style:vertical-align="top" fo:background-color="#92D050" style:cell-protect="none" style:repeat-content="false"/>
      <style:paragraph-properties fo:text-align="center"/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style:vertical-align="top" fo:background-color="#00B0F0"/>
      <style:text-properties fo:color="#FF0000" fo:font-size="9pt" style:font-size-asian="9pt" style:font-size-complex="9pt"/>
    </style:style>
    <style:style style:name="ce176" style:family="table-cell" style:parent-style-name="Default" style:data-style-name="N0">
      <style:table-cell-properties fo:border="thin solid #000000"/>
      <style:text-properties fo:font-size="9pt" style:font-size-asian="9pt" style:font-size-complex="9pt"/>
    </style:style>
    <style:style style:name="ce177" style:family="table-cell" style:parent-style-name="Default" style:data-style-name="N0">
      <style:table-cell-properties style:vertical-align="top" fo:background-color="#00B0F0"/>
      <style:text-properties fo:font-size="9pt" style:font-size-asian="9pt" style:font-size-complex="9pt"/>
    </style:style>
    <style:style style:name="ce178" style:family="table-cell" style:parent-style-name="Euro" style:data-style-name="N36">
      <style:table-cell-properties fo:border-top="none" fo:border-bottom="thin solid #000000" fo:border-left="none" fo:border-right="none" style:vertical-align="top" fo:background-color="#FFFF00" style:cell-protect="none"/>
      <style:text-properties fo:font-size="9pt" style:font-size-asian="9pt" style:font-size-complex="9pt"/>
    </style:style>
    <style:style style:name="ce179" style:family="table-cell" style:parent-style-name="Default" style:data-style-name="N37">
      <style:table-cell-properties fo:border="thin solid #000000" style:vertical-align="top"/>
      <style:text-properties fo:font-size="9pt" style:font-size-asian="9pt" style:font-size-complex="9pt"/>
    </style:style>
    <style:style style:name="ce180" style:family="table-cell" style:parent-style-name="Default" style:data-style-name="N3">
      <style:table-cell-properties fo:border="thin solid #000000" style:vertical-align="top"/>
      <style:text-properties fo:font-size="9pt" style:font-size-asian="9pt" style:font-size-complex="9pt"/>
    </style:style>
    <style:style style:name="ce181" style:family="table-cell" style:parent-style-name="Euro" style:data-style-name="N36">
      <style:table-cell-properties fo:border="thin solid #000000" style:vertical-align="top" fo:background-color="transparent"/>
      <style:text-properties fo:font-size="9pt" style:font-size-asian="9pt" style:font-size-complex="9pt"/>
    </style:style>
    <style:style style:name="ce182" style:family="table-cell" style:parent-style-name="Euro" style:data-style-name="N36">
      <style:table-cell-properties fo:border="thin solid #000000" style:vertical-align="top" fo:background-color="transparent" style:cell-protect="none"/>
      <style:text-properties fo:color="#FF0000" fo:font-size="9pt" style:font-size-asian="9pt" style:font-size-complex="9pt"/>
    </style:style>
    <style:style style:name="ce183" style:family="table-cell" style:parent-style-name="Default" style:data-style-name="N37">
      <style:table-cell-properties style:vertical-align="top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184" style:family="table-cell" style:parent-style-name="Default" style:data-style-name="N37">
      <style:table-cell-properties style:vertical-align="top" style:cell-protect="none"/>
      <style:text-properties fo:font-size="9pt" style:font-size-asian="9pt" style:font-size-complex="9pt" fo:font-weight="bold" style:font-weight-asian="bold" style:font-weight-complex="bold"/>
    </style:style>
    <style:style style:name="ce185" style:family="table-cell" style:parent-style-name="Euro" style:data-style-name="N36">
      <style:table-cell-properties style:vertical-align="top" fo:background-color="transparent" style:cell-protect="none"/>
      <style:text-properties fo:font-size="9pt" style:font-size-asian="9pt" style:font-size-complex="9pt" fo:font-weight="bold" style:font-weight-asian="bold" style:font-weight-complex="bold"/>
    </style:style>
    <style:style style:name="ce186" style:family="table-cell" style:parent-style-name="Default" style:data-style-name="N37">
      <style:table-cell-properties style:vertical-align="top" fo:background-color="#B8CCE4" style:cell-protect="none"/>
      <style:text-properties fo:font-size="9pt" style:font-size-asian="9pt" style:font-size-complex="9pt" fo:font-weight="bold" style:font-weight-asian="bold" style:font-weight-complex="bold"/>
    </style:style>
    <style:style style:name="ce187" style:family="table-cell" style:parent-style-name="Default" style:data-style-name="N0">
      <style:table-cell-properties style:vertical-align="top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88" style:family="table-cell" style:parent-style-name="Default" style:data-style-name="N37">
      <style:table-cell-properties style:vertical-align="top" fo:background-color="#B1A0C7" style:cell-protect="none"/>
      <style:text-properties fo:font-size="9pt" style:font-size-asian="9pt" style:font-size-complex="9pt" fo:font-weight="bold" style:font-weight-asian="bold" style:font-weight-complex="bold"/>
    </style:style>
    <style:style style:name="ce189" style:family="table-cell" style:parent-style-name="Default" style:data-style-name="N37">
      <style:table-cell-properties fo:border-top="none" fo:border-bottom="none" fo:border-left="2pt solid #000000" fo:border-right="none" style:vertical-align="top" style:cell-protect="none"/>
      <style:text-properties fo:font-size="9pt" style:font-size-asian="9pt" style:font-size-complex="9pt" fo:font-weight="bold" style:font-weight-asian="bold" style:font-weight-complex="bold"/>
    </style:style>
    <style:style style:name="ce190" style:family="table-cell" style:parent-style-name="Euro" style:data-style-name="N36">
      <style:table-cell-properties fo:border-top="none" fo:border-bottom="none" fo:border-left="2pt solid #000000" fo:border-right="none" style:vertical-align="top" fo:background-color="transparent" style:cell-protect="none"/>
      <style:text-properties fo:font-size="9pt" style:font-size-asian="9pt" style:font-size-complex="9pt" fo:font-weight="bold" style:font-weight-asian="bold" style:font-weight-complex="bold"/>
    </style:style>
    <style:style style:name="ce191" style:family="table-cell" style:parent-style-name="Euro" style:data-style-name="N36">
      <style:table-cell-properties fo:border-top="none" fo:border-bottom="none" fo:border-left="2pt solid #000000" fo:border-right="none" style:vertical-align="top" fo:background-color="#EBF1DE" style:cell-protect="none"/>
      <style:text-properties fo:font-size="9pt" style:font-size-asian="9pt" style:font-size-complex="9pt" fo:font-weight="bold" style:font-weight-asian="bold" style:font-weight-complex="bold"/>
    </style:style>
    <style:style style:name="ce192" style:family="table-cell" style:parent-style-name="Default" style:data-style-name="N0">
      <style:table-cell-properties style:vertical-align="top" style:cell-protect="none"/>
      <style:text-properties fo:font-size="9pt" style:font-size-asian="9pt" style:font-size-complex="9pt" fo:font-weight="bold" style:font-weight-asian="bold" style:font-weight-complex="bold"/>
    </style:style>
    <style:style style:name="ce193" style:family="table-cell" style:parent-style-name="Euro" style:data-style-name="N0">
      <style:table-cell-properties fo:border-top="thin solid #000000" fo:border-bottom="none" fo:border-left="none" fo:border-right="none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94" style:family="table-cell" style:parent-style-name="Default" style:data-style-name="N0">
      <style:table-cell-properties fo:border-top="none" fo:border-bottom="none" fo:border-left="none" fo:border-right="2pt solid #000000" style:vertical-align="top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95" style:family="table-cell" style:parent-style-name="Euro" style:data-style-name="N1">
      <style:table-cell-properties fo:border-top="thin solid #000000" fo:border-bottom="none" fo:border-left="none" fo:border-right="none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196" style:family="table-cell" style:parent-style-name="Default" style:data-style-name="N2">
      <style:table-cell-properties fo:border-top="none" fo:border-bottom="none" fo:border-left="thin solid #000000" fo:border-right="none" style:vertical-align="top" style:cell-protect="none"/>
      <style:text-properties fo:font-size="9pt" style:font-size-asian="9pt" style:font-size-complex="9pt" fo:font-weight="bold" style:font-weight-asian="bold" style:font-weight-complex="bold"/>
    </style:style>
    <style:style style:name="ce197" style:family="table-cell" style:parent-style-name="Valuta" style:data-style-name="N41">
      <style:table-cell-properties fo:border-top="none" fo:border-bottom="none" fo:border-left="thin solid #000000" fo:border-right="thin solid #000000" style:vertical-align="top" fo:background-color="#D8E4BC" style:cell-protect="none"/>
      <style:text-properties fo:font-size="9pt" style:font-size-asian="9pt" style:font-size-complex="9pt" fo:font-weight="bold" style:font-weight-asian="bold" style:font-weight-complex="bold"/>
    </style:style>
    <style:style style:name="ce198" style:family="table-cell" style:parent-style-name="Default" style:data-style-name="N37">
      <style:table-cell-properties fo:border-top="none" fo:border-bottom="none" fo:border-left="2pt solid #000000" fo:border-right="none" style:vertical-align="top" fo:background-color="#EBF1DE" style:cell-protect="none"/>
      <style:text-properties fo:font-size="9pt" style:font-size-asian="9pt" style:font-size-complex="9pt" fo:font-weight="bold" style:font-weight-asian="bold" style:font-weight-complex="bold"/>
    </style:style>
    <style:style style:name="ce199" style:family="table-cell" style:parent-style-name="Default" style:data-style-name="N39">
      <style:table-cell-properties fo:border-top="none" fo:border-bottom="none" fo:border-left="none" fo:border-right="2pt solid #000000" style:vertical-align="top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0" style:family="table-cell" style:parent-style-name="Default" style:data-style-name="N41">
      <style:table-cell-properties style:vertical-align="top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1" style:family="table-cell" style:parent-style-name="Default" style:data-style-name="N0">
      <style:table-cell-properties fo:border-top="none" fo:border-bottom="none" fo:border-left="thin solid #000000" fo:border-right="none" style:vertical-align="top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2" style:family="table-cell" style:parent-style-name="Valuta" style:data-style-name="N41">
      <style:table-cell-properties fo:border="thin solid #000000" style:vertical-align="top" fo:background-color="#D8E4BC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3" style:family="table-cell" style:parent-style-name="Default" style:data-style-name="N0">
      <style:table-cell-properties fo:border="thin solid #000000" style:vertical-align="top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4" style:family="table-cell" style:parent-style-name="Valuta" style:data-style-name="N41">
      <style:table-cell-properties fo:border-top="none" fo:border-bottom="thin solid #000000" fo:border-left="none" fo:border-right="none" style:vertical-align="top" fo:background-color="#D8E4BC" style:cell-protect="none"/>
      <style:text-properties fo:font-size="9pt" style:font-size-asian="9pt" style:font-size-complex="9pt" fo:font-weight="bold" style:font-weight-asian="bold" style:font-weight-complex="bold"/>
    </style:style>
    <style:style style:name="ce205" style:family="table-cell" style:parent-style-name="Euro" style:data-style-name="N36">
      <style:table-cell-properties style:vertical-align="top" fo:background-color="#B8CCE4" style:cell-protect="none"/>
      <style:text-properties fo:font-size="9pt" style:font-size-asian="9pt" style:font-size-complex="9pt" fo:font-weight="bold" style:font-weight-asian="bold" style:font-weight-complex="bold"/>
    </style:style>
    <style:style style:name="ce206" style:family="table-cell" style:parent-style-name="Euro" style:data-style-name="N0">
      <style:table-cell-properties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07" style:family="table-cell" style:parent-style-name="Euro" style:data-style-name="N36">
      <style:table-cell-properties style:vertical-align="top" fo:background-color="#FFC000" style:cell-protect="none"/>
      <style:text-properties fo:font-size="9pt" style:font-size-asian="9pt" style:font-size-complex="9pt" fo:font-weight="bold" style:font-weight-asian="bold" style:font-weight-complex="bold"/>
    </style:style>
    <style:style style:name="ce208" style:family="table-cell" style:parent-style-name="Euro" style:data-style-name="N36">
      <style:table-cell-properties fo:border-top="none" fo:border-bottom="none" fo:border-left="2pt solid #000000" fo:border-right="none" style:vertical-align="top" fo:background-color="transparent" style:cell-protect="none"/>
      <style:text-properties fo:font-size="9pt" style:font-size-asian="9pt" style:font-size-complex="9pt"/>
    </style:style>
    <style:style style:name="ce209" style:family="table-cell" style:parent-style-name="Euro" style:data-style-name="N36">
      <style:table-cell-properties fo:border-top="none" fo:border-bottom="none" fo:border-left="2pt solid #000000" fo:border-right="none" style:vertical-align="top" fo:background-color="#EBF1DE" style:cell-protect="none"/>
      <style:text-properties fo:font-size="9pt" style:font-size-asian="9pt" style:font-size-complex="9pt"/>
    </style:style>
    <style:style style:name="ce210" style:family="table-cell" style:parent-style-name="Euro" style:data-style-name="N0">
      <style:table-cell-properties style:vertical-align="top" fo:background-color="transparent" style:cell-protect="none"/>
      <style:text-properties fo:font-size="9pt" style:font-size-asian="9pt" style:font-size-complex="9pt" fo:font-weight="bold" style:font-weight-asian="bold" style:font-weight-complex="bold"/>
    </style:style>
    <style:style style:name="ce211" style:family="table-cell" style:parent-style-name="Euro" style:data-style-name="N0">
      <style:table-cell-properties fo:border-top="none" fo:border-bottom="thin solid #000000" fo:border-left="none" fo:border-right="none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212" style:family="table-cell" style:parent-style-name="Euro" style:data-style-name="N0">
      <style:table-cell-properties fo:border-top="none" fo:border-bottom="none" fo:border-left="none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13" style:family="table-cell" style:parent-style-name="Euro" style:data-style-name="N1">
      <style:table-cell-properties fo:border-top="none" fo:border-bottom="thin solid #000000" fo:border-left="none" fo:border-right="none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214" style:family="table-cell" style:parent-style-name="Euro" style:data-style-name="N2">
      <style:table-cell-properties fo:border-top="none" fo:border-bottom="none" fo:border-left="thin solid #000000" fo:border-right="none" style:vertical-align="top" fo:background-color="transparent" style:cell-protect="none"/>
      <style:text-properties fo:font-size="9pt" style:font-size-asian="9pt" style:font-size-complex="9pt" fo:font-weight="bold" style:font-weight-asian="bold" style:font-weight-complex="bold"/>
    </style:style>
    <style:style style:name="ce215" style:family="table-cell" style:parent-style-name="Euro" style:data-style-name="N2">
      <style:table-cell-properties fo:border-top="none" fo:border-bottom="none" fo:border-left="thin solid #000000" fo:border-right="thin solid #000000" style:vertical-align="top" fo:background-color="#D8E4BC" style:cell-protect="none"/>
      <style:text-properties fo:font-size="9pt" style:font-size-asian="9pt" style:font-size-complex="9pt"/>
    </style:style>
    <style:style style:name="ce216" style:family="table-cell" style:parent-style-name="Euro" style:data-style-name="N39">
      <style:table-cell-properties fo:border-top="none" fo:border-bottom="none" fo:border-left="none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17" style:family="table-cell" style:parent-style-name="Euro" style:data-style-name="N0">
      <style:table-cell-properties fo:border-top="none" fo:border-bottom="none" fo:border-left="thin solid #000000" fo:border-right="none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18" style:family="table-cell" style:parent-style-name="Euro" style:data-style-name="N0">
      <style:table-cell-properties fo:border="thin solid #000000" style:vertical-align="top" fo:background-color="#D8E4BC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19" style:family="table-cell" style:parent-style-name="Euro" style:data-style-name="N0">
      <style:table-cell-properties fo:border="thin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20" style:family="table-cell" style:parent-style-name="Default" style:data-style-name="N2">
      <style:table-cell-properties style:vertical-align="top" fo:background-color="#FFFFFF" style:repeat-content="false"/>
      <style:paragraph-properties fo:text-align="start" fo:margin-left="0cm"/>
      <style:text-properties fo:color="#FF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1" style:family="table-cell" style:parent-style-name="Default" style:data-style-name="N2">
      <style:table-cell-properties fo:border-top="thin solid #000000" fo:border-bottom="none" fo:border-left="thin solid #000000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2" style:family="table-cell" style:parent-style-name="Default" style:data-style-name="N2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3" style:family="table-cell" style:parent-style-name="Default" style:data-style-name="N2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4" style:family="table-cell" style:parent-style-name="Default" style:data-style-name="N3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5" style:family="table-cell" style:parent-style-name="Euro" style:data-style-name="N36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6" style:family="table-cell" style:parent-style-name="Euro" style:data-style-name="N36">
      <style:table-cell-properties fo:border-top="thin solid #000000" fo:border-bottom="none" fo:border-left="none" fo:border-right="none" style:vertical-align="top" fo:background-color="#B8CCE4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7" style:family="table-cell" style:parent-style-name="Euro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8" style:family="table-cell" style:parent-style-name="Euro" style:data-style-name="N36">
      <style:table-cell-properties fo:border-top="thin solid #000000" fo:border-bottom="none" fo:border-left="none" fo:border-right="thin solid #000000" style:vertical-align="top" fo:background-color="transparent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29" style:family="table-cell" style:parent-style-name="Euro" style:data-style-name="N36">
      <style:table-cell-properties style:vertical-align="top" fo:background-color="#FFC000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30" style:family="table-cell" style:parent-style-name="Euro" style:data-style-name="N36">
      <style:table-cell-properties fo:border-top="thin solid #000000" fo:border-bottom="none" fo:border-left="2pt solid #000000" fo:border-right="none" style:vertical-align="top" fo:background-color="transparent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31" style:family="table-cell" style:parent-style-name="Euro" style:data-style-name="N36">
      <style:table-cell-properties fo:border-top="thin solid #000000" fo:border-bottom="thin solid #000000" fo:border-left="2pt solid #000000" fo:border-right="none" style:vertical-align="top" fo:background-color="#EBF1DE" style:cell-protect="none"/>
      <style:text-properties fo:font-size="9pt" style:font-size-asian="9pt" style:font-size-complex="9pt"/>
    </style:style>
    <style:style style:name="ce232" style:family="table-cell" style:parent-style-name="Euro" style:data-style-name="N0">
      <style:table-cell-properties fo:border-top="thin solid #000000" fo:border-bottom="thin solid #000000" fo:border-left="none" fo:border-right="none" style:vertical-align="top" fo:background-color="transparent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33" style:family="table-cell" style:parent-style-name="Euro" style:data-style-name="N0">
      <style:table-cell-properties fo:border-top="thin solid #000000" fo:border-bottom="none" fo:border-left="none" fo:border-right="2pt solid #000000" style:vertical-align="top" fo:background-color="transparent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34" style:family="table-cell" style:parent-style-name="Euro" style:data-style-name="N1">
      <style:table-cell-properties fo:border-top="thin solid #000000" fo:border-bottom="thin solid #000000" fo:border-left="2pt solid #000000" fo:border-right="none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235" style:family="table-cell" style:parent-style-name="Euro" style:data-style-name="N2">
      <style:table-cell-properties fo:border-top="thin solid #000000" fo:border-bottom="none" fo:border-left="thin solid #000000" fo:border-right="none" style:vertical-align="top" fo:background-color="transparent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36" style:family="table-cell" style:parent-style-name="Euro" style:data-style-name="N2">
      <style:table-cell-properties fo:border-top="thin solid #000000" fo:border-bottom="none" fo:border-left="thin solid #000000" fo:border-right="thin solid #000000" style:vertical-align="top" fo:background-color="#D8E4BC" style:cell-protect="none"/>
      <style:text-properties fo:font-size="9pt" style:font-size-asian="9pt" style:font-size-complex="9pt"/>
    </style:style>
    <style:style style:name="ce237" style:family="table-cell" style:parent-style-name="Euro" style:data-style-name="N36">
      <style:table-cell-properties fo:border-top="thin solid #000000" fo:border-bottom="none" fo:border-left="2pt solid #000000" fo:border-right="none" style:vertical-align="top" fo:background-color="#EBF1DE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38" style:family="table-cell" style:parent-style-name="Euro" style:data-style-name="N39">
      <style:table-cell-properties fo:border-top="thin solid #000000" fo:border-bottom="none" fo:border-left="none" fo:border-right="2pt solid #000000" style:vertical-align="top" fo:background-color="transparent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39" style:family="table-cell" style:parent-style-name="Euro" style:data-style-name="N0">
      <style:table-cell-properties fo:border-top="thin solid #000000" fo:border-bottom="none" fo:border-left="thin solid #000000" fo:border-right="none" style:vertical-align="top" fo:background-color="transparent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40" style:family="table-cell" style:parent-style-name="Euro" style:data-style-name="N0">
      <style:table-cell-properties fo:border="thin solid #000000" style:vertical-align="top" fo:background-color="#D8E4BC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41" style:family="table-cell" style:parent-style-name="Euro" style:data-style-name="N0">
      <style:table-cell-properties fo:border="thin solid #000000" style:vertical-align="top" fo:background-color="transparent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42" style:family="table-cell" style:parent-style-name="Euro" style:data-style-name="N36">
      <style:table-cell-properties fo:border-top="thin solid #000000" fo:border-bottom="thin solid #000000" fo:border-left="2pt solid #000000" fo:border-right="thin solid #000000" style:vertical-align="top" fo:background-color="#EBF1DE" style:cell-protect="none"/>
      <style:text-properties fo:font-size="9pt" style:font-size-asian="9pt" style:font-size-complex="9pt"/>
    </style:style>
    <style:style style:name="ce243" style:family="table-cell" style:parent-style-name="Euro" style:data-style-name="N0">
      <style:table-cell-properties fo:border="thin solid #000000" style:vertical-align="top" fo:background-color="#D8E4BC" style:cell-protect="none" style:repeat-content="false"/>
      <style:paragraph-properties fo:text-align="center"/>
      <style:text-properties fo:font-size="9pt" style:font-size-asian="9pt" style:font-size-complex="9pt"/>
    </style:style>
    <style:style style:name="ce244" style:family="table-cell" style:parent-style-name="Default" style:data-style-name="N0">
      <style:table-cell-properties fo:border="thin solid #000000" style:vertical-align="top" fo:wrap-option="wrap" style:cell-protect="none"/>
      <style:text-properties fo:font-size="9pt" style:font-size-asian="9pt" style:font-size-complex="9pt" fo:font-weight="bold" style:font-weight-asian="bold" style:font-weight-complex="bold"/>
    </style:style>
    <style:style style:name="ce245" style:family="table-cell" style:parent-style-name="Euro" style:data-style-name="N36">
      <style:table-cell-properties fo:border="thin solid #000000" style:vertical-align="top" fo:background-color="#92D050"/>
      <style:text-properties fo:font-size="9pt" style:font-size-asian="9pt" style:font-size-complex="9pt"/>
    </style:style>
    <style:style style:name="ce246" style:family="table-cell" style:parent-style-name="Euro" style:data-style-name="N36">
      <style:table-cell-properties fo:border="thin solid #000000" style:vertical-align="top" fo:background-color="#FFC000"/>
      <style:text-properties fo:font-size="9pt" style:font-size-asian="9pt" style:font-size-complex="9pt"/>
    </style:style>
    <style:style style:name="ce247" style:family="table-cell" style:parent-style-name="Euro" style:data-style-name="N36">
      <style:table-cell-properties fo:border="thin solid #000000" style:vertical-align="top" fo:background-color="#B8CCE4"/>
      <style:text-properties fo:font-size="9pt" style:font-size-asian="9pt" style:font-size-complex="9pt"/>
    </style:style>
    <style:style style:name="ce248" style:family="table-cell" style:parent-style-name="Euro" style:data-style-name="N36">
      <style:table-cell-properties style:vertical-align="top" fo:wrap-option="wrap" fo:background-color="#B1A0C7"/>
      <style:text-properties fo:font-size="9pt" style:font-size-asian="9pt" style:font-size-complex="9pt"/>
    </style:style>
    <style:style style:name="ce249" style:family="table-cell" style:parent-style-name="Euro" style:data-style-name="N36">
      <style:table-cell-properties style:vertical-align="top" fo:background-color="#B1A0C7"/>
      <style:text-properties fo:font-size="9pt" style:font-size-asian="9pt" style:font-size-complex="9pt"/>
    </style:style>
    <style:style style:name="ce2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 style:cell-protect="none"/>
      <style:text-properties fo:font-size="9pt" style:font-size-asian="9pt" style:font-size-complex="9pt"/>
    </style:style>
    <style:style style:name="ce2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wrap-option="wrap"/>
      <style:text-properties fo:font-size="9pt" style:font-size-asian="9pt" style:font-size-complex="9pt"/>
    </style:style>
    <style:style style:name="ce252" style:family="table-cell" style:parent-style-name="Default" style:data-style-name="N37">
      <style:table-cell-properties fo:border-top="thin solid #000000" fo:border-bottom="2pt solid #000000" fo:border-left="thin solid #000000" fo:border-right="thin solid #000000" style:vertical-align="top" style:cell-protect="none"/>
      <style:text-properties fo:font-size="9pt" style:font-size-asian="9pt" style:font-size-complex="9pt"/>
    </style:style>
    <style:style style:name="ce253" style:family="table-cell" style:parent-style-name="Default" style:data-style-name="N3">
      <style:table-cell-properties fo:border-top="thin solid #000000" fo:border-bottom="2pt solid #000000" fo:border-left="thin solid #000000" fo:border-right="thin solid #000000" style:vertical-align="top" style:cell-protect="none"/>
      <style:text-properties fo:font-size="9pt" style:font-size-asian="9pt" style:font-size-complex="9pt"/>
    </style:style>
    <style:style style:name="ce254" style:family="table-cell" style:parent-style-name="Euro" style:data-style-name="N36">
      <style:table-cell-properties fo:border-top="thin solid #000000" fo:border-bottom="2pt solid #000000" fo:border-left="thin solid #000000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255" style:family="table-cell" style:parent-style-name="Default" style:data-style-name="N37">
      <style:table-cell-properties fo:border-top="thin solid #000000" fo:border-bottom="2pt solid #000000" fo:border-left="thin solid #000000" fo:border-right="thin solid #000000" style:vertical-align="top" fo:background-color="#92D050" style:cell-protect="none"/>
      <style:text-properties fo:font-size="9pt" style:font-size-asian="9pt" style:font-size-complex="9pt"/>
    </style:style>
    <style:style style:name="ce256" style:family="table-cell" style:parent-style-name="Euro" style:data-style-name="N36">
      <style:table-cell-properties fo:border-top="thin solid #000000" fo:border-bottom="2pt solid #000000" fo:border-left="thin solid #000000" fo:border-right="thin solid #000000" style:vertical-align="top" fo:background-color="#92D050" style:cell-protect="none"/>
      <style:text-properties fo:font-size="9pt" style:font-size-asian="9pt" style:font-size-complex="9pt"/>
    </style:style>
    <style:style style:name="ce257" style:family="table-cell" style:parent-style-name="Euro" style:data-style-name="N36">
      <style:table-cell-properties fo:border-top="thin solid #000000" fo:border-bottom="2pt solid #000000" fo:border-left="thin solid #000000" fo:border-right="thin solid #000000" style:vertical-align="top" fo:background-color="#B1A0C7" style:cell-protect="none"/>
      <style:text-properties fo:font-size="9pt" style:font-size-asian="9pt" style:font-size-complex="9pt"/>
    </style:style>
    <style:style style:name="ce258" style:family="table-cell" style:parent-style-name="Euro" style:data-style-name="N0">
      <style:table-cell-properties fo:border-top="thin solid #000000" fo:border-bottom="2pt solid #000000" fo:border-left="thin solid #000000" fo:border-right="thin solid #000000" style:vertical-align="top" fo:background-color="#FFFF00" style:cell-protect="none" style:repeat-content="false"/>
      <style:paragraph-properties fo:text-align="center"/>
      <style:text-properties fo:font-size="9pt" style:font-size-asian="9pt" style:font-size-complex="9pt"/>
    </style:style>
    <style:style style:name="ce259" style:family="table-cell" style:parent-style-name="Euro" style:data-style-name="N36">
      <style:table-cell-properties fo:border-top="none" fo:border-bottom="2pt solid #000000" fo:border-left="none" fo:border-right="none" style:vertical-align="top" fo:background-color="transparent" style:cell-protect="none"/>
      <style:text-properties fo:font-size="9pt" style:font-size-asian="9pt" style:font-size-complex="9pt"/>
    </style:style>
    <style:style style:name="ce260" style:family="table-cell" style:parent-style-name="Default" style:data-style-name="N0">
      <style:table-cell-properties fo:border-top="none" fo:border-bottom="2pt solid #000000" fo:border-left="none" fo:border-right="none" style:vertical-align="top" fo:wrap-option="wrap"/>
      <style:text-properties fo:font-size="9pt" style:font-size-asian="9pt" style:font-size-complex="9pt"/>
    </style:style>
    <style:style style:name="ce261" style:family="table-cell" style:parent-style-name="Default" style:data-style-name="N0">
      <style:table-cell-properties fo:border-top="none" fo:border-bottom="2pt solid #000000" fo:border-left="none" fo:border-right="none" style:vertical-align="top"/>
      <style:text-properties fo:font-size="9pt" style:font-size-asian="9pt" style:font-size-complex="9pt"/>
    </style:style>
    <style:style style:name="ce262" style:family="table-cell" style:parent-style-name="Euro" style:data-style-name="N36">
      <style:table-cell-properties fo:border-top="thin solid #000000" fo:border-bottom="2pt solid #000000" fo:border-left="2pt solid #000000" fo:border-right="none" style:vertical-align="top" fo:background-color="transparent" style:cell-protect="none"/>
      <style:text-properties fo:font-size="9pt" style:font-size-asian="9pt" style:font-size-complex="9pt"/>
    </style:style>
    <style:style style:name="ce263" style:family="table-cell" style:parent-style-name="Euro" style:data-style-name="N36">
      <style:table-cell-properties fo:border-top="none" fo:border-bottom="2pt solid #000000" fo:border-left="2pt solid #000000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264" style:family="table-cell" style:parent-style-name="Euro" style:data-style-name="N36">
      <style:table-cell-properties fo:border-top="none" fo:border-bottom="2pt solid #000000" fo:border-left="2pt solid #000000" fo:border-right="thin solid #000000" style:vertical-align="top" fo:background-color="#EBF1DE" style:cell-protect="none"/>
      <style:text-properties fo:font-size="9pt" style:font-size-asian="9pt" style:font-size-complex="9pt"/>
    </style:style>
    <style:style style:name="ce265" style:family="table-cell" style:parent-style-name="Euro" style:data-style-name="N38">
      <style:table-cell-properties fo:border-top="thin solid #000000" fo:border-bottom="2pt solid #000000" fo:border-left="thin solid #000000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266" style:family="table-cell" style:parent-style-name="Euro" style:data-style-name="N0">
      <style:table-cell-properties fo:border-top="none" fo:border-bottom="2pt solid #000000" fo:border-left="thin solid #000000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267" style:family="table-cell" style:parent-style-name="Euro" style:data-style-name="N0">
      <style:table-cell-properties fo:border-top="thin solid #000000" fo:border-bottom="2pt solid #000000" fo:border-left="none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268" style:family="table-cell" style:parent-style-name="Euro" style:data-style-name="N1">
      <style:table-cell-properties fo:border-top="thin solid #000000" fo:border-bottom="2pt solid #000000" fo:border-left="2pt solid #000000" fo:border-right="thin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269" style:family="table-cell" style:parent-style-name="Euro" style:data-style-name="N36">
      <style:table-cell-properties fo:border-top="thin solid #000000" fo:border-bottom="2pt solid #000000" fo:border-left="none" fo:border-right="thin solid #000000" style:vertical-align="top" fo:background-color="transparent" style:cell-protect="none"/>
      <style:text-properties fo:font-size="9pt" style:font-size-asian="9pt" style:font-size-complex="9pt"/>
    </style:style>
    <style:style style:name="ce270" style:family="table-cell" style:parent-style-name="Euro" style:data-style-name="N2">
      <style:table-cell-properties fo:border-top="thin solid #000000" fo:border-bottom="2pt solid #000000" fo:border-left="none" fo:border-right="none" style:vertical-align="top" fo:background-color="transparent" style:cell-protect="none"/>
      <style:text-properties fo:font-size="9pt" style:font-size-asian="9pt" style:font-size-complex="9pt"/>
    </style:style>
    <style:style style:name="ce271" style:family="table-cell" style:parent-style-name="Euro" style:data-style-name="N36">
      <style:table-cell-properties fo:border-top="thin solid #000000" fo:border-bottom="2pt solid #000000" fo:border-left="none" fo:border-right="none" style:vertical-align="top" fo:background-color="transparent" style:cell-protect="none"/>
      <style:text-properties fo:font-size="9pt" style:font-size-asian="9pt" style:font-size-complex="9pt"/>
    </style:style>
    <style:style style:name="ce272" style:family="table-cell" style:parent-style-name="Euro" style:data-style-name="N36">
      <style:table-cell-properties fo:border-top="thin solid #000000" fo:border-bottom="2pt solid #000000" fo:border-left="2pt solid #000000" fo:border-right="thin solid #000000" style:vertical-align="top" fo:background-color="#EBF1DE" style:cell-protect="none"/>
      <style:text-properties fo:font-size="9pt" style:font-size-asian="9pt" style:font-size-complex="9pt"/>
    </style:style>
    <style:style style:name="ce273" style:family="table-cell" style:parent-style-name="Euro" style:data-style-name="N39">
      <style:table-cell-properties fo:border-top="thin solid #000000" fo:border-bottom="2pt solid #000000" fo:border-left="thin solid #000000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274" style:family="table-cell" style:parent-style-name="Euro" style:data-style-name="N0">
      <style:table-cell-properties fo:border-top="none" fo:border-bottom="2pt solid #000000" fo:border-left="none" fo:border-right="2pt solid #000000" style:vertical-align="top" fo:background-color="transparent" style:cell-protect="none" style:repeat-content="false"/>
      <style:paragraph-properties fo:text-align="center"/>
      <style:text-properties fo:font-size="9pt" style:font-size-asian="9pt" style:font-size-complex="9pt"/>
    </style:style>
    <style:style style:name="ce275" style:family="table-cell" style:parent-style-name="Default" style:data-style-name="N37">
      <style:table-cell-properties style:vertical-align="top"/>
      <style:text-properties fo:font-size="9pt" style:font-size-asian="9pt" style:font-size-complex="9pt" fo:font-weight="bold" style:font-weight-asian="bold" style:font-weight-complex="bold"/>
    </style:style>
    <style:style style:name="ce276" style:family="table-cell" style:parent-style-name="Default" style:data-style-name="N3">
      <style:table-cell-properties style:vertical-align="top"/>
      <style:text-properties fo:font-size="9pt" style:font-size-asian="9pt" style:font-size-complex="9pt" fo:font-weight="bold" style:font-weight-asian="bold" style:font-weight-complex="bold"/>
    </style:style>
    <style:style style:name="ce277" style:family="table-cell" style:parent-style-name="Euro" style:data-style-name="N36">
      <style:table-cell-properties style:vertical-align="top" fo:background-color="transparent"/>
      <style:text-properties fo:font-size="9pt" style:font-size-asian="9pt" style:font-size-complex="9pt" fo:font-weight="bold" style:font-weight-asian="bold" style:font-weight-complex="bold"/>
    </style:style>
    <style:style style:name="ce278" style:family="table-cell" style:parent-style-name="Default" style:data-style-name="N37">
      <style:table-cell-properties style:vertical-align="top" fo:background-color="#B8CCE4"/>
      <style:text-properties fo:font-size="9pt" style:font-size-asian="9pt" style:font-size-complex="9pt" fo:font-weight="bold" style:font-weight-asian="bold" style:font-weight-complex="bold"/>
    </style:style>
    <style:style style:name="ce279" style:family="table-cell" style:parent-style-name="Default" style:data-style-name="N0">
      <style:table-cell-properties style:vertical-align="top"/>
      <style:text-properties fo:font-size="9pt" style:font-size-asian="9pt" style:font-size-complex="9pt" fo:font-weight="bold" style:font-weight-asian="bold" style:font-weight-complex="bold"/>
    </style:style>
    <style:style style:name="ce280" style:family="table-cell" style:parent-style-name="Default" style:data-style-name="N0">
      <style:table-cell-properties style:vertical-align="to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81" style:family="table-cell" style:parent-style-name="Default" style:data-style-name="N37">
      <style:table-cell-properties style:vertical-align="top" fo:background-color="#B1A0C7"/>
      <style:text-properties fo:font-size="9pt" style:font-size-asian="9pt" style:font-size-complex="9pt" fo:font-weight="bold" style:font-weight-asian="bold" style:font-weight-complex="bold"/>
    </style:style>
    <style:style style:name="ce282" style:family="table-cell" style:parent-style-name="Default" style:data-style-name="N36">
      <style:table-cell-properties style:vertical-align="top"/>
      <style:text-properties fo:font-size="9pt" style:font-size-asian="9pt" style:font-size-complex="9pt" fo:font-weight="bold" style:font-weight-asian="bold" style:font-weight-complex="bold"/>
    </style:style>
    <style:style style:name="ce283" style:family="table-cell" style:parent-style-name="Default" style:data-style-name="N36">
      <style:table-cell-properties fo:border-top="none" fo:border-bottom="none" fo:border-left="2pt solid #000000" fo:border-right="none" style:vertical-align="top"/>
      <style:text-properties fo:font-size="9pt" style:font-size-asian="9pt" style:font-size-complex="9pt" fo:font-weight="bold" style:font-weight-asian="bold" style:font-weight-complex="bold"/>
    </style:style>
    <style:style style:name="ce284" style:family="table-cell" style:parent-style-name="Default" style:data-style-name="N1">
      <style:table-cell-properties style:vertical-align="to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85" style:family="table-cell" style:parent-style-name="Default" style:data-style-name="N2">
      <style:table-cell-properties fo:border-top="none" fo:border-bottom="none" fo:border-left="none" fo:border-right="2pt solid #000000" style:vertical-align="top"/>
      <style:text-properties fo:font-size="9pt" style:font-size-asian="9pt" style:font-size-complex="9pt" fo:font-weight="bold" style:font-weight-asian="bold" style:font-weight-complex="bold"/>
    </style:style>
    <style:style style:name="ce286" style:family="table-cell" style:parent-style-name="Default" style:data-style-name="N2">
      <style:table-cell-properties style:vertical-align="top"/>
      <style:text-properties fo:font-size="9pt" style:font-size-asian="9pt" style:font-size-complex="9pt" fo:font-weight="bold" style:font-weight-asian="bold" style:font-weight-complex="bold"/>
    </style:style>
    <style:style style:name="ce287" style:family="table-cell" style:parent-style-name="Valuta" style:data-style-name="N41">
      <style:table-cell-properties style:vertical-align="top" fo:background-color="#D8E4BC"/>
      <style:text-properties fo:font-size="9pt" style:font-size-asian="9pt" style:font-size-complex="9pt" fo:font-weight="bold" style:font-weight-asian="bold" style:font-weight-complex="bold"/>
    </style:style>
    <style:style style:name="ce288" style:family="table-cell" style:parent-style-name="Default" style:data-style-name="N37">
      <style:table-cell-properties fo:border-top="none" fo:border-bottom="none" fo:border-left="2pt solid #000000" fo:border-right="none" style:vertical-align="top"/>
      <style:text-properties fo:font-size="9pt" style:font-size-asian="9pt" style:font-size-complex="9pt" fo:font-weight="bold" style:font-weight-asian="bold" style:font-weight-complex="bold"/>
    </style:style>
    <style:style style:name="ce289" style:family="table-cell" style:parent-style-name="Default" style:data-style-name="N39">
      <style:table-cell-properties style:vertical-align="to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90" style:family="table-cell" style:parent-style-name="Default" style:data-style-name="N0">
      <style:table-cell-properties fo:border-top="none" fo:border-bottom="none" fo:border-left="none" fo:border-right="2pt solid #000000" style:vertical-align="to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91" style:family="table-cell" style:parent-style-name="Default" style:data-style-name="N41">
      <style:table-cell-properties style:vertical-align="to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92" style:family="table-cell" style:parent-style-name="Default" style:data-style-name="N41">
      <style:table-cell-properties style:vertical-align="top" fo:background-color="#D8E4B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93" style:family="table-cell" style:parent-style-name="Default" style:data-style-name="N37">
      <style:table-cell-properties style:vertical-align="top" fo:background-color="#D8E4BC"/>
      <style:text-properties fo:font-size="9pt" style:font-size-asian="9pt" style:font-size-complex="9pt" fo:font-weight="bold" style:font-weight-asian="bold" style:font-weight-complex="bold"/>
    </style:style>
    <style:style style:name="ce294" style:family="table-cell" style:parent-style-name="Default" style:data-style-name="N3">
      <style:table-cell-properties style:vertical-align="top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95" style:family="table-cell" style:parent-style-name="Euro" style:data-style-name="N36">
      <style:table-cell-properties style:vertical-align="top" fo:background-color="transparent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96" style:family="table-cell" style:parent-style-name="Euro" style:data-style-name="N36">
      <style:table-cell-properties style:vertical-align="top" fo:background-color="#B8CCE4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97" style:family="table-cell" style:parent-style-name="Euro" style:data-style-name="N0">
      <style:table-cell-properties style:vertical-align="top" fo:background-color="transparent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98" style:family="table-cell" style:parent-style-name="Euro" style:data-style-name="N36">
      <style:table-cell-properties style:vertical-align="top" fo:background-color="#FFC000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299" style:family="table-cell" style:parent-style-name="Euro" style:data-style-name="N36">
      <style:table-cell-properties fo:border-top="none" fo:border-bottom="none" fo:border-left="2pt solid #000000" fo:border-right="none" style:vertical-align="top" fo:background-color="transparent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0" style:family="table-cell" style:parent-style-name="Euro" style:data-style-name="N1">
      <style:table-cell-properties style:vertical-align="top" fo:background-color="transparent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1" style:family="table-cell" style:parent-style-name="Euro" style:data-style-name="N2">
      <style:table-cell-properties fo:border-top="none" fo:border-bottom="none" fo:border-left="none" fo:border-right="2pt solid #000000" style:vertical-align="top" fo:background-color="transparent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2" style:family="table-cell" style:parent-style-name="Euro" style:data-style-name="N2">
      <style:table-cell-properties style:vertical-align="top" fo:background-color="transparent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3" style:family="table-cell" style:parent-style-name="Euro" style:data-style-name="N39">
      <style:table-cell-properties style:vertical-align="top" fo:background-color="transparent" style:repeat-content="false"/>
      <style:paragraph-properties fo:text-align="center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4" style:family="table-cell" style:parent-style-name="Euro" style:data-style-name="N0">
      <style:table-cell-properties fo:border-top="none" fo:border-bottom="none" fo:border-left="none" fo:border-right="2pt solid #000000" style:vertical-align="top" fo:background-color="transparent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5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FF0000"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8" style:family="table-cell" style:parent-style-name="Default" style:data-style-name="N37">
      <style:table-cell-properties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09" style:family="table-cell" style:parent-style-name="Default" style:data-style-name="N3">
      <style:table-cell-properties style:vertical-align="top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10" style:family="table-cell" style:parent-style-name="Euro" style:data-style-name="N36">
      <style:table-cell-properties style:vertical-align="top" fo:background-color="transparent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11" style:family="table-cell" style:parent-style-name="Euro" style:data-style-name="N36">
      <style:table-cell-properties style:vertical-align="top" fo:background-color="#B8CCE4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12" style:family="table-cell" style:parent-style-name="Euro" style:data-style-name="N0">
      <style:table-cell-properties style:vertical-align="top" fo:background-color="transparent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13" style:family="table-cell" style:parent-style-name="Euro" style:data-style-name="N36">
      <style:table-cell-properties style:vertical-align="top" fo:background-color="#B1A0C7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14" style:family="table-cell" style:parent-style-name="Euro" style:data-style-name="N1">
      <style:table-cell-properties style:vertical-align="top" fo:background-color="transparent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15" style:family="table-cell" style:parent-style-name="Euro" style:data-style-name="N2">
      <style:table-cell-properties fo:border-top="none" fo:border-bottom="none" fo:border-left="none" fo:border-right="2pt solid #000000" style:vertical-align="top" fo:background-color="transparent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16" style:family="table-cell" style:parent-style-name="Euro" style:data-style-name="N36">
      <style:table-cell-properties fo:border="thin solid #000000" style:vertical-align="top" fo:background-color="#D8E4BC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17" style:family="table-cell" style:parent-style-name="Euro" style:data-style-name="N2">
      <style:table-cell-properties style:vertical-align="top" fo:background-color="transparent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18" style:family="table-cell" style:parent-style-name="Euro" style:data-style-name="N36">
      <style:table-cell-properties fo:border-top="none" fo:border-bottom="none" fo:border-left="2pt solid #000000" fo:border-right="none" style:vertical-align="top" fo:background-color="transparent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19" style:family="table-cell" style:parent-style-name="Euro" style:data-style-name="N39">
      <style:table-cell-properties style:vertical-align="top" fo:background-color="transparent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20" style:family="table-cell" style:parent-style-name="Euro" style:data-style-name="N0">
      <style:table-cell-properties fo:border-top="none" fo:border-bottom="none" fo:border-left="none" fo:border-right="2pt solid #000000" style:vertical-align="top" fo:background-color="transparent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21" style:family="table-cell" style:parent-style-name="Euro" style:data-style-name="N36">
      <style:table-cell-properties fo:border-top="thin solid #000000" fo:border-bottom="thin solid #000000" fo:border-left="thin solid #000000" fo:border-right="none" style:vertical-align="top" fo:background-color="#D8E4BC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22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font-size="9pt" style:font-size-asian="9pt" style:font-size-complex="9pt" fo:font-style="italic" style:font-style-asian="italic" style:font-style-complex="italic" fo:font-weight="bold" style:font-weight-asian="bold" style:font-weight-complex="bold"/>
    </style:style>
    <style:style style:name="ce323" style:family="table-cell" style:parent-style-name="Euro" style:data-style-name="N36">
      <style:table-cell-properties fo:border-top="none" fo:border-bottom="none" fo:border-left="2pt solid #000000" fo:border-right="none" style:vertical-align="top"/>
      <style:text-properties fo:font-size="9pt" style:font-size-asian="9pt" style:font-size-complex="9pt"/>
    </style:style>
    <style:style style:name="ce324" style:family="table-cell" style:parent-style-name="Euro" style:data-style-name="N1">
      <style:table-cell-properties style:vertical-align="top" style:repeat-content="false"/>
      <style:paragraph-properties fo:text-align="center"/>
      <style:text-properties fo:font-size="9pt" style:font-size-asian="9pt" style:font-size-complex="9pt"/>
    </style:style>
    <style:style style:name="ce325" style:family="table-cell" style:parent-style-name="Euro" style:data-style-name="N2">
      <style:table-cell-properties fo:border-top="none" fo:border-bottom="none" fo:border-left="none" fo:border-right="2pt solid #000000" style:vertical-align="top"/>
      <style:text-properties fo:font-size="9pt" style:font-size-asian="9pt" style:font-size-complex="9pt"/>
    </style:style>
    <style:style style:name="ce326" style:family="table-cell" style:parent-style-name="Euro" style:data-style-name="N2">
      <style:table-cell-properties style:vertical-align="top"/>
      <style:text-properties fo:font-size="9pt" style:font-size-asian="9pt" style:font-size-complex="9pt"/>
    </style:style>
    <style:style style:name="ce327" style:family="table-cell" style:parent-style-name="Euro" style:data-style-name="N39">
      <style:table-cell-properties style:vertical-align="top" style:repeat-content="false"/>
      <style:paragraph-properties fo:text-align="center"/>
      <style:text-properties fo:font-size="9pt" style:font-size-asian="9pt" style:font-size-complex="9pt"/>
    </style:style>
    <style:style style:name="ce328" style:family="table-cell" style:parent-style-name="Euro" style:data-style-name="N36">
      <style:table-cell-properties fo:border-top="none" fo:border-bottom="none" fo:border-left="none" fo:border-right="2pt solid #000000" style:vertical-align="top"/>
      <style:text-properties fo:font-size="9pt" style:font-size-asian="9pt" style:font-size-complex="9pt"/>
    </style:style>
    <style:style style:name="ce329" style:family="table-cell" style:parent-style-name="Euro" style:data-style-name="N36">
      <style:table-cell-properties style:vertical-align="top"/>
      <style:text-properties fo:font-size="9pt" style:font-size-asian="9pt" style:font-size-complex="9pt" fo:font-weight="bold" style:font-weight-asian="bold" style:font-weight-complex="bold"/>
    </style:style>
    <style:style style:name="ce330" style:family="table-cell" style:parent-style-name="Euro" style:data-style-name="N36">
      <style:table-cell-properties style:vertical-align="top" fo:background-color="#FFC000"/>
      <style:text-properties fo:font-size="9pt" style:font-size-asian="9pt" style:font-size-complex="9pt" fo:font-weight="bold" style:font-weight-asian="bold" style:font-weight-complex="bold"/>
    </style:style>
    <style:style style:name="ce331" style:family="table-cell" style:parent-style-name="Euro" style:data-style-name="N36">
      <style:table-cell-properties style:vertical-align="top" fo:background-color="#B1A0C7"/>
      <style:text-properties fo:font-size="9pt" style:font-size-asian="9pt" style:font-size-complex="9pt" fo:font-weight="bold" style:font-weight-asian="bold" style:font-weight-complex="bold"/>
    </style:style>
    <style:style style:name="ce332" style:family="table-cell" style:parent-style-name="Euro" style:data-style-name="N36">
      <style:table-cell-properties fo:border-top="none" fo:border-bottom="none" fo:border-left="2pt solid #000000" fo:border-right="none" style:vertical-align="top"/>
      <style:text-properties fo:font-size="9pt" style:font-size-asian="9pt" style:font-size-complex="9pt" fo:font-weight="bold" style:font-weight-asian="bold" style:font-weight-complex="bold"/>
    </style:style>
    <style:style style:name="ce333" style:family="table-cell" style:parent-style-name="Euro" style:data-style-name="N1">
      <style:table-cell-properties style:vertical-align="to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34" style:family="table-cell" style:parent-style-name="Euro" style:data-style-name="N2">
      <style:table-cell-properties fo:border-top="none" fo:border-bottom="none" fo:border-left="none" fo:border-right="2pt solid #000000" style:vertical-align="top"/>
      <style:text-properties fo:font-size="9pt" style:font-size-asian="9pt" style:font-size-complex="9pt" fo:font-weight="bold" style:font-weight-asian="bold" style:font-weight-complex="bold"/>
    </style:style>
    <style:style style:name="ce335" style:family="table-cell" style:parent-style-name="Euro" style:data-style-name="N2">
      <style:table-cell-properties style:vertical-align="top"/>
      <style:text-properties fo:font-size="9pt" style:font-size-asian="9pt" style:font-size-complex="9pt" fo:font-weight="bold" style:font-weight-asian="bold" style:font-weight-complex="bold"/>
    </style:style>
    <style:style style:name="ce336" style:family="table-cell" style:parent-style-name="Euro" style:data-style-name="N39">
      <style:table-cell-properties style:vertical-align="to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37" style:family="table-cell" style:parent-style-name="Euro" style:data-style-name="N36">
      <style:table-cell-properties fo:border-top="none" fo:border-bottom="none" fo:border-left="none" fo:border-right="2pt solid #000000" style:vertical-align="top"/>
      <style:text-properties fo:font-size="9pt" style:font-size-asian="9pt" style:font-size-complex="9pt" fo:font-weight="bold" style:font-weight-asian="bold" style:font-weight-complex="bold"/>
    </style:style>
    <style:style style:name="ce33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339" style:family="table-cell" style:parent-style-name="Standaard_32_2" style:data-style-name="N0">
      <style:table-cell-properties fo:border="thin solid #000000" style:vertical-align="top" fo:wrap-option="wrap" fo:background-color="#DAEEF3" style:repeat-content="false"/>
      <style:paragraph-properties fo:text-align="center"/>
      <style:text-properties fo:font-size="11pt" style:font-size-asian="11pt" style:font-size-complex="11pt"/>
    </style:style>
    <style:style style:name="ce340" style:family="table-cell" style:parent-style-name="Standaard_32_2" style:data-style-name="N0">
      <style:table-cell-properties fo:border="thin solid #000000" style:vertical-align="top" fo:background-color="#DAEEF3" style:repeat-content="false"/>
      <style:paragraph-properties fo:text-align="center"/>
      <style:text-properties fo:font-size="11pt" style:font-size-asian="11pt" style:font-size-complex="11pt"/>
    </style:style>
    <style:style style:name="co1" style:family="table-column">
      <style:table-column-properties fo:break-before="auto" style:column-width="6.21770833333333cm"/>
    </style:style>
    <style:style style:name="co2" style:family="table-column">
      <style:table-column-properties fo:break-before="auto" style:column-width="2.778125cm"/>
    </style:style>
    <style:style style:name="co3" style:family="table-column">
      <style:table-column-properties fo:break-before="auto" style:column-width="0.899583333333333cm"/>
    </style:style>
    <style:style style:name="co4" style:family="table-column">
      <style:table-column-properties fo:break-before="auto" style:column-width="3.30729166666667cm"/>
    </style:style>
    <style:style style:name="co5" style:family="table-column">
      <style:table-column-properties fo:break-before="auto" style:column-width="1.45520833333333cm" style:use-optimal-column-width="true"/>
    </style:style>
    <style:style style:name="co6" style:family="table-column">
      <style:table-column-properties fo:break-before="auto" style:column-width="10.2129166666667cm" style:use-optimal-column-width="true"/>
    </style:style>
    <style:style style:name="co7" style:family="table-column">
      <style:table-column-properties fo:break-before="auto" style:column-width="3.94229166666667cm" style:use-optimal-column-width="true"/>
    </style:style>
    <style:style style:name="co8" style:family="table-column">
      <style:table-column-properties fo:break-before="auto" style:column-width="1.77270833333333cm" style:use-optimal-column-width="true"/>
    </style:style>
    <style:style style:name="co9" style:family="table-column">
      <style:table-column-properties fo:break-before="auto" style:column-width="2.16958333333333cm" style:use-optimal-column-width="true"/>
    </style:style>
    <style:style style:name="co10" style:family="table-column">
      <style:table-column-properties fo:break-before="auto" style:column-width="3.175cm"/>
    </style:style>
    <style:style style:name="co11" style:family="table-column">
      <style:table-column-properties fo:break-before="auto" style:column-width="3.75708333333333cm"/>
    </style:style>
    <style:style style:name="co12" style:family="table-column">
      <style:table-column-properties fo:break-before="auto" style:column-width="3.62479166666667cm"/>
    </style:style>
    <style:style style:name="co13" style:family="table-column">
      <style:table-column-properties fo:break-before="auto" style:column-width="3.14854166666667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3.12208333333333cm"/>
    </style:style>
    <style:style style:name="co16" style:family="table-column">
      <style:table-column-properties fo:break-before="auto" style:column-width="3.65125cm"/>
    </style:style>
    <style:style style:name="co17" style:family="table-column">
      <style:table-column-properties fo:break-before="auto" style:column-width="3.36020833333333cm"/>
    </style:style>
    <style:style style:name="co18" style:family="table-column">
      <style:table-column-properties fo:break-before="auto" style:column-width="3.54541666666667cm"/>
    </style:style>
    <style:style style:name="co19" style:family="table-column">
      <style:table-column-properties fo:break-before="auto" style:column-width="3.22791666666667cm"/>
    </style:style>
    <style:style style:name="co20" style:family="table-column">
      <style:table-column-properties fo:break-before="auto" style:column-width="1.11125cm"/>
    </style:style>
    <style:style style:name="co21" style:family="table-column">
      <style:table-column-properties fo:break-before="auto" style:column-width="2.67229166666667cm"/>
    </style:style>
    <style:style style:name="co22" style:family="table-column">
      <style:table-column-properties fo:break-before="auto" style:column-width="1.13770833333333cm"/>
    </style:style>
    <style:style style:name="co23" style:family="table-column">
      <style:table-column-properties fo:break-before="page" style:column-width="3.22791666666667cm"/>
    </style:style>
    <style:style style:name="co24" style:family="table-column">
      <style:table-column-properties fo:break-before="auto" style:column-width="6.985cm"/>
    </style:style>
    <style:style style:name="co25" style:family="table-column">
      <style:table-column-properties fo:break-before="auto" style:column-width="7.99041666666667cm"/>
    </style:style>
    <style:style style:name="co26" style:family="table-column">
      <style:table-column-properties fo:break-before="auto" style:column-width="2.91041666666667cm"/>
    </style:style>
    <style:style style:name="co27" style:family="table-column">
      <style:table-column-properties fo:break-before="auto" style:column-width="0.582083333333333cm"/>
    </style:style>
    <style:style style:name="co28" style:family="table-column">
      <style:table-column-properties fo:break-before="auto" style:column-width="0.502708333333333cm"/>
    </style:style>
    <style:style style:name="co29" style:family="table-column">
      <style:table-column-properties fo:break-before="auto" style:column-width="2.8575cm"/>
    </style:style>
    <style:style style:name="co30" style:family="table-column">
      <style:table-column-properties fo:break-before="auto" style:column-width="2.96333333333333cm"/>
    </style:style>
    <style:style style:name="co31" style:family="table-column">
      <style:table-column-properties fo:break-before="auto" style:column-width="1.93145833333333cm"/>
    </style:style>
    <style:style style:name="co32" style:family="table-column">
      <style:table-column-properties fo:break-before="auto" style:column-width="1.53458333333333cm"/>
    </style:style>
    <style:style style:name="co33" style:family="table-column">
      <style:table-column-properties fo:break-before="auto" style:column-width="3.04270833333333cm"/>
    </style:style>
    <style:style style:name="co34" style:family="table-column">
      <style:table-column-properties fo:break-before="auto" style:column-width="1.79916666666667cm"/>
    </style:style>
    <style:style style:name="co35" style:family="table-column">
      <style:table-column-properties fo:break-before="auto" style:column-width="2.88395833333333cm"/>
    </style:style>
    <style:style style:name="co36" style:family="table-column">
      <style:table-column-properties fo:break-before="auto" style:column-width="2.59291666666667cm"/>
    </style:style>
    <style:style style:name="co37" style:family="table-column">
      <style:table-column-properties fo:break-before="auto" style:column-width="1.08479166666667cm"/>
    </style:style>
    <style:style style:name="co38" style:family="table-column">
      <style:table-column-properties fo:break-before="auto" style:column-width="2.16958333333333cm"/>
    </style:style>
    <style:style style:name="co39" style:family="table-column">
      <style:table-column-properties fo:break-before="auto" style:column-width="3.78354166666667cm"/>
    </style:style>
    <style:style style:name="co40" style:family="table-column">
      <style:table-column-properties fo:break-before="auto" style:column-width="4.60375cm"/>
    </style:style>
    <style:style style:name="ro1" style:family="table-row">
      <style:table-row-properties style:row-height="24pt" style:use-optimal-row-height="fals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12pt" style:use-optimal-row-height="false" fo:break-before="auto"/>
    </style:style>
    <style:style style:name="ro4" style:family="table-row">
      <style:table-row-properties style:row-height="24pt" style:use-optimal-row-height="true" fo:break-before="auto"/>
    </style:style>
    <style:style style:name="ro5" style:family="table-row">
      <style:table-row-properties style:row-height="41.45pt" style:use-optimal-row-height="false" fo:break-before="auto"/>
    </style:style>
    <style:style style:name="ro6" style:family="table-row">
      <style:table-row-properties style:row-height="12.75pt" style:use-optimal-row-height="true" fo:break-before="auto"/>
    </style:style>
    <style:style style:name="ro7" style:family="table-row">
      <style:table-row-properties style:row-height="27.2pt" style:use-optimal-row-height="false" fo:break-before="auto"/>
    </style:style>
    <style:style style:name="ro8" style:family="table-row">
      <style:table-row-properties style:row-height="36.75pt" style:use-optimal-row-height="false" fo:break-before="auto"/>
    </style:style>
    <style:style style:name="ro9" style:family="table-row">
      <style:table-row-properties style:row-height="15pt" style:use-optimal-row-height="false" fo:break-before="auto"/>
    </style:style>
    <style:style style:name="ro10" style:family="table-row">
      <style:table-row-properties style:row-height="15.95pt" style:use-optimal-row-height="false" fo:break-before="auto"/>
    </style:style>
    <style:style style:name="ro11" style:family="table-row">
      <style:table-row-properties style:row-height="28.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36pt" style:use-optimal-row-height="true" fo:break-before="auto"/>
    </style:style>
    <style:style style:name="ro14" style:family="table-row">
      <style:table-row-properties style:row-height="18pt" style:use-optimal-row-height="false" fo:break-before="auto"/>
    </style:style>
    <style:style style:name="ro15" style:family="table-row">
      <style:table-row-properties style:row-height="18.75pt" style:use-optimal-row-height="false" fo:break-before="auto"/>
    </style:style>
    <style:style style:name="ro16" style:family="table-row">
      <style:table-row-properties style:row-height="17.25pt" style:use-optimal-row-height="false" fo:break-before="auto"/>
    </style:style>
    <style:style style:name="ro17" style:family="table-row">
      <style:table-row-properties style:row-height="40.5pt" style:use-optimal-row-height="false" fo:break-before="auto"/>
    </style:style>
    <style:style style:name="ro18" style:family="table-row">
      <style:table-row-properties style:row-height="12.75pt" style:use-optimal-row-height="false" fo:break-before="auto"/>
    </style:style>
    <style:style style:name="ro19" style:family="table-row">
      <style:table-row-properties style:row-height="11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c_2023" table:style-name="ta1">
        <table:table-column table:style-name="co1" table:default-cell-style-name="ce2" table:visibility="collapse"/>
        <table:table-column table:style-name="co2" table:default-cell-style-name="ce2" table:visibility="collapse"/>
        <table:table-column table:style-name="co3" table:default-cell-style-name="ce2"/>
        <table:table-column table:style-name="co4" table:default-cell-style-name="ce3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number-columns-repeated="2" table:default-cell-style-name="ce5" table:visibility="collapse"/>
        <table:table-column table:style-name="co11" table:default-cell-style-name="ce5" table:visibility="collapse"/>
        <table:table-column table:style-name="co12" table:default-cell-style-name="ce5" table:visibility="collapse"/>
        <table:table-column table:style-name="co13" table:default-cell-style-name="ce5" table:visibility="collapse"/>
        <table:table-column table:style-name="co14" table:default-cell-style-name="ce5" table:visibility="collapse"/>
        <table:table-column table:style-name="co15" table:default-cell-style-name="ce5" table:visibility="collapse"/>
        <table:table-column table:style-name="co16" table:number-columns-repeated="2" table:default-cell-style-name="ce5" table:visibility="collapse"/>
        <table:table-column table:style-name="co17" table:number-columns-repeated="2" table:default-cell-style-name="ce5" table:visibility="collapse"/>
        <table:table-column table:style-name="co18" table:number-columns-repeated="5" table:default-cell-style-name="ce6" table:visibility="collapse"/>
        <table:table-column table:style-name="co12" table:number-columns-repeated="5" table:default-cell-style-name="ce7" table:visibility="collapse"/>
        <table:table-column table:style-name="co19" table:default-cell-style-name="ce7" table:visibility="collapse"/>
        <table:table-column table:style-name="co19" table:number-columns-repeated="3" table:default-cell-style-name="ce8" table:visibility="collapse"/>
        <table:table-column table:style-name="co19" table:default-cell-style-name="ce7" table:visibility="collapse"/>
        <table:table-column table:style-name="co20" table:default-cell-style-name="ce7" table:visibility="collapse"/>
        <table:table-column table:style-name="co21" table:default-cell-style-name="ce7" table:visibility="collapse"/>
        <table:table-column table:style-name="co22" table:default-cell-style-name="ce7" table:visibility="collapse"/>
        <table:table-column table:style-name="co19" table:default-cell-style-name="ce7" table:visibility="collapse"/>
        <table:table-column table:style-name="co23" table:default-cell-style-name="ce9" table:visibility="collapse"/>
        <table:table-column table:style-name="co19" table:number-columns-repeated="4" table:default-cell-style-name="ce9" table:visibility="collapse"/>
        <table:table-column table:style-name="co24" table:default-cell-style-name="ce4" table:visibility="collapse"/>
        <table:table-column table:style-name="co25" table:default-cell-style-name="ce10" table:visibility="collapse"/>
        <table:table-column table:style-name="co26" table:default-cell-style-name="ce10" table:visibility="collapse"/>
        <table:table-column table:style-name="co27" table:default-cell-style-name="ce10" table:visibility="collapse"/>
        <table:table-column table:style-name="co28" table:default-cell-style-name="ce10" table:visibility="collapse"/>
        <table:table-column table:style-name="co29" table:default-cell-style-name="ce10" table:visibility="collapse"/>
        <table:table-column table:style-name="co30" table:number-columns-repeated="2" table:default-cell-style-name="ce10" table:visibility="collapse"/>
        <table:table-column table:style-name="co30" table:default-cell-style-name="ce18" table:visibility="collapse"/>
        <table:table-column table:style-name="co31" table:number-columns-repeated="2" table:default-cell-style-name="ce10" table:visibility="collapse"/>
        <table:table-column table:style-name="co22" table:number-columns-repeated="2" table:default-cell-style-name="ce10" table:visibility="collapse"/>
        <table:table-column table:style-name="co21" table:default-cell-style-name="ce10" table:visibility="collapse"/>
        <table:table-column table:style-name="co20" table:default-cell-style-name="ce19" table:visibility="collapse"/>
        <table:table-column table:style-name="co21" table:default-cell-style-name="ce10" table:visibility="collapse"/>
        <table:table-column table:style-name="co32" table:default-cell-style-name="ce20" table:visibility="collapse"/>
        <table:table-column table:style-name="co33" table:default-cell-style-name="ce10" table:visibility="collapse"/>
        <table:table-column table:style-name="co10" table:default-cell-style-name="ce10" table:visibility="collapse"/>
        <table:table-column table:style-name="co34" table:default-cell-style-name="ce15" table:visibility="collapse"/>
        <table:table-column table:style-name="co35" table:default-cell-style-name="ce15"/>
        <table:table-column table:style-name="co32" table:default-cell-style-name="ce15" table:visibility="collapse"/>
        <table:table-column table:style-name="co36" table:default-cell-style-name="ce15"/>
        <table:table-column table:style-name="co32" table:default-cell-style-name="ce15" table:visibility="collapse"/>
        <table:table-column table:style-name="co30" table:default-cell-style-name="ce18" table:visibility="collapse"/>
        <table:table-column table:style-name="co31" table:number-columns-repeated="2" table:default-cell-style-name="ce10" table:visibility="collapse"/>
        <table:table-column table:style-name="co37" table:default-cell-style-name="ce21" table:visibility="collapse"/>
        <table:table-column table:style-name="co22" table:number-columns-repeated="2" table:default-cell-style-name="ce10" table:visibility="collapse"/>
        <table:table-column table:style-name="co22" table:default-cell-style-name="ce22" table:visibility="collapse"/>
        <table:table-column table:style-name="co16" table:default-cell-style-name="ce10" table:visibility="collapse"/>
        <table:table-column table:style-name="co38" table:default-cell-style-name="ce10" table:visibility="collapse"/>
        <table:table-column table:style-name="co39" table:default-cell-style-name="ce10"/>
        <table:table-column table:style-name="co38" table:number-columns-repeated="2" table:default-cell-style-name="ce10" table:visibility="collapse"/>
        <table:table-column table:style-name="co38" table:default-cell-style-name="ce10"/>
        <table:table-column table:style-name="co40" table:default-cell-style-name="ce10"/>
        <table:table-column table:style-name="co26" table:number-columns-repeated="16302" table:default-cell-style-name="ce10"/>
        <table:table-row table:style-name="ro1">
          <table:table-cell table:number-columns-repeated="3" table:style-name="ce2"/>
          <table:table-cell table:style-name="ce3"/>
          <table:table-cell table:style-name="ce4"/>
          <table:table-cell office:value-type="string" table:number-columns-spanned="2" table:number-rows-spanned="1" table:style-name="ce338">
            <text:p>Specificatie bij aanhangsel 1 Gemeente Woensdrecht polisnummer 649797101</text:p>
          </table:table-cell>
          <table:covered-table-cell/>
          <table:table-cell table:number-columns-repeated="2" table:style-name="ce4"/>
          <table:table-cell table:number-columns-repeated="11" table:style-name="ce5"/>
          <table:table-cell table:number-columns-repeated="5" table:style-name="ce6"/>
          <table:table-cell table:number-columns-repeated="6" table:style-name="ce7"/>
          <table:table-cell table:number-columns-repeated="3" table:style-name="ce8"/>
          <table:table-cell table:number-columns-repeated="5" table:style-name="ce7"/>
          <table:table-cell table:number-columns-repeated="5" table:style-name="ce9"/>
          <table:table-cell table:style-name="ce4"/>
          <table:table-cell table:number-columns-repeated="7" table:style-name="ce10"/>
          <table:table-cell table:style-name="ce11"/>
          <table:table-cell table:number-columns-repeated="5" table:style-name="ce12"/>
          <table:table-cell table:style-name="ce13"/>
          <table:table-cell table:style-name="ce12"/>
          <table:table-cell table:style-name="ce14"/>
          <table:table-cell table:number-columns-repeated="2" table:style-name="ce10"/>
          <table:table-cell table:number-columns-repeated="5" table:style-name="ce15"/>
          <table:table-cell table:style-name="ce11"/>
          <table:table-cell table:number-columns-repeated="2" table:style-name="ce12"/>
          <table:table-cell table:style-name="ce16"/>
          <table:table-cell table:number-columns-repeated="2" table:style-name="ce12"/>
          <table:table-cell table:style-name="ce17"/>
          <table:table-cell table:number-columns-repeated="16309" table:style-name="ce10"/>
        </table:table-row>
        <table:table-row table:style-name="ro2">
          <table:table-cell table:number-columns-repeated="3" table:style-name="ce2"/>
          <table:table-cell table:style-name="ce3"/>
          <table:table-cell table:number-columns-repeated="5" table:style-name="ce4"/>
          <table:table-cell table:number-columns-repeated="11" table:style-name="ce5"/>
          <table:table-cell table:number-columns-repeated="5" table:style-name="ce6"/>
          <table:table-cell table:number-columns-repeated="6" table:style-name="ce7"/>
          <table:table-cell table:number-columns-repeated="3" table:style-name="ce8"/>
          <table:table-cell table:number-columns-repeated="5" table:style-name="ce7"/>
          <table:table-cell table:number-columns-repeated="5" table:style-name="ce9"/>
          <table:table-cell table:style-name="ce4"/>
          <table:table-cell table:number-columns-repeated="7" table:style-name="ce10"/>
          <table:table-cell table:style-name="ce18"/>
          <table:table-cell table:number-columns-repeated="5" table:style-name="ce10"/>
          <table:table-cell table:style-name="ce19"/>
          <table:table-cell table:style-name="ce10"/>
          <table:table-cell table:style-name="ce20"/>
          <table:table-cell table:number-columns-repeated="2" table:style-name="ce10"/>
          <table:table-cell table:number-columns-repeated="5" table:style-name="ce15"/>
          <table:table-cell table:style-name="ce18"/>
          <table:table-cell table:number-columns-repeated="2" table:style-name="ce10"/>
          <table:table-cell table:style-name="ce21"/>
          <table:table-cell table:number-columns-repeated="2" table:style-name="ce10"/>
          <table:table-cell table:style-name="ce22"/>
          <table:table-cell table:number-columns-repeated="16309" table:style-name="ce10"/>
        </table:table-row>
        <table:table-row table:style-name="ro3">
          <table:table-cell office:value-type="string" table:style-name="ce23">
            <text:p><text:s/></text:p>
          </table:table-cell>
          <table:table-cell table:number-columns-repeated="2" table:style-name="ce23"/>
          <table:table-cell office:value-type="string" table:style-name="ce24">
            <text:p>Product-nummer<text:s text:c="3"/></text:p>
          </table:table-cell>
          <table:table-cell office:value-type="string" table:style-name="ce24">
            <text:p>Taaknr.</text:p>
          </table:table-cell>
          <table:table-cell office:value-type="string" table:style-name="ce24">
            <text:p>Object</text:p>
          </table:table-cell>
          <table:table-cell office:value-type="string" table:style-name="ce24">
            <text:p>Adres</text:p>
          </table:table-cell>
          <table:table-cell office:value-type="string" table:style-name="ce24">
            <text:p>Postcode</text:p>
          </table:table-cell>
          <table:table-cell office:value-type="string" table:style-name="ce24">
            <text:p>Plaats</text:p>
          </table:table-cell>
          <table:table-cell office:value-type="string" table:style-name="ce25">
            <text:p>Gebouwen: per 2012 RHVO (pol.632.309.203)</text:p>
          </table:table-cell>
          <table:table-cell office:value-type="string" table:style-name="ce25">
            <text:p>Gebouwen per 24-09-2012 (eindstand Marsh en RHVO pol.632.300.708)</text:p>
          </table:table-cell>
          <table:table-cell office:value-type="string" table:style-name="ce26">
            <text:p>Gebouwen</text:p>
          </table:table-cell>
          <table:table-cell office:value-type="string" table:style-name="ce26">
            <text:p>Gebouwen</text:p>
          </table:table-cell>
          <table:table-cell office:value-type="string" table:style-name="ce26">
            <text:p>Inventaris / inboedel: per 2012 RHVO (pol.632.309.203)</text:p>
          </table:table-cell>
          <table:table-cell office:value-type="string" table:style-name="ce26">
            <text:p>Extra Kosten:</text:p>
          </table:table-cell>
          <table:table-cell office:value-type="string" table:style-name="ce26">
            <text:p>Inventaris per 24-09-2012 (eindstand Marsh en RHVO pol.632.300.708)</text:p>
          </table:table-cell>
          <table:table-cell office:value-type="string" table:style-name="ce26">
            <text:p>Gebouwen</text:p>
          </table:table-cell>
          <table:table-cell office:value-type="string" table:style-name="ce26">
            <text:p>Gebouwen</text:p>
          </table:table-cell>
          <table:table-cell office:value-type="string" table:style-name="ce26">
            <text:p>Inventaris</text:p>
          </table:table-cell>
          <table:table-cell office:value-type="string" table:style-name="ce26">
            <text:p>Inventaris</text:p>
          </table:table-cell>
          <table:table-cell office:value-type="string" table:style-name="ce27">
            <text:p>Totaal verzekerde waarde: per 2012 RHVO (pol.632.309.203)</text:p>
          </table:table-cell>
          <table:table-cell office:value-type="string" table:style-name="ce27">
            <text:p>Totaal verzekerde waarde: per 24-09-2012 (eindstand Marsh en RHVO pol.632.300.708)</text:p>
          </table:table-cell>
          <table:table-cell office:value-type="string" table:style-name="ce26">
            <text:p>Inventaris</text:p>
          </table:table-cell>
          <table:table-cell office:value-type="string" table:style-name="ce26">
            <text:p>Gebouwen</text:p>
          </table:table-cell>
          <table:table-cell office:value-type="string" table:style-name="ce26">
            <text:p>Inventaris</text:p>
          </table:table-cell>
          <table:table-cell office:value-type="string" table:style-name="ce28">
            <text:p>Totaal verzekerde waarde</text:p>
          </table:table-cell>
          <table:table-cell office:value-type="string" table:style-name="ce26">
            <text:p>Gebouwen</text:p>
          </table:table-cell>
          <table:table-cell office:value-type="string" table:style-name="ce26">
            <text:p>Inventaris</text:p>
          </table:table-cell>
          <table:table-cell office:value-type="string" table:style-name="ce29">
            <text:p>Gebouwen</text:p>
          </table:table-cell>
          <table:table-cell office:value-type="string" table:style-name="ce29">
            <text:p>Inventaris</text:p>
          </table:table-cell>
          <table:table-cell office:value-type="string" table:style-name="ce30">
            <text:p>Totaal</text:p>
          </table:table-cell>
          <table:table-cell office:value-type="string" table:style-name="ce31">
            <text:p>Gebouwen</text:p>
          </table:table-cell>
          <table:table-cell office:value-type="string" table:style-name="ce31">
            <text:p>Inventaris</text:p>
          </table:table-cell>
          <table:table-cell office:value-type="string" table:style-name="ce32">
            <text:p>Totaal verzekerde som nieuw per 31-12-2017</text:p>
          </table:table-cell>
          <table:table-cell office:value-type="string" table:style-name="ce29">
            <text:p>Gebouwen</text:p>
          </table:table-cell>
          <table:table-cell office:value-type="string" table:style-name="ce29">
            <text:p>Index</text:p>
          </table:table-cell>
          <table:table-cell office:value-type="string" table:style-name="ce29">
            <text:p>Inventaris</text:p>
          </table:table-cell>
          <table:table-cell office:value-type="string" table:style-name="ce29">
            <text:p>Index</text:p>
          </table:table-cell>
          <table:table-cell office:value-type="string" table:style-name="ce30">
            <text:p>Totaal</text:p>
          </table:table-cell>
          <table:table-cell office:value-type="string" table:style-name="ce33">
            <text:p>OPMERKING</text:p>
          </table:table-cell>
          <table:table-cell table:style-name="ce33"/>
          <table:table-cell office:value-type="string" table:style-name="ce33">
            <text:p>OPMERKING</text:p>
          </table:table-cell>
          <table:table-cell table:number-columns-repeated="2" table:style-name="ce33"/>
          <table:table-cell office:value-type="string" table:style-name="ce25">
            <text:p>Taxatie</text:p>
          </table:table-cell>
          <table:table-cell table:number-columns-repeated="4" table:style-name="ce34"/>
          <table:table-cell office:value-type="string" table:style-name="ce35">
            <text:p>Gebouwen</text:p>
          </table:table-cell>
          <table:table-cell office:value-type="string" table:style-name="ce36">
            <text:p>Gebouwen</text:p>
          </table:table-cell>
          <table:table-cell office:value-type="string" table:style-name="ce35">
            <text:p>Gebouwen</text:p>
          </table:table-cell>
          <table:table-cell table:style-name="ce36"/>
          <table:table-cell office:value-type="string" table:style-name="ce37">
            <text:p>Getaxeerd</text:p>
          </table:table-cell>
          <table:table-cell office:value-type="string" table:style-name="ce37">
            <text:p>Taxatie</text:p>
          </table:table-cell>
          <table:table-cell office:value-type="string" table:style-name="ce38">
            <text:p>Index</text:p>
          </table:table-cell>
          <table:table-cell office:value-type="string" table:style-name="ce39">
            <text:p>Index</text:p>
          </table:table-cell>
          <table:table-cell office:value-type="string" table:style-name="ce35">
            <text:p>Inventaris</text:p>
          </table:table-cell>
          <table:table-cell office:value-type="string" table:style-name="ce40">
            <text:p>Index</text:p>
          </table:table-cell>
          <table:table-cell office:value-type="string" table:style-name="ce36">
            <text:p>Inventaris</text:p>
          </table:table-cell>
          <table:table-cell office:value-type="string" table:style-name="ce35">
            <text:p>Index</text:p>
          </table:table-cell>
          <table:table-cell office:value-type="string" table:style-name="ce41">
            <text:p>Inventaris</text:p>
          </table:table-cell>
          <table:table-cell table:style-name="ce41"/>
          <table:table-cell table:style-name="ce42"/>
          <table:table-cell table:style-name="ce29"/>
          <table:table-cell table:style-name="ce43"/>
          <table:table-cell office:value-type="string" table:style-name="ce29">
            <text:p>Taxatie<text:s/></text:p>
          </table:table-cell>
          <table:table-cell table:style-name="ce29"/>
          <table:table-cell table:style-name="ce36"/>
          <table:table-cell office:value-type="string" table:style-name="ce37">
            <text:p>Getaxeerd</text:p>
          </table:table-cell>
          <table:table-cell office:value-type="string" table:style-name="ce37">
            <text:p>Taxatie</text:p>
          </table:table-cell>
          <table:table-cell office:value-type="string" table:style-name="ce44">
            <text:p>Index</text:p>
          </table:table-cell>
          <table:table-cell office:value-type="string" table:style-name="ce39">
            <text:p>Index</text:p>
          </table:table-cell>
          <table:table-cell office:value-type="string" table:style-name="ce39">
            <text:p>Index</text:p>
          </table:table-cell>
          <table:table-cell office:value-type="string" table:style-name="ce39">
            <text:p>Index</text:p>
          </table:table-cell>
          <table:table-cell table:style-name="ce41"/>
          <table:table-cell table:style-name="ce42"/>
          <table:table-cell table:number-columns-repeated="4" table:style-name="ce29"/>
          <table:table-cell office:value-type="string" table:style-name="ce45">
            <text:p>Totaal</text:p>
          </table:table-cell>
          <table:table-cell office:value-type="string" table:number-columns-spanned="1" table:number-rows-spanned="3" table:style-name="ce339">
            <text:p>Zonnepanelen ja kies Ja anders leeglaten</text:p>
          </table:table-cell>
          <table:table-cell office:value-type="string" table:number-columns-spanned="1" table:number-rows-spanned="3" table:style-name="ce340">
            <text:p>Zo ja hoeveel</text:p>
          </table:table-cell>
          <table:table-cell office:value-type="string" table:number-columns-spanned="1" table:number-rows-spanned="3" table:style-name="ce339">
            <text:p>Scope 12 keurking uitgevoerd (bij de zonnepanelen) ja of nee</text:p>
          </table:table-cell>
          <table:table-cell office:value-type="string" table:number-columns-spanned="1" table:number-rows-spanned="3" table:style-name="ce339">
            <text:p>Brand en inbraakinstallatie aanwezig ja vul ja anders leeglaten</text:p>
          </table:table-cell>
          <table:table-cell table:number-columns-repeated="16298" table:style-name="ce34"/>
        </table:table-row>
        <table:table-row table:style-name="ro4">
          <table:table-cell table:number-columns-repeated="3" table:style-name="ce23"/>
          <table:table-cell office:value-type="string" table:style-name="ce46">
            <text:p>Categorie: 34.088</text:p>
          </table:table-cell>
          <table:table-cell table:number-columns-repeated="5" table:style-name="ce46"/>
          <table:table-cell table:number-columns-repeated="2" table:style-name="ce25"/>
          <table:table-cell office:value-type="string" table:style-name="ce26">
            <text:p>per 01-01-2013</text:p>
          </table:table-cell>
          <table:table-cell office:value-type="string" table:style-name="ce26">
            <text:p>per 31-12-2012</text:p>
          </table:table-cell>
          <table:table-cell table:number-columns-repeated="3" table:style-name="ce26"/>
          <table:table-cell office:value-type="string" table:style-name="ce26">
            <text:p>per 31-12-2013</text:p>
          </table:table-cell>
          <table:table-cell office:value-type="string" table:style-name="ce26">
            <text:p>per 31-12-2014</text:p>
          </table:table-cell>
          <table:table-cell office:value-type="string" table:style-name="ce26">
            <text:p>per 01-01-2013</text:p>
          </table:table-cell>
          <table:table-cell office:value-type="string" table:style-name="ce26">
            <text:p>per 31-12-2012</text:p>
          </table:table-cell>
          <table:table-cell table:number-columns-repeated="2" table:style-name="ce27"/>
          <table:table-cell office:value-type="string" table:style-name="ce26">
            <text:p>per 31-12-2013</text:p>
          </table:table-cell>
          <table:table-cell office:value-type="string" table:style-name="ce26">
            <text:p>per 31-12-2015</text:p>
          </table:table-cell>
          <table:table-cell office:value-type="string" table:style-name="ce26">
            <text:p>per 31-12-2015</text:p>
          </table:table-cell>
          <table:table-cell office:value-type="string" table:style-name="ce26">
            <text:p>per 01-01-2013</text:p>
          </table:table-cell>
          <table:table-cell office:value-type="string" table:style-name="ce26">
            <text:p>per 31-12-2016</text:p>
          </table:table-cell>
          <table:table-cell office:value-type="string" table:style-name="ce26">
            <text:p>per 31-12-2016</text:p>
          </table:table-cell>
          <table:table-cell office:value-type="string" table:style-name="ce47">
            <text:p>per 31-12-2017</text:p>
          </table:table-cell>
          <table:table-cell office:value-type="string" table:style-name="ce47">
            <text:p>per 31-12-2017</text:p>
          </table:table-cell>
          <table:table-cell office:value-type="string" table:style-name="ce47">
            <text:p>verzekerde som</text:p>
          </table:table-cell>
          <table:table-cell office:value-type="string" table:style-name="ce48">
            <text:p>per 31-12-2017 volgens gem.</text:p>
          </table:table-cell>
          <table:table-cell office:value-type="string" table:style-name="ce48">
            <text:p>per 31-12-2017 volgens gem.</text:p>
          </table:table-cell>
          <table:table-cell office:value-type="string" table:style-name="ce49">
            <text:p>volgens gem.</text:p>
          </table:table-cell>
          <table:table-cell office:value-type="string" table:style-name="ce47">
            <text:p>per 31-12-2018</text:p>
          </table:table-cell>
          <table:table-cell table:style-name="ce47"/>
          <table:table-cell office:value-type="string" table:style-name="ce47">
            <text:p>per 31-12-2018</text:p>
          </table:table-cell>
          <table:table-cell table:style-name="ce47"/>
          <table:table-cell office:value-type="string" table:style-name="ce47">
            <text:p>verzekerde som</text:p>
          </table:table-cell>
          <table:table-cell table:number-columns-repeated="5" table:style-name="ce26"/>
          <table:table-cell table:style-name="ce25"/>
          <table:table-cell table:number-columns-repeated="4" table:style-name="ce34"/>
          <table:table-cell office:value-type="string" table:style-name="ce50">
            <text:p>per 31-12-2018</text:p>
          </table:table-cell>
          <table:table-cell office:value-type="string" table:style-name="ce51">
            <text:p>per 31-12-2019</text:p>
          </table:table-cell>
          <table:table-cell office:value-type="string" table:style-name="ce50">
            <text:p>per 31-12-2020</text:p>
          </table:table-cell>
          <table:table-cell office:value-type="string" table:style-name="ce51">
            <text:p>Gebouwen per 31-12-2021</text:p>
          </table:table-cell>
          <table:table-cell table:style-name="ce47"/>
          <table:table-cell office:value-type="string" table:style-name="ce47">
            <text:p>geldig tot</text:p>
          </table:table-cell>
          <table:table-cell table:style-name="ce52"/>
          <table:table-cell table:style-name="ce53"/>
          <table:table-cell office:value-type="string" table:style-name="ce50">
            <text:p>per 31-12-2018</text:p>
          </table:table-cell>
          <table:table-cell table:style-name="ce54"/>
          <table:table-cell office:value-type="string" table:style-name="ce51">
            <text:p>per 31-12-2019</text:p>
          </table:table-cell>
          <table:table-cell table:style-name="ce50"/>
          <table:table-cell office:value-type="string" table:style-name="ce26">
            <text:p>per 31-12-2020</text:p>
          </table:table-cell>
          <table:table-cell office:value-type="string" table:style-name="ce50">
            <text:p>Gebouwen per 31-12-2022</text:p>
          </table:table-cell>
          <table:table-cell office:value-type="string" table:style-name="ce55">
            <text:p>Index Q4 2022</text:p>
          </table:table-cell>
          <table:table-cell office:value-type="string" table:style-name="ce47">
            <text:p>Gebouwen per 31-12-2023</text:p>
          </table:table-cell>
          <table:table-cell office:value-type="string" table:style-name="ce56">
            <text:p>Index Q4 2023</text:p>
          </table:table-cell>
          <table:table-cell office:value-type="string" table:style-name="ce47">
            <text:p>geldig tot</text:p>
          </table:table-cell>
          <table:table-cell table:style-name="ce47"/>
          <table:table-cell office:value-type="string" table:style-name="ce51">
            <text:p>Inventaris per 31-12-2021</text:p>
          </table:table-cell>
          <table:table-cell table:style-name="ce47"/>
          <table:table-cell office:value-type="string" table:style-name="ce47">
            <text:p>geldig tot</text:p>
          </table:table-cell>
          <table:table-cell table:style-name="ce57"/>
          <table:table-cell table:number-columns-repeated="3" table:style-name="ce53"/>
          <table:table-cell office:value-type="string" table:style-name="ce26">
            <text:p>Inventaris per 31-12-2022</text:p>
          </table:table-cell>
          <table:table-cell office:value-type="string" table:style-name="ce55">
            <text:p>Index Q4 2022</text:p>
          </table:table-cell>
          <table:table-cell office:value-type="string" table:style-name="ce58">
            <text:p>Inventaris per 31-12-2023</text:p>
          </table:table-cell>
          <table:table-cell office:value-type="string" table:style-name="ce58">
            <text:p>Index Q4 2023</text:p>
          </table:table-cell>
          <table:table-cell office:value-type="string" table:style-name="ce58">
            <text:p>getaxeerd</text:p>
          </table:table-cell>
          <table:table-cell office:value-type="string" table:style-name="ce58">
            <text:p>Taxatie geldig tot</text:p>
          </table:table-cell>
          <table:table-cell office:value-type="string" table:style-name="ce26">
            <text:p>verzekerde som 2023</text:p>
          </table:table-cell>
          <table:covered-table-cell/>
          <table:covered-table-cell/>
          <table:covered-table-cell/>
          <table:covered-table-cell/>
          <table:table-cell table:number-columns-repeated="16298" table:style-name="ce34"/>
        </table:table-row>
        <table:table-row table:style-name="ro5">
          <table:table-cell table:number-columns-repeated="3" table:style-name="ce59"/>
          <table:table-cell table:style-name="ce60"/>
          <table:table-cell table:number-columns-repeated="5" table:style-name="ce46"/>
          <table:table-cell table:number-columns-repeated="2" table:style-name="ce61"/>
          <table:table-cell office:value-type="string" table:style-name="ce62">
            <text:p>voor index</text:p>
          </table:table-cell>
          <table:table-cell office:value-type="string" table:style-name="ce62">
            <text:p>na index 117,8</text:p>
          </table:table-cell>
          <table:table-cell table:number-columns-repeated="3" table:style-name="ce62"/>
          <table:table-cell office:value-type="string" table:style-name="ce62">
            <text:p>na index 118,7</text:p>
          </table:table-cell>
          <table:table-cell office:value-type="string" table:style-name="ce62">
            <text:p>na index 120,2</text:p>
          </table:table-cell>
          <table:table-cell office:value-type="string" table:style-name="ce62">
            <text:p>voor index</text:p>
          </table:table-cell>
          <table:table-cell office:value-type="string" table:style-name="ce62">
            <text:p>na index 113,8</text:p>
          </table:table-cell>
          <table:table-cell table:number-columns-repeated="2" table:style-name="ce62"/>
          <table:table-cell office:value-type="string" table:style-name="ce62">
            <text:p>na index 113,8</text:p>
          </table:table-cell>
          <table:table-cell office:value-type="string" table:style-name="ce62">
            <text:p>na index 120,7</text:p>
          </table:table-cell>
          <table:table-cell office:value-type="string" table:style-name="ce62">
            <text:p>na index 115,7</text:p>
          </table:table-cell>
          <table:table-cell office:value-type="string" table:style-name="ce62">
            <text:p>voor index</text:p>
          </table:table-cell>
          <table:table-cell office:value-type="string" table:style-name="ce62">
            <text:p>na index 122,4</text:p>
          </table:table-cell>
          <table:table-cell office:value-type="string" table:style-name="ce62">
            <text:p>na index 116,1</text:p>
          </table:table-cell>
          <table:table-cell office:value-type="string" table:style-name="ce63">
            <text:p>na index 125,0</text:p>
          </table:table-cell>
          <table:table-cell office:value-type="string" table:style-name="ce63">
            <text:p>na index 118,2</text:p>
          </table:table-cell>
          <table:table-cell office:value-type="string" table:style-name="ce63">
            <text:p>per 31-12-2017</text:p>
          </table:table-cell>
          <table:table-cell table:number-columns-repeated="2" table:style-name="ce64"/>
          <table:table-cell office:value-type="string" table:style-name="ce49">
            <text:p>per 31-12-2017</text:p>
          </table:table-cell>
          <table:table-cell table:number-columns-repeated="5" table:style-name="ce63"/>
          <table:table-cell table:style-name="ce62"/>
          <table:table-cell office:value-type="string" table:style-name="ce62">
            <text:p>waarde gebouw</text:p>
          </table:table-cell>
          <table:table-cell table:style-name="ce62"/>
          <table:table-cell office:value-type="string" table:style-name="ce62">
            <text:p>waarde inventaris</text:p>
          </table:table-cell>
          <table:table-cell office:value-type="string" table:style-name="ce62">
            <text:p>totaal</text:p>
          </table:table-cell>
          <table:table-cell table:style-name="ce25"/>
          <table:table-cell table:number-columns-repeated="4" table:style-name="ce65"/>
          <table:table-cell table:style-name="ce66"/>
          <table:table-cell table:style-name="ce67"/>
          <table:table-cell table:style-name="ce62"/>
          <table:table-cell table:style-name="ce67"/>
          <table:table-cell table:number-columns-repeated="2" table:style-name="ce63"/>
          <table:table-cell table:style-name="ce68"/>
          <table:table-cell table:style-name="ce69"/>
          <table:table-cell table:style-name="ce66"/>
          <table:table-cell table:style-name="ce70"/>
          <table:table-cell table:style-name="ce67"/>
          <table:table-cell table:style-name="ce66"/>
          <table:table-cell table:number-columns-repeated="2" table:style-name="ce62"/>
          <table:table-cell table:style-name="ce71"/>
          <table:table-cell table:style-name="ce72"/>
          <table:table-cell table:style-name="ce73"/>
          <table:table-cell table:number-columns-repeated="2" table:style-name="ce72"/>
          <table:table-cell table:style-name="ce67"/>
          <table:table-cell table:number-columns-repeated="2" table:style-name="ce63"/>
          <table:table-cell table:style-name="ce74"/>
          <table:table-cell table:number-columns-repeated="3" table:style-name="ce69"/>
          <table:table-cell table:style-name="ce62"/>
          <table:table-cell table:style-name="ce71"/>
          <table:table-cell table:number-columns-repeated="4" table:style-name="ce75"/>
          <table:table-cell table:style-name="ce62"/>
          <table:covered-table-cell/>
          <table:covered-table-cell/>
          <table:covered-table-cell/>
          <table:covered-table-cell/>
          <table:table-cell table:number-columns-repeated="16298" table:style-name="ce65"/>
        </table:table-row>
        <table:table-row table:style-name="ro2">
          <table:table-cell table:number-columns-repeated="3" table:style-name="ce59"/>
          <table:table-cell office:value-type="string" table:style-name="ce65">
            <text:p>Gemeentelijk Bezit:</text:p>
          </table:table-cell>
          <table:table-cell table:style-name="ce76"/>
          <table:table-cell table:style-name="ce77"/>
          <table:table-cell table:number-columns-repeated="3" table:style-name="ce78"/>
          <table:table-cell table:number-columns-repeated="11" table:style-name="ce77"/>
          <table:table-cell table:number-columns-repeated="5" table:style-name="ce79"/>
          <table:table-cell table:number-columns-repeated="6" table:style-name="ce80"/>
          <table:table-cell table:number-columns-repeated="3" table:style-name="ce81"/>
          <table:table-cell table:number-columns-repeated="5" table:style-name="ce80"/>
          <table:table-cell table:number-columns-repeated="5" table:style-name="ce82"/>
          <table:table-cell table:style-name="ce78"/>
          <table:table-cell table:number-columns-repeated="4" table:style-name="ce77"/>
          <table:table-cell table:number-columns-repeated="2" table:style-name="ce83"/>
          <table:table-cell table:style-name="ce80"/>
          <table:table-cell table:style-name="ce83"/>
          <table:table-cell table:number-columns-repeated="2" table:style-name="ce80"/>
          <table:table-cell table:number-columns-repeated="2" table:style-name="ce84"/>
          <table:table-cell table:style-name="ce83"/>
          <table:table-cell table:style-name="ce85"/>
          <table:table-cell table:style-name="ce83"/>
          <table:table-cell table:style-name="ce86"/>
          <table:table-cell table:number-columns-repeated="2" table:style-name="ce80"/>
          <table:table-cell table:style-name="ce87"/>
          <table:table-cell table:style-name="ce88"/>
          <table:table-cell table:number-columns-repeated="3" table:style-name="ce89"/>
          <table:table-cell table:style-name="ce83"/>
          <table:table-cell table:number-columns-repeated="2" table:style-name="ce80"/>
          <table:table-cell table:style-name="ce90"/>
          <table:table-cell table:number-columns-repeated="3" table:style-name="ce84"/>
          <table:table-cell table:style-name="ce80"/>
          <table:table-cell table:style-name="ce91"/>
          <table:table-cell table:style-name="ce92"/>
          <table:table-cell table:number-columns-repeated="3" table:style-name="ce93"/>
          <table:table-cell table:style-name="ce94"/>
          <table:table-cell table:number-columns-repeated="4" table:style-name="ce95"/>
          <table:table-cell table:number-columns-repeated="16298" table:style-name="ce65"/>
        </table:table-row>
        <table:table-row table:style-name="ro4">
          <table:table-cell table:number-columns-repeated="2" table:style-name="ce10"/>
          <table:table-cell office:value-type="string" table:style-name="ce10">
            <text:p>Nieuwe zoutopslag per 12 november 2021</text:p>
          </table:table-cell>
          <table:table-cell table:style-name="ce96"/>
          <table:table-cell table:style-name="ce97"/>
          <table:table-cell office:value-type="string" table:style-name="ce97">
            <text:p>Zoutopslag</text:p>
          </table:table-cell>
          <table:table-cell office:value-type="string" table:style-name="ce98">
            <text:p>Antwerpsestraat tussen 161 en 163</text:p>
          </table:table-cell>
          <table:table-cell office:value-type="string" table:style-name="ce98">
            <text:p>4631 PN</text:p>
          </table:table-cell>
          <table:table-cell office:value-type="string" table:style-name="ce98">
            <text:p>Hoogerheide</text:p>
          </table:table-cell>
          <table:table-cell table:number-columns-repeated="11" table:style-name="ce99"/>
          <table:table-cell table:number-columns-repeated="2" table:style-name="ce100"/>
          <table:table-cell table:number-columns-repeated="2" table:style-name="ce99"/>
          <table:table-cell table:style-name="ce101"/>
          <table:table-cell table:style-name="ce102"/>
          <table:table-cell table:number-columns-repeated="2" table:style-name="ce99"/>
          <table:table-cell table:number-columns-repeated="2" table:style-name="ce103"/>
          <table:table-cell table:style-name="ce104"/>
          <table:table-cell table:number-columns-repeated="3" table:style-name="ce105"/>
          <table:table-cell table:style-name="ce102"/>
          <table:table-cell table:style-name="ce106"/>
          <table:table-cell table:style-name="ce102"/>
          <table:table-cell table:style-name="ce107"/>
          <table:table-cell table:style-name="ce102"/>
          <table:table-cell table:number-columns-repeated="3" table:style-name="ce108"/>
          <table:table-cell table:style-name="ce109"/>
          <table:table-cell table:style-name="ce108"/>
          <table:table-cell table:style-name="ce4"/>
          <table:table-cell table:style-name="ce10"/>
          <table:table-cell table:style-name="ce110"/>
          <table:table-cell table:number-columns-repeated="2" table:style-name="ce10"/>
          <table:table-cell table:style-name="ce111"/>
          <table:table-cell table:style-name="ce112"/>
          <table:table-cell office:value-type="currency" office:value="150000" table:style-name="ce113">
            <text:p><text:s/>€ 150.000,00<text:s/></text:p>
          </table:table-cell>
          <table:table-cell office:value-type="currency" office:value="159027.77777777778" table:formula="of:=[.BI7]/[.BG7]*[.AZ7]" table:style-name="ce114">
            <text:p><text:s/>€ 159.027,78<text:s/></text:p>
          </table:table-cell>
          <table:table-cell table:number-columns-repeated="2" table:style-name="ce115"/>
          <table:table-cell table:style-name="ce116"/>
          <table:table-cell table:style-name="ce117"/>
          <table:table-cell table:style-name="ce111"/>
          <table:table-cell office:value-type="float" office:value="108" table:style-name="ce118">
            <text:p>108</text:p>
          </table:table-cell>
          <table:table-cell table:style-name="ce119"/>
          <table:table-cell office:value-type="float" office:value="114.5" table:style-name="ce120">
            <text:p>114,50</text:p>
          </table:table-cell>
          <table:table-cell table:style-name="ce113"/>
          <table:table-cell office:value-type="currency" office:value="166250" table:formula="of:=[.BA7]/[.BI7]*[.BL7]" table:style-name="ce113">
            <text:p><text:s/>€ 166.25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73889" table:formula="of:=COM.MICROSOFT.CEILING((([.BK7]/[.BL7])*[.BN7]);1)" table:style-name="ce122">
            <text:p><text:s/>€ 173.889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12"/>
          <table:table-cell table:number-columns-repeated="2" table:style-name="ce125"/>
          <table:table-cell table:style-name="ce126"/>
          <table:table-cell table:number-columns-repeated="2"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7]/[.BW7]*[.BY7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7]/[.BY7])*[.CA7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173889" table:formula="of:=[.BM7]+[.BZ7]" table:style-name="ce132">
            <text:p><text:s/>€ 173.889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6">
          <table:table-cell table:number-columns-repeated="3" table:style-name="ce10"/>
          <table:table-cell office:value-type="string" table:style-name="ce96">
            <text:p>5.015.14.15</text:p>
          </table:table-cell>
          <table:table-cell office:value-type="float" office:value="30201" table:style-name="ce134">
            <text:p>30201</text:p>
          </table:table-cell>
          <table:table-cell office:value-type="string" table:style-name="ce135">
            <text:p>Gemeentewerf en brandweercomplex</text:p>
          </table:table-cell>
          <table:table-cell office:value-type="string" table:style-name="ce136">
            <text:p>Doelstraat 3-5</text:p>
          </table:table-cell>
          <table:table-cell office:value-type="string" table:style-name="ce134">
            <text:p>4631 RH</text:p>
          </table:table-cell>
          <table:table-cell office:value-type="string" table:style-name="ce134">
            <text:p>Hoogerheide</text:p>
          </table:table-cell>
          <table:table-cell office:value-type="currency" office:value="203432.09876543214" table:style-name="ce137">
            <text:p><text:s/>€ 203.432,10<text:s/></text:p>
          </table:table-cell>
          <table:table-cell office:value-type="currency" office:value="203432.09876543214" table:style-name="ce137">
            <text:p><text:s/>€ 203.432,10<text:s/></text:p>
          </table:table-cell>
          <table:table-cell office:value-type="currency" office:value="203432" table:formula="of:=ROUND([.J8];0)" table:style-name="ce137">
            <text:p><text:s/>€ 203.432,00<text:s/></text:p>
          </table:table-cell>
          <table:table-cell office:value-type="currency" office:value="210583" table:formula="of:=ROUND([.L8]/113.8*117.8;0)" table:style-name="ce137">
            <text:p><text:s/>€ 210.583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12192" table:formula="of:=ROUND([.M8]/117.8*118.7;0)" table:style-name="ce137">
            <text:p><text:s/>€ 212.192,00<text:s/></text:p>
          </table:table-cell>
          <table:table-cell office:value-type="currency" office:value="236297" table:formula="of:=ROUND([.Q8]*11.36%+[.Q8];0)" table:style-name="ce137">
            <text:p><text:s/>€ 236.297,00<text:s/></text:p>
          </table:table-cell>
          <table:table-cell office:value-type="currency" office:value="0" table:formula="of:=ROUND([.N8];0)" table:style-name="ce137">
            <text:p><text:s/>€ -<text:s/></text:p>
          </table:table-cell>
          <table:table-cell office:value-type="currency" office:value="0" table:formula="of:=ROUND([.P8]/110.8*113.8;0)" table:style-name="ce137">
            <text:p><text:s/>€ -<text:s/></text:p>
          </table:table-cell>
          <table:table-cell office:value-type="float" office:value="203432.09876543214" table:formula="of:=[.J8]+[.N8]" table:style-name="ce138">
            <text:p>203.432</text:p>
          </table:table-cell>
          <table:table-cell office:value-type="float" office:value="203432.09876543214" table:formula="of:=[.K8]+[.P8]" table:style-name="ce138">
            <text:p>203.432</text:p>
          </table:table-cell>
          <table:table-cell table:style-name="ce137"/>
          <table:table-cell office:value-type="currency" office:value="237280" table:formula="of:=ROUND([.R8]/120.2*120.7;0)" table:style-name="ce137">
            <text:p><text:s/>€ 237.280,00<text:s/></text:p>
          </table:table-cell>
          <table:table-cell table:style-name="ce137"/>
          <table:table-cell office:value-type="currency" office:value="203432" table:formula="of:=[.L8]+[.S8]" table:style-name="ce139">
            <text:p><text:s/>€ 203.432,00<text:s/></text:p>
          </table:table-cell>
          <table:table-cell office:value-type="currency" office:value="240622" table:formula="of:=ROUND([.X8]/120.7*122.4;0)" table:style-name="ce137">
            <text:p><text:s/>€ 240.622,00<text:s/></text:p>
          </table:table-cell>
          <table:table-cell office:value-type="currency" office:value="0" table:formula="of:=ROUND([.Y8]/115.7*116.1;0)" table:style-name="ce137">
            <text:p><text:s/>€ -<text:s/></text:p>
          </table:table-cell>
          <table:table-cell office:value-type="currency" office:value="740000" table:style-name="ce140">
            <text:p><text:s/>€ 740.000,00<text:s/></text:p>
          </table:table-cell>
          <table:table-cell office:value-type="currency" office:value="0" table:formula="of:=ROUND([.AB8]/116.1*118.2;0)" table:style-name="ce140">
            <text:p><text:s/>€ -<text:s/></text:p>
          </table:table-cell>
          <table:table-cell office:value-type="currency" office:value="740000" table:formula="of:=[.AC8]+[.AD8]" table:style-name="ce141">
            <text:p><text:s/>€ 740.000,00<text:s/></text:p>
          </table:table-cell>
          <table:table-cell office:value-type="currency" office:value="740000" table:style-name="ce142">
            <text:p><text:s/>€ 740.000,00<text:s/></text:p>
          </table:table-cell>
          <table:table-cell office:value-type="currency" office:value="0" table:style-name="ce142">
            <text:p><text:s/>€ -<text:s/></text:p>
          </table:table-cell>
          <table:table-cell office:value-type="currency" office:value="740000" table:formula="of:=[.AF8]+[.AG8]" table:style-name="ce142">
            <text:p><text:s/>€ 740.000,00<text:s/></text:p>
          </table:table-cell>
          <table:table-cell office:value-type="currency" office:value="740000" table:style-name="ce139">
            <text:p><text:s/>€ 740.000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740000" table:formula="of:=[.AI8]+[.AK8]" table:style-name="ce139">
            <text:p><text:s/>€ 740.000,00<text:s/></text:p>
          </table:table-cell>
          <table:table-cell table:number-columns-repeated="5" table:style-name="ce109"/>
          <table:table-cell table:style-name="ce4"/>
          <table:table-cell table:number-columns-repeated="4" table:style-name="ce10"/>
          <table:table-cell office:value-type="currency" office:value="2237088" table:style-name="ce143">
            <text:p><text:s/>€ 2.237.088,00<text:s/></text:p>
          </table:table-cell>
          <table:table-cell office:value-type="currency" office:value="2348942.4" table:formula="of:=[.AX8]/100*105" table:style-name="ce144">
            <text:p><text:s/>€ 2.348.942,40<text:s/></text:p>
          </table:table-cell>
          <table:table-cell office:value-type="currency" office:value="2777100" table:style-name="ce113">
            <text:p><text:s/>€ 2.777.100,00<text:s/></text:p>
          </table:table-cell>
          <table:table-cell office:value-type="currency" office:value="2944240.2777777775" table:formula="of:=[.BI8]/[.BG8]*[.AZ8]" table:style-name="ce114">
            <text:p><text:s/>€ 2.944.240,28<text:s/></text:p>
          </table:table-cell>
          <table:table-cell office:value-type="date" office:date-value="2020-06-25T00:00:00" table:style-name="ce124">
            <text:p>25-6-2020</text:p>
          </table:table-cell>
          <table:table-cell office:value-type="date" office:date-value="2026-06-25T00:00:00" table:style-name="ce124">
            <text:p>25-6-2026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336376.04" table:style-name="ce143">
            <text:p><text:s/>€ 336.376,04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341758.05663999997" table:formula="of:=[.BF8]/100*101.6" table:style-name="ce147">
            <text:p><text:s/>€ 341.758,06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332500" table:style-name="ce149">
            <text:p><text:s/>€ 332.500,00<text:s/></text:p>
          </table:table-cell>
          <table:table-cell office:value-type="currency" office:value="3108223.5" table:style-name="ce150">
            <text:p><text:s/>€ 3.108.223,5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3251041" table:formula="of:=COM.MICROSOFT.CEILING((([.BK8]/[.BL8])*[.BN8]);1)" table:style-name="ce122">
            <text:p><text:s/>€ 3.251.041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6-06-25T00:00:00" table:formula="of:=[.BC8]" table:style-name="ce124">
            <text:p>25-6-2026</text:p>
          </table:table-cell>
          <table:table-cell table:style-name="ce123"/>
          <table:table-cell office:value-type="currency" office:value="350811.59420289856" table:formula="of:=[.BW8]/[.BV8]*[.BJ8]" table:style-name="ce144">
            <text:p><text:s/>€ 350.811,59<text:s/></text:p>
          </table:table-cell>
          <table:table-cell office:value-type="date" office:date-value="2021-06-09T00:00:00" table:style-name="ce151">
            <text:p>9-jun-21</text:p>
          </table:table-cell>
          <table:table-cell office:value-type="date" office:date-value="2024-06-09T00:00:00" table:style-name="ce151">
            <text:p>9-jun-24</text:p>
          </table:table-cell>
          <table:table-cell office:value-type="float" office:value="101.6" table:style-name="ce152">
            <text:p>101,6</text:p>
          </table:table-cell>
          <table:table-cell table:style-name="ce146"/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369765.70048309176" table:formula="of:=[.BQ8]/[.BW8]*[.BY8]" table:style-name="ce127">
            <text:p><text:s/>€ 369.765,70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396109" table:formula="of:=COM.MICROSOFT.CEILING((([.BX8]/[.BY8])*[.CA8]);1)" table:style-name="ce129">
            <text:p><text:s/>€ 396.109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06-09T00:00:00" table:formula="of:=[.BS8]" table:style-name="ce131">
            <text:p>9-6-2024</text:p>
          </table:table-cell>
          <table:table-cell office:value-type="currency" office:value="3647150" table:formula="of:=[.BM8]+[.BZ8]" table:style-name="ce132">
            <text:p><text:s/>€ 3.647.150,00<text:s/></text:p>
          </table:table-cell>
          <table:table-cell office:value-type="string" table:style-name="ce153">
            <text:p>Ja</text:p>
          </table:table-cell>
          <table:table-cell office:value-type="float" office:value="48" table:style-name="ce153">
            <text:p>48</text:p>
          </table:table-cell>
          <table:table-cell office:value-type="string" table:style-name="ce154">
            <text:p>Nee</text:p>
          </table:table-cell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6">
          <table:table-cell table:number-columns-repeated="3" table:style-name="ce10"/>
          <table:table-cell table:style-name="ce96"/>
          <table:table-cell table:style-name="ce134"/>
          <table:table-cell office:value-type="string" table:style-name="ce135">
            <text:p>brandweerkazerne</text:p>
          </table:table-cell>
          <table:table-cell office:value-type="string" table:style-name="ce136">
            <text:p>Doelstraat 3-5</text:p>
          </table:table-cell>
          <table:table-cell office:value-type="string" table:style-name="ce134">
            <text:p>4631 RH</text:p>
          </table:table-cell>
          <table:table-cell office:value-type="string" table:style-name="ce134">
            <text:p>Hoogerheide</text:p>
          </table:table-cell>
          <table:table-cell table:number-columns-repeated="11" table:style-name="ce137"/>
          <table:table-cell table:number-columns-repeated="2" table:style-name="ce138"/>
          <table:table-cell table:number-columns-repeated="3" table:style-name="ce137"/>
          <table:table-cell table:style-name="ce139"/>
          <table:table-cell table:number-columns-repeated="2" table:style-name="ce137"/>
          <table:table-cell table:number-columns-repeated="2" table:style-name="ce140"/>
          <table:table-cell table:style-name="ce141"/>
          <table:table-cell table:number-columns-repeated="3" table:style-name="ce142"/>
          <table:table-cell table:style-name="ce139"/>
          <table:table-cell table:style-name="ce130"/>
          <table:table-cell table:style-name="ce139"/>
          <table:table-cell table:style-name="ce130"/>
          <table:table-cell table:style-name="ce139"/>
          <table:table-cell table:number-columns-repeated="5" table:style-name="ce109"/>
          <table:table-cell table:style-name="ce4"/>
          <table:table-cell table:number-columns-repeated="4" table:style-name="ce10"/>
          <table:table-cell table:style-name="ce143"/>
          <table:table-cell table:style-name="ce112"/>
          <table:table-cell table:style-name="ce113"/>
          <table:table-cell table:style-name="ce114"/>
          <table:table-cell table:number-columns-repeated="2" table:style-name="ce124"/>
          <table:table-cell table:style-name="ce116"/>
          <table:table-cell table:style-name="ce146"/>
          <table:table-cell table:style-name="ce143"/>
          <table:table-cell table:style-name="ce118"/>
          <table:table-cell table:style-name="ce147"/>
          <table:table-cell table:style-name="ce148"/>
          <table:table-cell table:style-name="ce149"/>
          <table:table-cell office:value-type="currency" office:value="22370" table:style-name="ce150">
            <text:p><text:s/>€ 22.37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23398" table:formula="of:=COM.MICROSOFT.CEILING((([.BK9]/[.BL9])*[.BN9]);1)" table:style-name="ce122">
            <text:p><text:s/>€ 23.398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51"/>
          <table:table-cell table:style-name="ce152"/>
          <table:table-cell table:style-name="ce146"/>
          <table:table-cell table:number-columns-repeated="2" table:style-name="ce117"/>
          <table:table-cell table:style-name="ce127"/>
          <table:table-cell table:style-name="ce128"/>
          <table:table-cell table:style-name="ce129"/>
          <table:table-cell table:number-columns-repeated="2" table:style-name="ce130"/>
          <table:table-cell table:style-name="ce131"/>
          <table:table-cell office:value-type="currency" office:value="23398" table:formula="of:=[.BM9]+[.BZ9]" table:style-name="ce132">
            <text:p><text:s/>€ 23.398,00<text:s/></text:p>
          </table:table-cell>
          <table:table-cell office:value-type="string" table:style-name="ce153">
            <text:p>Ja</text:p>
          </table:table-cell>
          <table:table-cell office:value-type="float" office:value="48" table:style-name="ce153">
            <text:p>48</text:p>
          </table:table-cell>
          <table:table-cell office:value-type="string" table:style-name="ce154">
            <text:p>Nee</text:p>
          </table:table-cell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7">
          <table:table-cell table:style-name="ce2"/>
          <table:table-cell office:value-type="string" table:style-name="ce155">
            <text:p>prod.nr. + verdeling bibl.</text:p>
          </table:table-cell>
          <table:table-cell table:style-name="ce156"/>
          <table:table-cell office:value-type="string" table:style-name="ce96">
            <text:p>6.040.65.00</text:p>
          </table:table-cell>
          <table:table-cell office:value-type="float" office:value="30501" table:style-name="ce134">
            <text:p>30501</text:p>
          </table:table-cell>
          <table:table-cell office:value-type="string" table:style-name="ce134">
            <text:p>Gemeentehuis, bibliotheek, cultureel centrum en sporthal (exclusief fundering onder de vorstgrens) (Incl. BTW)<text:s/></text:p>
          </table:table-cell>
          <table:table-cell office:value-type="string" table:style-name="ce157">
            <text:p>Huijbergseweg 3, 3A en 3B</text:p>
          </table:table-cell>
          <table:table-cell office:value-type="string" table:style-name="ce157">
            <text:p>4631 GC</text:p>
          </table:table-cell>
          <table:table-cell office:value-type="string" table:style-name="ce157">
            <text:p>Hoogerheide</text:p>
          </table:table-cell>
          <table:table-cell office:value-type="currency" office:value="6193271.6049382715" table:style-name="ce137">
            <text:p><text:s/>€ 6.193.271,60<text:s/></text:p>
          </table:table-cell>
          <table:table-cell office:value-type="currency" office:value="6193271.6049382715" table:style-name="ce137">
            <text:p><text:s/>€ 6.193.271,60<text:s/></text:p>
          </table:table-cell>
          <table:table-cell office:value-type="currency" office:value="6193272" table:formula="of:=ROUND([.J10];0)" table:style-name="ce137">
            <text:p><text:s/>€ 6.193.272,00<text:s/></text:p>
          </table:table-cell>
          <table:table-cell office:value-type="currency" office:value="6410962" table:formula="of:=ROUND([.L10]/113.8*117.8;0)" table:style-name="ce137">
            <text:p><text:s/>€ 6.410.962,00<text:s/></text:p>
          </table:table-cell>
          <table:table-cell office:value-type="currency" office:value="2990641.9753086418" table:style-name="ce137">
            <text:p><text:s/>€ 2.990.641,98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990641.9753086418" table:style-name="ce137">
            <text:p><text:s/>€ 2.990.641,98<text:s/></text:p>
          </table:table-cell>
          <table:table-cell office:value-type="currency" office:value="15130000" table:style-name="ce158">
            <text:p><text:s/>€ 15.130.000,00<text:s/></text:p>
          </table:table-cell>
          <table:table-cell office:value-type="currency" office:value="15218628" table:formula="of:=ROUND([.Q10]/119.5*120.2;0)" table:style-name="ce137">
            <text:p><text:s/>€ 15.218.628,00<text:s/></text:p>
          </table:table-cell>
          <table:table-cell office:value-type="currency" office:value="2990642" table:formula="of:=ROUND([.N10];0)" table:style-name="ce137">
            <text:p><text:s/>€ 2.990.642,00<text:s/></text:p>
          </table:table-cell>
          <table:table-cell office:value-type="currency" office:value="3071616" table:formula="of:=ROUND([.P10]/110.8*113.8;0)" table:style-name="ce137">
            <text:p><text:s/>€ 3.071.616,00<text:s/></text:p>
          </table:table-cell>
          <table:table-cell office:value-type="float" office:value="9183913.5802469142" table:formula="of:=[.J10]+[.N10]" table:style-name="ce138">
            <text:p>9.183.914</text:p>
          </table:table-cell>
          <table:table-cell office:value-type="float" office:value="9183913.5802469142" table:formula="of:=[.K10]+[.P10]" table:style-name="ce138">
            <text:p>9.183.914</text:p>
          </table:table-cell>
          <table:table-cell office:value-type="currency" office:value="1470050" table:style-name="ce158">
            <text:p><text:s/>€ 1.470.050,00<text:s/></text:p>
          </table:table-cell>
          <table:table-cell office:value-type="currency" office:value="13845433" table:style-name="ce137">
            <text:p><text:s/>€ 13.845.433,00<text:s/></text:p>
          </table:table-cell>
          <table:table-cell office:value-type="currency" office:value="1476430" table:formula="of:=ROUND([.W10]/115.2*115.7;0)" table:style-name="ce137">
            <text:p><text:s/>€ 1.476.430,00<text:s/></text:p>
          </table:table-cell>
          <table:table-cell office:value-type="currency" office:value="9183914" table:formula="of:=[.L10]+[.S10]" table:style-name="ce139">
            <text:p><text:s/>€ 9.183.914,00<text:s/></text:p>
          </table:table-cell>
          <table:table-cell office:value-type="currency" office:value="14040439" table:formula="of:=ROUND([.X10]/120.7*122.4;0)" table:style-name="ce137">
            <text:p><text:s/>€ 14.040.439,00<text:s/></text:p>
          </table:table-cell>
          <table:table-cell office:value-type="currency" office:value="1481534" table:formula="of:=ROUND([.Y10]/115.7*116.1;0)" table:style-name="ce137">
            <text:p><text:s/>€ 1.481.534,00<text:s/></text:p>
          </table:table-cell>
          <table:table-cell office:value-type="currency" office:value="14338684" table:formula="of:=ROUND([.AA10]/122.4*125;0)" table:style-name="ce140">
            <text:p><text:s/>€ 14.338.684,00<text:s/></text:p>
          </table:table-cell>
          <table:table-cell office:value-type="currency" office:value="1508332" table:formula="of:=ROUND([.AB10]/116.1*118.2;0)" table:style-name="ce140">
            <text:p><text:s/>€ 1.508.332,00<text:s/></text:p>
          </table:table-cell>
          <table:table-cell office:value-type="currency" office:value="15847016" table:formula="of:=[.AC10]+[.AD10]" table:style-name="ce141">
            <text:p><text:s/>€ 15.847.016,00<text:s/></text:p>
          </table:table-cell>
          <table:table-cell office:value-type="currency" office:value="13452407" table:style-name="ce159">
            <text:p><text:s/>€ 13.452.407,00<text:s/></text:p>
          </table:table-cell>
          <table:table-cell office:value-type="currency" office:value="1830000" table:style-name="ce160">
            <text:p><text:s/>€ 1.830.000,00<text:s/></text:p>
          </table:table-cell>
          <table:table-cell office:value-type="currency" office:value="15282407" table:formula="of:=[.AF10]+[.AG10]" table:style-name="ce142">
            <text:p><text:s/>€ 15.282.407,00<text:s/></text:p>
          </table:table-cell>
          <table:table-cell office:value-type="currency" office:value="13452407" table:style-name="ce139">
            <text:p><text:s/>€ 13.452.407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1830000" table:style-name="ce139">
            <text:p><text:s/>€ 1.830.000,00<text:s/></text:p>
          </table:table-cell>
          <table:table-cell office:value-type="float" office:value="119.9" table:style-name="ce161">
            <text:p>119,9</text:p>
          </table:table-cell>
          <table:table-cell office:value-type="currency" office:value="15282407" table:formula="of:=[.AI10]+[.AK10]" table:style-name="ce139">
            <text:p><text:s/>€ 15.282.407,00<text:s/></text:p>
          </table:table-cell>
          <table:table-cell office:value-type="string" table:style-name="ce162">
            <text:p>%verdeling + nw.taxatie inventaris nov.2018</text:p>
          </table:table-cell>
          <table:table-cell office:value-type="currency" office:value="13452407" table:style-name="ce163">
            <text:p><text:s/>€ 13.452.407,00<text:s/></text:p>
          </table:table-cell>
          <table:table-cell office:value-type="string" table:style-name="ce162">
            <text:p>Enkel totaal 3, 3a en 3b voor inventaris dec.2018 bekend, uitsplitsing komt nog</text:p>
          </table:table-cell>
          <table:table-cell office:value-type="currency" office:value="1830000" table:style-name="ce163">
            <text:p><text:s/>€ 1.830.000,00<text:s/></text:p>
          </table:table-cell>
          <table:table-cell office:value-type="currency" office:value="15282407" table:formula="of:=[.AO10]+[.AQ10]" table:style-name="ce163">
            <text:p><text:s/>€ 15.282.407,00<text:s/></text:p>
          </table:table-cell>
          <table:table-cell office:value-type="string" table:style-name="ce4">
            <text:p>Taxatie gebouw 608385-1, 28-05-14</text:p>
            <text:p>(excl. BTW)</text:p>
          </table:table-cell>
          <table:table-cell table:number-columns-repeated="4" table:style-name="ce10"/>
          <table:table-cell office:value-type="currency" office:value="17902778.43" table:style-name="ce143">
            <text:p><text:s/>€ 17.902.778,43<text:s/></text:p>
          </table:table-cell>
          <table:table-cell office:value-type="currency" office:value="18797917.351500001" table:formula="of:=[.AX10]/100*105" table:style-name="ce112">
            <text:p><text:s/>€ 18.797.917,35<text:s/></text:p>
          </table:table-cell>
          <table:table-cell office:value-type="currency" office:value="19335000.704399999" table:formula="of:=[.BG10]/[.BD10]*[.AY10]" table:style-name="ce113">
            <text:p><text:s/>€ 19.335.000,70<text:s/></text:p>
          </table:table-cell>
          <table:table-cell office:value-type="currency" office:value="20485000" table:style-name="ce114">
            <text:p><text:s/>€ 20.485.000,00<text:s/></text:p>
          </table:table-cell>
          <table:table-cell office:value-type="date" office:date-value="2021-06-09T00:00:00" table:style-name="ce124">
            <text:p>9-6-2021</text:p>
          </table:table-cell>
          <table:table-cell office:value-type="date" office:date-value="2027-06-09T00:00:00" table:style-name="ce124">
            <text:p>9-6-2027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1886472.0600500416" table:formula="of:=[.BU10]/[.AL10]*[.AK10]" table:style-name="ce143">
            <text:p><text:s/>€ 1.886.472,06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1916655.6130108421" table:formula="of:=[.BF10]/100*101.6" table:style-name="ce147">
            <text:p><text:s/>€ 1.916.655,61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3000000" table:style-name="ce149">
            <text:p><text:s/>€ 3.000.000,00<text:s/></text:p>
          </table:table-cell>
          <table:table-cell office:value-type="currency" office:value="21415323.144104801" table:formula="of:=[.BA10]/[.BI10]*[.BL10]" table:style-name="ce113">
            <text:p><text:s/>€ 21.415.323,14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22399319" table:formula="of:=COM.MICROSOFT.CEILING((([.BK10]/[.BL10])*[.BN10]);1)" table:style-name="ce122">
            <text:p><text:s/>€ 22.399.319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7-06-09T00:00:00" table:formula="of:=[.BC10]" table:style-name="ce124">
            <text:p>9-6-2027</text:p>
          </table:table-cell>
          <table:table-cell table:style-name="ce123"/>
          <table:table-cell office:value-type="currency" office:value="3025000" table:style-name="ce164">
            <text:p><text:s/>€ 3.025.000,00<text:s/></text:p>
          </table:table-cell>
          <table:table-cell office:value-type="date" office:date-value="2021-06-09T00:00:00" table:style-name="ce124">
            <text:p>9-6-2021</text:p>
          </table:table-cell>
          <table:table-cell office:value-type="date" office:date-value="2024-06-09T00:00:00" table:style-name="ce124">
            <text:p>9-6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17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3668832.31" table:style-name="ce127">
            <text:p><text:s/>€ 3.668.832,31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3930209" table:formula="of:=COM.MICROSOFT.CEILING((([.BX10]/[.BY10])*[.CA10]);1)" table:style-name="ce129">
            <text:p><text:s/>€ 3.930.209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06-09T00:00:00" table:formula="of:=[.BS10]" table:style-name="ce131">
            <text:p>9-6-2024</text:p>
          </table:table-cell>
          <table:table-cell office:value-type="currency" office:value="26329528" table:formula="of:=[.BM10]+[.BZ10]" table:style-name="ce132">
            <text:p><text:s/>€ 26.329.528,00<text:s/></text:p>
          </table:table-cell>
          <table:table-cell table:number-columns-repeated="3" table:style-name="ce133"/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6">
          <table:table-cell office:value-type="string" table:style-name="ce10">
            <text:p>65100315 ipv 65100313</text:p>
          </table:table-cell>
          <table:table-cell office:value-type="string" table:style-name="ce165">
            <text:p>% van gem.huis</text:p>
          </table:table-cell>
          <table:table-cell table:style-name="ce166"/>
          <table:table-cell office:value-type="string" table:style-name="ce96">
            <text:p>6.510.00.00</text:p>
          </table:table-cell>
          <table:table-cell office:value-type="float" office:value="10222" table:style-name="ce134">
            <text:p>10222</text:p>
          </table:table-cell>
          <table:table-cell office:value-type="string" table:style-name="ce134">
            <text:p>Bibliotheek Het Markiezaat</text:p>
          </table:table-cell>
          <table:table-cell office:value-type="string" table:style-name="ce157">
            <text:p>Huijbergseweg 3A</text:p>
          </table:table-cell>
          <table:table-cell office:value-type="string" table:style-name="ce157">
            <text:p>4631 GC</text:p>
          </table:table-cell>
          <table:table-cell office:value-type="string" table:style-name="ce157">
            <text:p>Hoogerheide</text:p>
          </table:table-cell>
          <table:table-cell office:value-type="currency" office:value="1045679.0123456791" table:style-name="ce137">
            <text:p><text:s/>€ 1.045.679,01<text:s/></text:p>
          </table:table-cell>
          <table:table-cell office:value-type="currency" office:value="1045679.0123456791" table:style-name="ce137">
            <text:p><text:s/>€ 1.045.679,01<text:s/></text:p>
          </table:table-cell>
          <table:table-cell office:value-type="currency" office:value="1045679" table:formula="of:=ROUND([.J11];0)" table:style-name="ce137">
            <text:p><text:s/>€ 1.045.679,00<text:s/></text:p>
          </table:table-cell>
          <table:table-cell office:value-type="currency" office:value="1082434" table:formula="of:=ROUND([.L11]/113.8*117.8;0)" table:style-name="ce137">
            <text:p><text:s/>€ 1.082.434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formula="of:=ROUND([.Q11]/118.7*120.2;0)" table:style-name="ce137">
            <text:p><text:s/>€ -<text:s/></text:p>
          </table:table-cell>
          <table:table-cell office:value-type="currency" office:value="0" table:formula="of:=ROUND([.N11];0)" table:style-name="ce137">
            <text:p><text:s/>€ -<text:s/></text:p>
          </table:table-cell>
          <table:table-cell office:value-type="currency" office:value="0" table:formula="of:=ROUND([.P11]/110.8*113.8;0)" table:style-name="ce137">
            <text:p><text:s/>€ -<text:s/></text:p>
          </table:table-cell>
          <table:table-cell office:value-type="float" office:value="1045679.0123456791" table:formula="of:=[.J11]+[.N11]" table:style-name="ce138">
            <text:p>1.045.679</text:p>
          </table:table-cell>
          <table:table-cell office:value-type="float" office:value="1045679.0123456791" table:formula="of:=[.K11]+[.P11]" table:style-name="ce138">
            <text:p>1.045.679</text:p>
          </table:table-cell>
          <table:table-cell table:style-name="ce137"/>
          <table:table-cell office:value-type="currency" office:value="1436500" table:style-name="ce137">
            <text:p><text:s/>€ 1.436.500,00<text:s/></text:p>
          </table:table-cell>
          <table:table-cell table:style-name="ce137"/>
          <table:table-cell office:value-type="currency" office:value="1045679" table:formula="of:=[.L11]+[.S11]" table:style-name="ce139">
            <text:p><text:s/>€ 1.045.679,00<text:s/></text:p>
          </table:table-cell>
          <table:table-cell office:value-type="currency" office:value="1456732" table:formula="of:=ROUND([.X11]/120.7*122.4;0)" table:style-name="ce137">
            <text:p><text:s/>€ 1.456.732,00<text:s/></text:p>
          </table:table-cell>
          <table:table-cell office:value-type="currency" office:value="0" table:formula="of:=ROUND([.Y11]/115.7*116.1;0)" table:style-name="ce137">
            <text:p><text:s/>€ -<text:s/></text:p>
          </table:table-cell>
          <table:table-cell office:value-type="currency" office:value="1487676" table:formula="of:=ROUND([.AA11]/122.4*125;0)" table:style-name="ce140">
            <text:p><text:s/>€ 1.487.676,00<text:s/></text:p>
          </table:table-cell>
          <table:table-cell office:value-type="currency" office:value="0" table:formula="of:=ROUND([.AB11]/116.1*118.2;0)" table:style-name="ce140">
            <text:p><text:s/>€ -<text:s/></text:p>
          </table:table-cell>
          <table:table-cell office:value-type="currency" office:value="1487676" table:formula="of:=[.AC11]+[.AD11]" table:style-name="ce141">
            <text:p><text:s/>€ 1.487.676,00<text:s/></text:p>
          </table:table-cell>
          <table:table-cell office:value-type="currency" office:value="1487676" table:style-name="ce142">
            <text:p><text:s/>€ 1.487.676,00<text:s/></text:p>
          </table:table-cell>
          <table:table-cell table:style-name="ce160"/>
          <table:table-cell office:value-type="currency" office:value="1487676" table:formula="of:=[.AF11]+[.AG11]" table:style-name="ce142">
            <text:p><text:s/>€ 1.487.676,00<text:s/></text:p>
          </table:table-cell>
          <table:table-cell office:value-type="currency" office:value="1487676" table:style-name="ce139">
            <text:p><text:s/>€ 1.487.676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1487676" table:formula="of:=[.AI11]+[.AK11]" table:style-name="ce139">
            <text:p><text:s/>€ 1.487.676,00<text:s/></text:p>
          </table:table-cell>
          <table:table-cell table:number-columns-repeated="2" table:style-name="ce109"/>
          <table:table-cell table:number-columns-repeated="3" table:style-name="ce108"/>
          <table:table-cell table:style-name="ce4"/>
          <table:table-cell table:number-columns-repeated="4" table:style-name="ce10"/>
          <table:table-cell office:value-type="currency" office:value="0" table:style-name="ce143">
            <text:p><text:s/>€ -<text:s/></text:p>
          </table:table-cell>
          <table:table-cell office:value-type="currency" office:value="0" table:formula="of:=[.AX11]/100*105" table:style-name="ce144">
            <text:p><text:s/>€ -<text:s/></text:p>
          </table:table-cell>
          <table:table-cell office:value-type="currency" office:value="0" table:formula="of:=[.BG11]/[.BD11]*[.AY11]" table:style-name="ce113">
            <text:p><text:s/>€ -<text:s/></text:p>
          </table:table-cell>
          <table:table-cell office:value-type="currency" office:value="0" table:formula="of:=[.BI11]/[.BG11]*[.AZ11]" table:style-name="ce114">
            <text:p><text:s/>€ -<text:s/></text:p>
          </table:table-cell>
          <table:table-cell table:number-columns-repeated="2" table:style-name="ce167"/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office:value-type="currency" office:value="237440.99" table:formula="of:=150000+87440.99" table:style-name="ce149">
            <text:p><text:s/>€ 237.440,99<text:s/></text:p>
          </table:table-cell>
          <table:table-cell office:value-type="currency" office:value="0" table:formula="of:=[.BA11]/[.BI11]*[.BL11]" table:style-name="ce113">
            <text:p><text:s/>€ -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0" table:formula="of:=COM.MICROSOFT.CEILING((([.BK11]/[.BL11])*[.BN11]);1)" table:style-name="ce122">
            <text:p><text:s/>€ -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17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0" table:formula="of:=[.BQ11]/[.BW11]*[.BY11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11]/[.BY11])*[.CA11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0" table:formula="of:=[.BM11]+[.BZ11]" table:style-name="ce132">
            <text:p><text:s/>€ -<text:s/></text:p>
          </table:table-cell>
          <table:table-cell table:number-columns-repeated="3" table:style-name="ce133"/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6">
          <table:table-cell table:number-columns-repeated="2" table:style-name="ce2"/>
          <table:table-cell table:style-name="ce169"/>
          <table:table-cell office:value-type="string" table:style-name="ce96">
            <text:p>6.630.00.00</text:p>
          </table:table-cell>
          <table:table-cell office:value-type="float" office:value="15000" table:style-name="ce134">
            <text:p>15000</text:p>
          </table:table-cell>
          <table:table-cell office:value-type="string" table:style-name="ce134">
            <text:p>Sportcomplex Kloosterhof</text:p>
          </table:table-cell>
          <table:table-cell office:value-type="string" table:style-name="ce157">
            <text:p>Huijbergseweg 3B</text:p>
          </table:table-cell>
          <table:table-cell office:value-type="string" table:style-name="ce157">
            <text:p>4631 GC</text:p>
          </table:table-cell>
          <table:table-cell office:value-type="string" table:style-name="ce157">
            <text:p>Hoogerheide</text:p>
          </table:table-cell>
          <table:table-cell office:value-type="currency" office:value="2199728.3950617285" table:style-name="ce137">
            <text:p><text:s/>€ 2.199.728,40<text:s/></text:p>
          </table:table-cell>
          <table:table-cell office:value-type="currency" office:value="2199728.3950617285" table:style-name="ce137">
            <text:p><text:s/>€ 2.199.728,40<text:s/></text:p>
          </table:table-cell>
          <table:table-cell office:value-type="currency" office:value="2199728" table:formula="of:=ROUND([.J12];0)" table:style-name="ce137">
            <text:p><text:s/>€ 2.199.728,00<text:s/></text:p>
          </table:table-cell>
          <table:table-cell office:value-type="currency" office:value="2277047" table:formula="of:=ROUND([.L12]/113.8*117.8;0)" table:style-name="ce137">
            <text:p><text:s/>€ 2.277.047,00<text:s/></text:p>
          </table:table-cell>
          <table:table-cell office:value-type="currency" office:value="229098.76543209879" table:style-name="ce137">
            <text:p><text:s/>€ 229.098,77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29098.76543209879" table:style-name="ce137">
            <text:p><text:s/>€ 229.098,77<text:s/></text:p>
          </table:table-cell>
          <table:table-cell office:value-type="currency" office:value="0" table:style-name="ce158">
            <text:p><text:s/>€ -<text:s/></text:p>
          </table:table-cell>
          <table:table-cell office:value-type="currency" office:value="0" table:formula="of:=ROUND([.Q12]/118.7*120.2;0)" table:style-name="ce137">
            <text:p><text:s/>€ -<text:s/></text:p>
          </table:table-cell>
          <table:table-cell office:value-type="currency" office:value="229099" table:formula="of:=ROUND([.N12];0)" table:style-name="ce137">
            <text:p><text:s/>€ 229.099,00<text:s/></text:p>
          </table:table-cell>
          <table:table-cell office:value-type="currency" office:value="235302" table:formula="of:=ROUND([.P12]/110.8*113.8;0)" table:style-name="ce137">
            <text:p><text:s/>€ 235.302,00<text:s/></text:p>
          </table:table-cell>
          <table:table-cell office:value-type="float" office:value="2428827.1604938274" table:formula="of:=[.J12]+[.N12]" table:style-name="ce138">
            <text:p>2.428.827</text:p>
          </table:table-cell>
          <table:table-cell office:value-type="float" office:value="2428827.1604938274" table:formula="of:=[.K12]+[.P12]" table:style-name="ce138">
            <text:p>2.428.827</text:p>
          </table:table-cell>
          <table:table-cell office:value-type="currency" office:value="225000" table:style-name="ce158">
            <text:p><text:s/>€ 225.000,00<text:s/></text:p>
          </table:table-cell>
          <table:table-cell office:value-type="currency" office:value="0" table:formula="of:=ROUND([.R12]/120.2*120.7;0)" table:style-name="ce137">
            <text:p><text:s/>€ -<text:s/></text:p>
          </table:table-cell>
          <table:table-cell office:value-type="currency" office:value="225977" table:formula="of:=ROUND([.W12]/115.2*115.7;0)" table:style-name="ce137">
            <text:p><text:s/>€ 225.977,00<text:s/></text:p>
          </table:table-cell>
          <table:table-cell office:value-type="currency" office:value="2428827" table:formula="of:=[.L12]+[.S12]" table:style-name="ce139">
            <text:p><text:s/>€ 2.428.827,00<text:s/></text:p>
          </table:table-cell>
          <table:table-cell office:value-type="currency" office:value="0" table:formula="of:=ROUND([.X12]/120.7*122.4;0)" table:style-name="ce137">
            <text:p><text:s/>€ -<text:s/></text:p>
          </table:table-cell>
          <table:table-cell office:value-type="currency" office:value="226758" table:formula="of:=ROUND([.Y12]/115.7*116.1;0)" table:style-name="ce137">
            <text:p><text:s/>€ 226.758,00<text:s/></text:p>
          </table:table-cell>
          <table:table-cell office:value-type="currency" office:value="0" table:formula="of:=ROUND([.AA12]/122.4*125;0)" table:style-name="ce140">
            <text:p><text:s/>€ -<text:s/></text:p>
          </table:table-cell>
          <table:table-cell office:value-type="currency" office:value="230860" table:formula="of:=ROUND([.AB12]/116.1*118.2;0)" table:style-name="ce140">
            <text:p><text:s/>€ 230.860,00<text:s/></text:p>
          </table:table-cell>
          <table:table-cell office:value-type="currency" office:value="230860" table:formula="of:=[.AC12]+[.AD12]" table:style-name="ce141">
            <text:p><text:s/>€ 230.860,00<text:s/></text:p>
          </table:table-cell>
          <table:table-cell office:value-type="currency" office:value="0" table:style-name="ce142">
            <text:p><text:s/>€ -<text:s/></text:p>
          </table:table-cell>
          <table:table-cell table:style-name="ce160"/>
          <table:table-cell office:value-type="currency" office:value="0" table:formula="of:=[.AF12]+[.AG12]" table:style-name="ce142">
            <text:p><text:s/>€ -<text:s/>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0" table:formula="of:=[.AI12]+[.AK12]" table:style-name="ce139">
            <text:p><text:s/>€ -<text:s/></text:p>
          </table:table-cell>
          <table:table-cell table:number-columns-repeated="2" table:style-name="ce109"/>
          <table:table-cell table:number-columns-repeated="2" table:style-name="ce108"/>
          <table:table-cell office:value-type="currency" office:value="0" table:formula="of:=[.AO12]+[.AQ12]" table:style-name="ce108">
            <text:p><text:s/>€ -<text:s/></text:p>
          </table:table-cell>
          <table:table-cell table:style-name="ce4"/>
          <table:table-cell table:number-columns-repeated="4" table:style-name="ce10"/>
          <table:table-cell office:value-type="currency" office:value="0" table:style-name="ce143">
            <text:p><text:s/>€ -<text:s/></text:p>
          </table:table-cell>
          <table:table-cell office:value-type="currency" office:value="0" table:formula="of:=[.AX12]/100*105" table:style-name="ce112">
            <text:p><text:s/>€ -<text:s/></text:p>
          </table:table-cell>
          <table:table-cell office:value-type="currency" office:value="0" table:formula="of:=[.BG12]/[.BD12]*[.AY12]" table:style-name="ce113">
            <text:p><text:s/>€ -<text:s/></text:p>
          </table:table-cell>
          <table:table-cell office:value-type="currency" office:value="0" table:formula="of:=[.BI12]/[.BG12]*[.AZ12]" table:style-name="ce114">
            <text:p><text:s/>€ -<text:s/></text:p>
          </table:table-cell>
          <table:table-cell table:number-columns-repeated="2" table:style-name="ce167"/>
          <table:table-cell office:value-type="float" office:value="105" table:style-name="ce116">
            <text:p>105</text:p>
          </table:table-cell>
          <table:table-cell table:style-name="ce146"/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0" table:formula="of:=[.BA12]/[.BI12]*[.BL12]" table:style-name="ce113">
            <text:p><text:s/>€ -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0" table:formula="of:=COM.MICROSOFT.CEILING((([.BK12]/[.BL12])*[.BN12]);1)" table:style-name="ce122">
            <text:p><text:s/>€ -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12]/[.BW12]*[.BY12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12]/[.BY12])*[.CA12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0" table:formula="of:=[.BM12]+[.BZ12]" table:style-name="ce132">
            <text:p><text:s/>€ -<text:s/></text:p>
          </table:table-cell>
          <table:table-cell table:style-name="ce170"/>
          <table:table-cell table:style-name="ce171"/>
          <table:table-cell table:style-name="ce133"/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3">
          <table:table-cell table:number-columns-repeated="2" table:style-name="ce2"/>
          <table:table-cell table:style-name="ce169"/>
          <table:table-cell office:value-type="string" table:style-name="ce96">
            <text:p>6.630.00.00</text:p>
          </table:table-cell>
          <table:table-cell office:value-type="float" office:value="15000" table:style-name="ce134">
            <text:p>15000</text:p>
          </table:table-cell>
          <table:table-cell office:value-type="string" table:style-name="ce136">
            <text:p>Multifunctioneel centrum Kloosterhof</text:p>
          </table:table-cell>
          <table:table-cell office:value-type="string" table:style-name="ce157">
            <text:p>Huijbergseweg 3B</text:p>
          </table:table-cell>
          <table:table-cell office:value-type="string" table:style-name="ce157">
            <text:p>4631 GC</text:p>
          </table:table-cell>
          <table:table-cell office:value-type="string" table:style-name="ce157">
            <text:p>Hoogerheide</text:p>
          </table:table-cell>
          <table:table-cell office:value-type="currency" office:value="2548604.9382716049" table:style-name="ce137">
            <text:p><text:s/>€ 2.548.604,94<text:s/></text:p>
          </table:table-cell>
          <table:table-cell office:value-type="currency" office:value="2548604.9382716049" table:style-name="ce137">
            <text:p><text:s/>€ 2.548.604,94<text:s/></text:p>
          </table:table-cell>
          <table:table-cell office:value-type="currency" office:value="2548605" table:formula="of:=ROUND([.J13];0)" table:style-name="ce137">
            <text:p><text:s/>€ 2.548.605,00<text:s/></text:p>
          </table:table-cell>
          <table:table-cell office:value-type="currency" office:value="2638187" table:formula="of:=ROUND([.L13]/113.8*117.8;0)" table:style-name="ce137">
            <text:p><text:s/>€ 2.638.187,00<text:s/></text:p>
          </table:table-cell>
          <table:table-cell office:value-type="currency" office:value="527592.59259259258" table:style-name="ce137">
            <text:p><text:s/>€ 527.592,59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527592.59259259258" table:style-name="ce137">
            <text:p><text:s/>€ 527.592,59<text:s/></text:p>
          </table:table-cell>
          <table:table-cell office:value-type="currency" office:value="0" table:style-name="ce158">
            <text:p><text:s/>€ -<text:s/></text:p>
          </table:table-cell>
          <table:table-cell office:value-type="currency" office:value="0" table:formula="of:=ROUND([.Q13]/118.7*120.2;0)" table:style-name="ce137">
            <text:p><text:s/>€ -<text:s/></text:p>
          </table:table-cell>
          <table:table-cell office:value-type="currency" office:value="527593" table:formula="of:=ROUND([.N13];0)" table:style-name="ce137">
            <text:p><text:s/>€ 527.593,00<text:s/></text:p>
          </table:table-cell>
          <table:table-cell office:value-type="currency" office:value="541878" table:formula="of:=ROUND([.P13]/110.8*113.8;0)" table:style-name="ce137">
            <text:p><text:s/>€ 541.878,00<text:s/></text:p>
          </table:table-cell>
          <table:table-cell office:value-type="float" office:value="3076197.5308641978" table:formula="of:=[.J13]+[.N13]" table:style-name="ce138">
            <text:p>3.076.198</text:p>
          </table:table-cell>
          <table:table-cell office:value-type="float" office:value="3076197.5308641978" table:formula="of:=[.K13]+[.P13]" table:style-name="ce138">
            <text:p>3.076.198</text:p>
          </table:table-cell>
          <table:table-cell office:value-type="currency" office:value="220950" table:style-name="ce158">
            <text:p><text:s/>€ 220.950,00<text:s/></text:p>
          </table:table-cell>
          <table:table-cell office:value-type="currency" office:value="0" table:formula="of:=ROUND([.R13]/120.2*120.7;0)" table:style-name="ce137">
            <text:p><text:s/>€ -<text:s/></text:p>
          </table:table-cell>
          <table:table-cell office:value-type="currency" office:value="221909" table:formula="of:=ROUND([.W13]/115.2*115.7;0)" table:style-name="ce137">
            <text:p><text:s/>€ 221.909,00<text:s/></text:p>
          </table:table-cell>
          <table:table-cell office:value-type="currency" office:value="3076198" table:formula="of:=[.L13]+[.S13]" table:style-name="ce139">
            <text:p><text:s/>€ 3.076.198,00<text:s/></text:p>
          </table:table-cell>
          <table:table-cell office:value-type="currency" office:value="0" table:formula="of:=ROUND([.X13]/120.7*122.4;0)" table:style-name="ce137">
            <text:p><text:s/>€ -<text:s/></text:p>
          </table:table-cell>
          <table:table-cell office:value-type="currency" office:value="222676" table:formula="of:=ROUND([.Y13]/115.7*116.1;0)" table:style-name="ce137">
            <text:p><text:s/>€ 222.676,00<text:s/></text:p>
          </table:table-cell>
          <table:table-cell office:value-type="currency" office:value="0" table:style-name="ce172">
            <text:p><text:s/>€ -<text:s/></text:p>
          </table:table-cell>
          <table:table-cell office:value-type="currency" office:value="226704" table:formula="of:=ROUND([.AB13]/116.1*118.2;0)" table:style-name="ce140">
            <text:p><text:s/>€ 226.704,00<text:s/></text:p>
          </table:table-cell>
          <table:table-cell office:value-type="currency" office:value="226704" table:formula="of:=[.AC13]+[.AD13]" table:style-name="ce141">
            <text:p><text:s/>€ 226.704,00<text:s/></text:p>
          </table:table-cell>
          <table:table-cell office:value-type="currency" office:value="886277" table:style-name="ce159">
            <text:p><text:s/>€ 886.277,00<text:s/></text:p>
          </table:table-cell>
          <table:table-cell table:style-name="ce160"/>
          <table:table-cell office:value-type="currency" office:value="886277" table:formula="of:=[.AF13]+[.AG13]" table:style-name="ce142">
            <text:p><text:s/>€ 886.277,00<text:s/></text:p>
          </table:table-cell>
          <table:table-cell office:value-type="currency" office:value="886277" table:style-name="ce139">
            <text:p><text:s/>€ 886.277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886277" table:formula="of:=[.AI13]+[.AK13]" table:style-name="ce139">
            <text:p><text:s/>€ 886.277,00<text:s/></text:p>
          </table:table-cell>
          <table:table-cell table:number-columns-repeated="5" table:style-name="ce108"/>
          <table:table-cell table:style-name="ce4"/>
          <table:table-cell table:number-columns-repeated="4" table:style-name="ce10"/>
          <table:table-cell office:value-type="currency" office:value="0" table:style-name="ce143">
            <text:p><text:s/>€ -<text:s/></text:p>
          </table:table-cell>
          <table:table-cell office:value-type="currency" office:value="0" table:formula="of:=[.AX13]/100*105" table:style-name="ce144">
            <text:p><text:s/>€ -<text:s/></text:p>
          </table:table-cell>
          <table:table-cell office:value-type="currency" office:value="0" table:formula="of:=[.BG13]/[.BD13]*[.AY13]" table:style-name="ce113">
            <text:p><text:s/>€ -<text:s/></text:p>
          </table:table-cell>
          <table:table-cell table:style-name="ce114"/>
          <table:table-cell table:number-columns-repeated="2" table:style-name="ce167"/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0" table:formula="of:=[.BA13]/[.BI13]*[.BL13]" table:style-name="ce113">
            <text:p><text:s/>€ -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0" table:formula="of:=COM.MICROSOFT.CEILING((([.BK13]/[.BL13])*[.BN13]);1)" table:style-name="ce122">
            <text:p><text:s/>€ -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13]/[.BW13]*[.BY13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13]/[.BY13])*[.CA13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0" table:formula="of:=[.BM13]+[.BZ13]" table:style-name="ce132">
            <text:p><text:s/>€ -<text:s/></text:p>
          </table:table-cell>
          <table:table-cell table:number-columns-repeated="3" table:style-name="ce133"/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8">
          <table:table-cell table:number-columns-repeated="2" table:style-name="ce10"/>
          <table:table-cell table:style-name="ce166"/>
          <table:table-cell office:value-type="string" table:style-name="ce96">
            <text:p>6.531.00.00</text:p>
          </table:table-cell>
          <table:table-cell office:value-type="float" office:value="20002" table:style-name="ce134">
            <text:p>20002</text:p>
          </table:table-cell>
          <table:table-cell office:value-type="string" table:style-name="ce135">
            <text:p>Sportcomplex voetbal METO (gehele complex excl. Tribune en funderingen onder de vorstgrens en incl. lichtmasten en zonnepanelen, 2 bijgebouwen en 1 entreeport met wachthuis)</text:p>
          </table:table-cell>
          <table:table-cell office:value-type="string" table:style-name="ce157">
            <text:p>Huijbergseweg 76-80</text:p>
          </table:table-cell>
          <table:table-cell office:value-type="string" table:style-name="ce157">
            <text:p>4631 GH</text:p>
          </table:table-cell>
          <table:table-cell office:value-type="string" table:style-name="ce157">
            <text:p>Hoogerheide</text:p>
          </table:table-cell>
          <table:table-cell office:value-type="currency" office:value="558012.34567901236" table:style-name="ce137">
            <text:p><text:s/>€ 558.012,35<text:s/></text:p>
          </table:table-cell>
          <table:table-cell office:value-type="currency" office:value="558012.34567901236" table:style-name="ce137">
            <text:p><text:s/>€ 558.012,35<text:s/></text:p>
          </table:table-cell>
          <table:table-cell office:value-type="currency" office:value="558012" table:formula="of:=ROUND([.J14];0)" table:style-name="ce137">
            <text:p><text:s/>€ 558.012,00<text:s/></text:p>
          </table:table-cell>
          <table:table-cell office:value-type="currency" office:value="577626" table:formula="of:=ROUND([.L14]/113.8*117.8;0)" table:style-name="ce137">
            <text:p><text:s/>€ 577.626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582039" table:formula="of:=ROUND([.M14]/117.8*118.7;0)" table:style-name="ce137">
            <text:p><text:s/>€ 582.039,00<text:s/></text:p>
          </table:table-cell>
          <table:table-cell office:value-type="currency" office:value="675000" table:style-name="ce137">
            <text:p><text:s/>€ 675.000,00<text:s/></text:p>
          </table:table-cell>
          <table:table-cell office:value-type="currency" office:value="0" table:formula="of:=ROUND([.N14];0)" table:style-name="ce137">
            <text:p><text:s/>€ -<text:s/></text:p>
          </table:table-cell>
          <table:table-cell office:value-type="currency" office:value="0" table:formula="of:=ROUND([.P14]/110.8*113.8;0)" table:style-name="ce137">
            <text:p><text:s/>€ -<text:s/></text:p>
          </table:table-cell>
          <table:table-cell office:value-type="float" office:value="558012.34567901236" table:formula="of:=[.J14]+[.N14]" table:style-name="ce138">
            <text:p>558.012</text:p>
          </table:table-cell>
          <table:table-cell office:value-type="float" office:value="558012.34567901236" table:formula="of:=[.K14]+[.P14]" table:style-name="ce138">
            <text:p>558.012</text:p>
          </table:table-cell>
          <table:table-cell table:style-name="ce137"/>
          <table:table-cell office:value-type="currency" office:value="676682" table:formula="of:=ROUND([.R14]/120.4*120.7;0)" table:style-name="ce137">
            <text:p><text:s/>€ 676.682,00<text:s/></text:p>
          </table:table-cell>
          <table:table-cell table:style-name="ce173"/>
          <table:table-cell office:value-type="currency" office:value="558012" table:formula="of:=[.L14]+[.S14]" table:style-name="ce139">
            <text:p><text:s/>€ 558.012,00<text:s/></text:p>
          </table:table-cell>
          <table:table-cell office:value-type="currency" office:value="860000" table:style-name="ce158">
            <text:p><text:s/>€ 860.000,00<text:s/></text:p>
          </table:table-cell>
          <table:table-cell table:style-name="ce139"/>
          <table:table-cell office:value-type="currency" office:value="878268" table:formula="of:=ROUND([.AA14]/122.4*125;0)" table:style-name="ce140">
            <text:p><text:s/>€ 878.268,00<text:s/></text:p>
          </table:table-cell>
          <table:table-cell office:value-type="currency" office:value="0" table:formula="of:=ROUND([.AB14]/116.1*118.2;0)" table:style-name="ce140">
            <text:p><text:s/>€ -<text:s/></text:p>
          </table:table-cell>
          <table:table-cell office:value-type="currency" office:value="878268" table:formula="of:=[.AC14]+[.AD14]" table:style-name="ce141">
            <text:p><text:s/>€ 878.268,00<text:s/></text:p>
          </table:table-cell>
          <table:table-cell office:value-type="currency" office:value="878268" table:style-name="ce142">
            <text:p><text:s/>€ 878.268,00<text:s/></text:p>
          </table:table-cell>
          <table:table-cell office:value-type="currency" office:value="0" table:style-name="ce142">
            <text:p><text:s/>€ -<text:s/></text:p>
          </table:table-cell>
          <table:table-cell office:value-type="currency" office:value="878268" table:formula="of:=[.AF14]+[.AG14]" table:style-name="ce142">
            <text:p><text:s/>€ 878.268,00<text:s/></text:p>
          </table:table-cell>
          <table:table-cell office:value-type="currency" office:value="878268" table:style-name="ce139">
            <text:p><text:s/>€ 878.268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878268" table:formula="of:=[.AI14]+[.AK14]" table:style-name="ce139">
            <text:p><text:s/>€ 878.268,00<text:s/></text:p>
          </table:table-cell>
          <table:table-cell table:number-columns-repeated="5" table:style-name="ce109"/>
          <table:table-cell office:value-type="string" table:style-name="ce4">
            <text:p>Taxatie gebouw 800833/2 dd 9-6-2015 datum rapport april 2017</text:p>
          </table:table-cell>
          <table:table-cell table:number-columns-repeated="4" table:style-name="ce10"/>
          <table:table-cell office:value-type="currency" office:value="993496.76159999997" table:formula="of:=[.BE14]/[.AJ14]*[.AI14]" table:style-name="ce143">
            <text:p><text:s/>€ 993.496,76<text:s/></text:p>
          </table:table-cell>
          <table:table-cell office:value-type="currency" office:value="1043171.59968" table:formula="of:=[.AX14]/100*105" table:style-name="ce112">
            <text:p><text:s/>€ 1.043.171,60<text:s/></text:p>
          </table:table-cell>
          <table:table-cell office:value-type="currency" office:value="1072976.5025279999" table:formula="of:=[.BG14]/[.BD14]*[.AY14]" table:style-name="ce113">
            <text:p><text:s/>€ 1.072.976,50<text:s/></text:p>
          </table:table-cell>
          <table:table-cell office:value-type="currency" office:value="1137553.7920319999" table:formula="of:=[.BI14]/[.BG14]*[.AZ14]" table:style-name="ce114">
            <text:p><text:s/>€ 1.137.553,79<text:s/></text:p>
          </table:table-cell>
          <table:table-cell office:value-type="date" office:date-value="2017-04-24T00:00:00" table:style-name="ce124">
            <text:p>24-4-2017</text:p>
          </table:table-cell>
          <table:table-cell office:value-type="date" office:date-value="2023-04-24T00:00:00" table:style-name="ce124">
            <text:p>24-4-2023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1525000" table:style-name="ce150">
            <text:p><text:s/>€ 1.525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595072" table:formula="of:=COM.MICROSOFT.CEILING((([.BK14]/[.BL14])*[.BN14]);1)" table:style-name="ce122">
            <text:p><text:s/>€ 1.595.072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04-24T00:00:00" table:formula="of:=[.BC14]" table:style-name="ce124">
            <text:p>24-4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14]/[.BW14]*[.BY14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14]/[.BY14])*[.CA14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1595072" table:formula="of:=[.BM14]+[.BZ14]" table:style-name="ce132">
            <text:p><text:s/>€ 1.595.072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2" table:style-name="ce2"/>
          <table:table-cell table:style-name="ce169"/>
          <table:table-cell office:value-type="string" table:style-name="ce96">
            <text:p>6.531.00.00</text:p>
          </table:table-cell>
          <table:table-cell office:value-type="float" office:value="20002" table:style-name="ce134">
            <text:p>20002</text:p>
          </table:table-cell>
          <table:table-cell office:value-type="string" table:style-name="ce134">
            <text:p>Sportcomplex voetbal METO - Lichtmasten<text:s/></text:p>
          </table:table-cell>
          <table:table-cell office:value-type="string" table:style-name="ce157">
            <text:p>Huijbergseweg 76-80</text:p>
          </table:table-cell>
          <table:table-cell office:value-type="string" table:style-name="ce157">
            <text:p>4631 GH</text:p>
          </table:table-cell>
          <table:table-cell office:value-type="string" table:style-name="ce157">
            <text:p>Hoogerheide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2" table:formula="of:=ROUND([.J15];0)" table:style-name="ce137">
            <text:p><text:s/>€ 18.062,00<text:s/></text:p>
          </table:table-cell>
          <table:table-cell office:value-type="currency" office:value="18697" table:formula="of:=ROUND([.L15]/113.8*117.8;0)" table:style-name="ce137">
            <text:p><text:s/>€ 18.697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8840" table:formula="of:=ROUND([.M15]/117.8*118.7;0)" table:style-name="ce137">
            <text:p><text:s/>€ 18.840,00<text:s/></text:p>
          </table:table-cell>
          <table:table-cell office:value-type="currency" office:value="20980" table:formula="of:=ROUND([.Q15]*11.36%+[.Q15];0)" table:style-name="ce137">
            <text:p><text:s/>€ 20.980,00<text:s/></text:p>
          </table:table-cell>
          <table:table-cell office:value-type="currency" office:value="0" table:formula="of:=ROUND([.N15];0)" table:style-name="ce137">
            <text:p><text:s/>€ -<text:s/></text:p>
          </table:table-cell>
          <table:table-cell office:value-type="currency" office:value="0" table:formula="of:=ROUND([.P15]/110.8*113.8;0)" table:style-name="ce137">
            <text:p><text:s/>€ -<text:s/></text:p>
          </table:table-cell>
          <table:table-cell office:value-type="float" office:value="18061.728395061727" table:formula="of:=[.J15]+[.N15]" table:style-name="ce138">
            <text:p>18.062</text:p>
          </table:table-cell>
          <table:table-cell office:value-type="float" office:value="18061.728395061727" table:formula="of:=[.K15]+[.P15]" table:style-name="ce138">
            <text:p>18.062</text:p>
          </table:table-cell>
          <table:table-cell table:style-name="ce137"/>
          <table:table-cell office:value-type="currency" office:value="21067" table:formula="of:=ROUND([.R15]/120.2*120.7;0)" table:style-name="ce137">
            <text:p><text:s/>€ 21.067,00<text:s/></text:p>
          </table:table-cell>
          <table:table-cell table:style-name="ce173"/>
          <table:table-cell office:value-type="currency" office:value="18062" table:formula="of:=[.L15]+[.S15]" table:style-name="ce139">
            <text:p><text:s/>€ 18.062,00<text:s/></text:p>
          </table:table-cell>
          <table:table-cell office:value-type="currency" office:value="21364" table:formula="of:=ROUND([.X15]/120.7*122.4;0)" table:style-name="ce137">
            <text:p><text:s/>€ 21.364,00<text:s/></text:p>
          </table:table-cell>
          <table:table-cell office:value-type="currency" office:value="0" table:formula="of:=ROUND([.Y15]/115.7*116.1;0)" table:style-name="ce137">
            <text:p><text:s/>€ -<text:s/></text:p>
          </table:table-cell>
          <table:table-cell office:value-type="currency" office:value="21818" table:formula="of:=ROUND([.AA15]/122.4*125;0)" table:style-name="ce140">
            <text:p><text:s/>€ 21.818,00<text:s/></text:p>
          </table:table-cell>
          <table:table-cell office:value-type="currency" office:value="0" table:formula="of:=ROUND([.AB15]/116.1*118.2;0)" table:style-name="ce140">
            <text:p><text:s/>€ -<text:s/></text:p>
          </table:table-cell>
          <table:table-cell office:value-type="currency" office:value="21818" table:formula="of:=[.AC15]+[.AD15]" table:style-name="ce141">
            <text:p><text:s/>€ 21.818,00<text:s/></text:p>
          </table:table-cell>
          <table:table-cell office:value-type="currency" office:value="21818" table:style-name="ce142">
            <text:p><text:s/>€ 21.818,00<text:s/></text:p>
          </table:table-cell>
          <table:table-cell office:value-type="currency" office:value="0" table:style-name="ce142">
            <text:p><text:s/>€ -<text:s/></text:p>
          </table:table-cell>
          <table:table-cell office:value-type="currency" office:value="21818" table:formula="of:=[.AF15]+[.AG15]" table:style-name="ce142">
            <text:p><text:s/>€ 21.818,00<text:s/></text:p>
          </table:table-cell>
          <table:table-cell office:value-type="currency" office:value="21818" table:style-name="ce139">
            <text:p><text:s/>€ 21.818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21818" table:formula="of:=[.AI15]+[.AK15]" table:style-name="ce139">
            <text:p><text:s/>€ 21.818,00<text:s/></text:p>
          </table:table-cell>
          <table:table-cell table:number-columns-repeated="5" table:style-name="ce109"/>
          <table:table-cell table:style-name="ce4"/>
          <table:table-cell table:number-columns-repeated="4" table:style-name="ce10"/>
          <table:table-cell office:value-type="currency" office:value="24680.5216" table:formula="of:=[.BE15]/[.AJ15]*[.AI15]" table:style-name="ce143">
            <text:p><text:s/>€ 24.680,52<text:s/></text:p>
          </table:table-cell>
          <table:table-cell office:value-type="currency" office:value="25914.54768" table:formula="of:=[.AX15]/100*105" table:style-name="ce144">
            <text:p><text:s/>€ 25.914,55<text:s/></text:p>
          </table:table-cell>
          <table:table-cell office:value-type="currency" office:value="26654.963327999998" table:formula="of:=[.BG15]/[.BD15]*[.AY15]" table:style-name="ce113">
            <text:p><text:s/>€ 26.654,96<text:s/></text:p>
          </table:table-cell>
          <table:table-cell office:value-type="currency" office:value="0" table:style-name="ce114">
            <text:p><text:s/>€ -<text:s/></text:p>
          </table:table-cell>
          <table:table-cell table:number-columns-repeated="2" table:style-name="ce167"/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0" table:formula="of:=[.BA15]/[.BI15]*[.BL15]" table:style-name="ce113">
            <text:p><text:s/>€ -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0" table:formula="of:=COM.MICROSOFT.CEILING((([.BK15]/[.BL15])*[.BN15]);1)" table:style-name="ce122">
            <text:p><text:s/>€ -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15]/[.BW15]*[.BY15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15]/[.BY15])*[.CA15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0" table:formula="of:=[.BM15]+[.BZ15]" table:style-name="ce132">
            <text:p><text:s/>€ -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2" table:style-name="ce10"/>
          <table:table-cell table:style-name="ce166"/>
          <table:table-cell office:value-type="string" table:style-name="ce96">
            <text:p>6.722.00.00</text:p>
          </table:table-cell>
          <table:table-cell office:value-type="float" office:value="30401" table:style-name="ce134">
            <text:p>30401</text:p>
          </table:table-cell>
          <table:table-cell office:value-type="string" table:style-name="ce135">
            <text:p>Rioolpersstation</text:p>
          </table:table-cell>
          <table:table-cell office:value-type="string" table:style-name="ce157">
            <text:p>Kooiweg 1a</text:p>
          </table:table-cell>
          <table:table-cell office:value-type="string" table:style-name="ce157">
            <text:p>4631 SZ</text:p>
          </table:table-cell>
          <table:table-cell office:value-type="string" table:style-name="ce157">
            <text:p>Hoogerheide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2" table:formula="of:=ROUND([.J16];0)" table:style-name="ce137">
            <text:p><text:s/>€ 18.062,00<text:s/></text:p>
          </table:table-cell>
          <table:table-cell office:value-type="currency" office:value="18697" table:formula="of:=ROUND([.L16]/113.8*117.8;0)" table:style-name="ce137">
            <text:p><text:s/>€ 18.697,00<text:s/></text:p>
          </table:table-cell>
          <table:table-cell office:value-type="currency" office:value="17111.111111111113" table:style-name="ce137">
            <text:p><text:s/>€ 17.111,11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7111.111111111113" table:style-name="ce137">
            <text:p><text:s/>€ 17.111,11<text:s/></text:p>
          </table:table-cell>
          <table:table-cell office:value-type="currency" office:value="18840" table:formula="of:=ROUND([.M16]/117.8*118.7;0)" table:style-name="ce137">
            <text:p><text:s/>€ 18.840,00<text:s/></text:p>
          </table:table-cell>
          <table:table-cell office:value-type="currency" office:value="20980" table:formula="of:=ROUND([.Q16]*11.36%+[.Q16];0)" table:style-name="ce137">
            <text:p><text:s/>€ 20.980,00<text:s/></text:p>
          </table:table-cell>
          <table:table-cell office:value-type="currency" office:value="17111" table:formula="of:=ROUND([.N16];0)" table:style-name="ce137">
            <text:p><text:s/>€ 17.111,00<text:s/></text:p>
          </table:table-cell>
          <table:table-cell office:value-type="currency" office:value="17574" table:formula="of:=ROUND([.P16]/110.8*113.8;0)" table:style-name="ce137">
            <text:p><text:s/>€ 17.574,00<text:s/></text:p>
          </table:table-cell>
          <table:table-cell office:value-type="float" office:value="35172.839506172837" table:formula="of:=[.J16]+[.N16]" table:style-name="ce138">
            <text:p>35.173</text:p>
          </table:table-cell>
          <table:table-cell office:value-type="float" office:value="35172.839506172837" table:formula="of:=[.K16]+[.P16]" table:style-name="ce138">
            <text:p>35.173</text:p>
          </table:table-cell>
          <table:table-cell office:value-type="currency" office:value="17574" table:formula="of:=ROUND([.T16]/113.8*113.8;0)" table:style-name="ce137">
            <text:p><text:s/>€ 17.574,00<text:s/></text:p>
          </table:table-cell>
          <table:table-cell office:value-type="currency" office:value="21067" table:formula="of:=ROUND([.R16]/120.2*120.7;0)" table:style-name="ce137">
            <text:p><text:s/>€ 21.067,00<text:s/></text:p>
          </table:table-cell>
          <table:table-cell office:value-type="currency" office:value="13181" table:formula="of:=ROUND([.W16]-[.W16]*25%;0)" table:style-name="ce137">
            <text:p><text:s/>€ 13.181,00<text:s/></text:p>
          </table:table-cell>
          <table:table-cell office:value-type="currency" office:value="35173" table:formula="of:=[.L16]+[.S16]" table:style-name="ce139">
            <text:p><text:s/>€ 35.173,00<text:s/></text:p>
          </table:table-cell>
          <table:table-cell office:value-type="currency" office:value="21364" table:formula="of:=ROUND([.X16]/120.7*122.4;0)" table:style-name="ce137">
            <text:p><text:s/>€ 21.364,00<text:s/></text:p>
          </table:table-cell>
          <table:table-cell office:value-type="currency" office:value="13227" table:formula="of:=ROUND([.Y16]/115.7*116.1;0)" table:style-name="ce137">
            <text:p><text:s/>€ 13.227,00<text:s/></text:p>
          </table:table-cell>
          <table:table-cell office:value-type="currency" office:value="21818" table:formula="of:=ROUND([.AA16]/122.4*125;0)" table:style-name="ce140">
            <text:p><text:s/>€ 21.818,00<text:s/></text:p>
          </table:table-cell>
          <table:table-cell office:value-type="currency" office:value="13466" table:formula="of:=ROUND([.AB16]/116.1*118.2;0)" table:style-name="ce140">
            <text:p><text:s/>€ 13.466,00<text:s/></text:p>
          </table:table-cell>
          <table:table-cell office:value-type="currency" office:value="35284" table:formula="of:=[.AC16]+[.AD16]" table:style-name="ce141">
            <text:p><text:s/>€ 35.284,00<text:s/></text:p>
          </table:table-cell>
          <table:table-cell office:value-type="currency" office:value="157000" table:style-name="ce160">
            <text:p><text:s/>€ 157.000,00<text:s/></text:p>
          </table:table-cell>
          <table:table-cell office:value-type="currency" office:value="63000" table:style-name="ce160">
            <text:p><text:s/>€ 63.000,00<text:s/></text:p>
          </table:table-cell>
          <table:table-cell office:value-type="currency" office:value="220000" table:formula="of:=[.AF16]+[.AG16]" table:style-name="ce160">
            <text:p><text:s/>€ 220.000,00<text:s/></text:p>
          </table:table-cell>
          <table:table-cell office:value-type="currency" office:value="157000" table:style-name="ce139">
            <text:p><text:s/>€ 157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63000" table:style-name="ce139">
            <text:p><text:s/>€ 63.000,00<text:s/></text:p>
          </table:table-cell>
          <table:table-cell office:value-type="float" office:value="119.9" table:style-name="ce161">
            <text:p>119,9</text:p>
          </table:table-cell>
          <table:table-cell office:value-type="currency" office:value="220000" table:formula="of:=[.AI16]+[.AK16]" table:style-name="ce139">
            <text:p><text:s/>€ 220.000,00<text:s/></text:p>
          </table:table-cell>
          <table:table-cell office:value-type="string" table:style-name="ce163">
            <text:p>nw.taxatie nov.2018</text:p>
          </table:table-cell>
          <table:table-cell office:value-type="currency" office:value="157000" table:style-name="ce163">
            <text:p><text:s/>€ 157.000,00<text:s/></text:p>
          </table:table-cell>
          <table:table-cell office:value-type="string" table:style-name="ce163">
            <text:p>nw.taxatie nov.2018</text:p>
          </table:table-cell>
          <table:table-cell office:value-type="currency" office:value="63000" table:style-name="ce163">
            <text:p><text:s/>€ 63.000,00<text:s/></text:p>
          </table:table-cell>
          <table:table-cell office:value-type="currency" office:value="220000" table:formula="of:=[.AO16]+[.AQ16]" table:style-name="ce163">
            <text:p><text:s/>€ 220.000,00<text:s/></text:p>
          </table:table-cell>
          <table:table-cell table:style-name="ce4"/>
          <table:table-cell table:number-columns-repeated="4" table:style-name="ce10"/>
          <table:table-cell office:value-type="currency" office:value="168819.77186311787" table:formula="of:=[.BE16]/[.AJ16]*[.AI16]" table:style-name="ce143">
            <text:p><text:s/>€ 168.819,77<text:s/></text:p>
          </table:table-cell>
          <table:table-cell office:value-type="currency" office:value="177260.76045627377" table:formula="of:=[.AX16]/100*105" table:style-name="ce112">
            <text:p><text:s/>€ 177.260,76<text:s/></text:p>
          </table:table-cell>
          <table:table-cell office:value-type="currency" office:value="182325.3536121673" table:formula="of:=[.BG16]/[.BD16]*[.AY16]" table:style-name="ce113">
            <text:p><text:s/>€ 182.325,35<text:s/></text:p>
          </table:table-cell>
          <table:table-cell office:value-type="currency" office:value="265000" table:style-name="ce114">
            <text:p><text:s/>€ 265.000,00<text:s/></text:p>
          </table:table-cell>
          <table:table-cell office:value-type="date" office:date-value="2021-11-29T00:00:00" table:style-name="ce124">
            <text:p>29-11-2021</text:p>
          </table:table-cell>
          <table:table-cell office:value-type="date" office:date-value="2027-11-29T00:00:00" table:style-name="ce124">
            <text:p>29-11-2027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64944.120100083397" table:formula="of:=[.BU16]/[.AL16]*[.AK16]" table:style-name="ce143">
            <text:p><text:s/>€ 64.944,12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65983.226021684735" table:formula="of:=[.BF16]/100*101.6" table:style-name="ce147">
            <text:p><text:s/>€ 65.983,23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67217.164303586324" table:formula="of:=[.BV16]/[.BT16]*[.BH16]" table:style-name="ce149">
            <text:p><text:s/>€ 67.217,16<text:s/></text:p>
          </table:table-cell>
          <table:table-cell office:value-type="currency" office:value="277034.9344978166" table:formula="of:=[.BA16]/[.BI16]*[.BL16]" table:style-name="ce113">
            <text:p><text:s/>€ 277.034,93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289765" table:formula="of:=COM.MICROSOFT.CEILING((([.BK16]/[.BL16])*[.BN16]);1)" table:style-name="ce122">
            <text:p><text:s/>€ 289.765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7-11-29T00:00:00" table:formula="of:=[.BC16]" table:style-name="ce124">
            <text:p>29-11-2027</text:p>
          </table:table-cell>
          <table:table-cell table:style-name="ce123"/>
          <table:table-cell office:value-type="currency" office:value="70918.979149291074" table:formula="of:=[.BW16]/[.BV16]*[.BJ16]" table:style-name="ce144">
            <text:p><text:s/>€ 70.918,98<text:s/></text:p>
          </table:table-cell>
          <table:table-cell office:value-type="date" office:date-value="2018-11-21T00:00:00" table:style-name="ce124">
            <text:p>21-11-2018</text:p>
          </table:table-cell>
          <table:table-cell office:value-type="date" office:date-value="2021-11-21T00:00:00" table:style-name="ce124">
            <text:p>21-11-2021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90000" table:style-name="ce174">
            <text:p><text:s/>€ 90.000,00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96412" table:formula="of:=COM.MICROSOFT.CEILING((([.BX16]/[.BY16])*[.CA16]);1)" table:style-name="ce129">
            <text:p><text:s/>€ 96.412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1-11-21T00:00:00" table:formula="of:=[.BS16]" table:style-name="ce131">
            <text:p>21-11-2021</text:p>
          </table:table-cell>
          <table:table-cell office:value-type="currency" office:value="386177" table:formula="of:=[.BM16]+[.BZ16]" table:style-name="ce132">
            <text:p><text:s/>€ 386.177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3">
          <table:table-cell table:style-name="ce2"/>
          <table:table-cell table:style-name="ce175"/>
          <table:table-cell table:style-name="ce166"/>
          <table:table-cell office:value-type="string" table:style-name="ce96">
            <text:p>6.716.00.00</text:p>
          </table:table-cell>
          <table:table-cell office:value-type="float" office:value="60101" table:style-name="ce134">
            <text:p>60101</text:p>
          </table:table-cell>
          <table:table-cell office:value-type="string" table:style-name="ce176">
            <text:p>Welzijnscentrum K4<text:s/></text:p>
          </table:table-cell>
          <table:table-cell office:value-type="string" table:style-name="ce157">
            <text:p>Kromstraat 4</text:p>
          </table:table-cell>
          <table:table-cell office:value-type="string" table:style-name="ce157">
            <text:p>4631 KH</text:p>
          </table:table-cell>
          <table:table-cell office:value-type="string" table:style-name="ce157">
            <text:p>Hoogerheide</text:p>
          </table:table-cell>
          <table:table-cell office:value-type="currency" office:value="869814.81481481472" table:style-name="ce137">
            <text:p><text:s/>€ 869.814,81<text:s/></text:p>
          </table:table-cell>
          <table:table-cell office:value-type="currency" office:value="869814.81481481472" table:style-name="ce137">
            <text:p><text:s/>€ 869.814,81<text:s/></text:p>
          </table:table-cell>
          <table:table-cell office:value-type="currency" office:value="869815" table:formula="of:=ROUND([.J17];0)" table:style-name="ce137">
            <text:p><text:s/>€ 869.815,00<text:s/></text:p>
          </table:table-cell>
          <table:table-cell office:value-type="currency" office:value="900388" table:formula="of:=ROUND([.L17]/113.8*117.8;0)" table:style-name="ce137">
            <text:p><text:s/>€ 900.388,00<text:s/></text:p>
          </table:table-cell>
          <table:table-cell office:value-type="currency" office:value="102666.66666666666" table:style-name="ce137">
            <text:p><text:s/>€ 102.666,67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02666.66666666666" table:style-name="ce137">
            <text:p><text:s/>€ 102.666,67<text:s/></text:p>
          </table:table-cell>
          <table:table-cell office:value-type="currency" office:value="907267" table:formula="of:=ROUND([.M17]/117.8*118.7;0)" table:style-name="ce137">
            <text:p><text:s/>€ 907.267,00<text:s/></text:p>
          </table:table-cell>
          <table:table-cell office:value-type="currency" office:value="1010333" table:formula="of:=ROUND([.Q17]*11.36%+[.Q17];0)" table:style-name="ce137">
            <text:p><text:s/>€ 1.010.333,00<text:s/></text:p>
          </table:table-cell>
          <table:table-cell office:value-type="currency" office:value="102667" table:formula="of:=ROUND([.N17];0)" table:style-name="ce137">
            <text:p><text:s/>€ 102.667,00<text:s/></text:p>
          </table:table-cell>
          <table:table-cell office:value-type="currency" office:value="105446" table:formula="of:=ROUND([.P17]/110.8*113.8;0)" table:style-name="ce137">
            <text:p><text:s/>€ 105.446,00<text:s/></text:p>
          </table:table-cell>
          <table:table-cell office:value-type="float" office:value="972481.48148148134" table:formula="of:=[.J17]+[.N17]" table:style-name="ce138">
            <text:p>972.481</text:p>
          </table:table-cell>
          <table:table-cell office:value-type="float" office:value="972481.48148148134" table:formula="of:=[.K17]+[.P17]" table:style-name="ce138">
            <text:p>972.481</text:p>
          </table:table-cell>
          <table:table-cell office:value-type="currency" office:value="105446" table:formula="of:=ROUND([.T17]/113.8*113.8;0)" table:style-name="ce137">
            <text:p><text:s/>€ 105.446,00<text:s/></text:p>
          </table:table-cell>
          <table:table-cell office:value-type="currency" office:value="1150000" table:style-name="ce137">
            <text:p><text:s/>€ 1.150.000,00<text:s/></text:p>
          </table:table-cell>
          <table:table-cell office:value-type="currency" office:value="79085" table:formula="of:=ROUND([.W17]-[.W17]*25%;0)" table:style-name="ce137">
            <text:p><text:s/>€ 79.085,00<text:s/></text:p>
          </table:table-cell>
          <table:table-cell office:value-type="currency" office:value="972482" table:formula="of:=[.L17]+[.S17]" table:style-name="ce139">
            <text:p><text:s/>€ 972.482,00<text:s/></text:p>
          </table:table-cell>
          <table:table-cell office:value-type="currency" office:value="1166197" table:formula="of:=ROUND([.X17]/120.7*122.4;0)" table:style-name="ce137">
            <text:p><text:s/>€ 1.166.197,00<text:s/></text:p>
          </table:table-cell>
          <table:table-cell office:value-type="currency" office:value="79358" table:formula="of:=ROUND([.Y17]/115.7*116.1;0)" table:style-name="ce137">
            <text:p><text:s/>€ 79.358,00<text:s/></text:p>
          </table:table-cell>
          <table:table-cell office:value-type="currency" office:value="1190969" table:formula="of:=ROUND([.AA17]/122.4*125;0)" table:style-name="ce140">
            <text:p><text:s/>€ 1.190.969,00<text:s/></text:p>
          </table:table-cell>
          <table:table-cell office:value-type="currency" office:value="80793" table:formula="of:=ROUND([.AB17]/116.1*118.2;0)" table:style-name="ce140">
            <text:p><text:s/>€ 80.793,00<text:s/></text:p>
          </table:table-cell>
          <table:table-cell office:value-type="currency" office:value="1271762" table:formula="of:=[.AC17]+[.AD17]" table:style-name="ce141">
            <text:p><text:s/>€ 1.271.762,00<text:s/></text:p>
          </table:table-cell>
          <table:table-cell office:value-type="currency" office:value="1190969" table:style-name="ce142">
            <text:p><text:s/>€ 1.190.969,00<text:s/></text:p>
          </table:table-cell>
          <table:table-cell office:value-type="currency" office:value="80793" table:style-name="ce142">
            <text:p><text:s/>€ 80.793,00<text:s/></text:p>
          </table:table-cell>
          <table:table-cell office:value-type="currency" office:value="1271762" table:formula="of:=[.AF17]+[.AG17]" table:style-name="ce142">
            <text:p><text:s/>€ 1.271.762,00<text:s/></text:p>
          </table:table-cell>
          <table:table-cell office:value-type="currency" office:value="1190969" table:style-name="ce139">
            <text:p><text:s/>€ 1.190.969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80793" table:style-name="ce139">
            <text:p><text:s/>€ 80.793,00<text:s/></text:p>
          </table:table-cell>
          <table:table-cell office:value-type="float" office:value="118.2" table:style-name="ce130">
            <text:p>118,2</text:p>
          </table:table-cell>
          <table:table-cell office:value-type="currency" office:value="1271762" table:formula="of:=[.AI17]+[.AK17]" table:style-name="ce139">
            <text:p><text:s/>€ 1.271.762,00<text:s/></text:p>
          </table:table-cell>
          <table:table-cell table:number-columns-repeated="5" table:style-name="ce109"/>
          <table:table-cell office:value-type="string" table:style-name="ce4">
            <text:p>Taxatierapport 702372/4 Lengkeek 3-5-2016</text:p>
          </table:table-cell>
          <table:table-cell office:value-type="string" table:style-name="ce177">
            <text:p>zie nw.taxatie onderin bij mutaties RHvO!!!!</text:p>
          </table:table-cell>
          <table:table-cell table:number-columns-repeated="3" table:style-name="ce10"/>
          <table:table-cell office:value-type="currency" office:value="1347224.1328" table:formula="of:=[.BE17]/[.AJ17]*[.AI17]" table:style-name="ce143">
            <text:p><text:s/>€ 1.347.224,13<text:s/></text:p>
          </table:table-cell>
          <table:table-cell office:value-type="currency" office:value="1414585.33944" table:formula="of:=[.AX17]/100*105" table:style-name="ce144">
            <text:p><text:s/>€ 1.414.585,34<text:s/></text:p>
          </table:table-cell>
          <table:table-cell table:style-name="ce178"/>
          <table:table-cell office:value-type="currency" office:value="0" table:formula="of:=[.BI17]/[.BG17]*[.AZ17]" table:style-name="ce114">
            <text:p><text:s/>€ -<text:s/></text:p>
          </table:table-cell>
          <table:table-cell office:value-type="date" office:date-value="2016-09-06T00:00:00" table:style-name="ce124">
            <text:p>6-9-2016</text:p>
          </table:table-cell>
          <table:table-cell office:value-type="date" office:date-value="2022-09-06T00:00:00" table:style-name="ce124">
            <text:p>6-9-2022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84484.050761421327" table:formula="of:=[.BU17]/[.AL17]*[.AK17]" table:style-name="ce143">
            <text:p><text:s/>€ 84.484,05<text:s/></text:p>
          </table:table-cell>
          <table:table-cell office:value-type="float" office:value="108" table:style-name="ce168">
            <text:p>108</text:p>
          </table:table-cell>
          <table:table-cell office:value-type="currency" office:value="85835.79557360406" table:formula="of:=[.BF17]/100*101.6" table:style-name="ce147">
            <text:p><text:s/>€ 85.835,80<text:s/></text:p>
          </table:table-cell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0" table:formula="of:=[.BA17]/[.BI17]*[.BL17]" table:style-name="ce113">
            <text:p><text:s/>€ -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0" table:formula="of:=COM.MICROSOFT.CEILING((([.BK17]/[.BL17])*[.BN17]);1)" table:style-name="ce122">
            <text:p><text:s/>€ -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2-09-06T00:00:00" table:formula="of:=[.BC17]" table:style-name="ce124">
            <text:p>6-9-2022</text:p>
          </table:table-cell>
          <table:table-cell table:style-name="ce123"/>
          <table:table-cell table:style-name="ce144"/>
          <table:table-cell table:number-columns-repeated="2" table:style-name="ce167"/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17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0" table:formula="of:=[.BQ17]/[.BW17]*[.BY17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17]/[.BY17])*[.CA17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0" table:formula="of:=[.BM17]+[.BZ17]" table:style-name="ce132">
            <text:p><text:s/>€ -<text:s/></text:p>
          </table:table-cell>
          <table:table-cell table:number-columns-repeated="4" table:style-name="ce133"/>
          <table:table-cell table:number-columns-repeated="16298"/>
        </table:table-row>
        <table:table-row table:style-name="ro9">
          <table:table-cell table:number-columns-repeated="2" table:style-name="ce2"/>
          <table:table-cell table:style-name="ce169"/>
          <table:table-cell office:value-type="string" table:style-name="ce96">
            <text:p>6.530.31.00</text:p>
          </table:table-cell>
          <table:table-cell office:value-type="float" office:value="20010" table:style-name="ce134">
            <text:p>20010</text:p>
          </table:table-cell>
          <table:table-cell office:value-type="string" table:style-name="ce135">
            <text:p>Tenniscomplex Hoogerheide(incl. opslag)</text:p>
          </table:table-cell>
          <table:table-cell office:value-type="string" table:style-name="ce157">
            <text:p>Sportlaan 2</text:p>
          </table:table-cell>
          <table:table-cell office:value-type="string" table:style-name="ce157">
            <text:p>4631 CR</text:p>
          </table:table-cell>
          <table:table-cell office:value-type="string" table:style-name="ce157">
            <text:p>Hoogerheide</text:p>
          </table:table-cell>
          <table:table-cell office:value-type="currency" office:value="195827.16049382719" table:style-name="ce137">
            <text:p><text:s/>€ 195.827,16<text:s/></text:p>
          </table:table-cell>
          <table:table-cell office:value-type="currency" office:value="195827.16049382719" table:style-name="ce137">
            <text:p><text:s/>€ 195.827,16<text:s/></text:p>
          </table:table-cell>
          <table:table-cell office:value-type="currency" office:value="195827" table:formula="of:=ROUND([.J18];0)" table:style-name="ce137">
            <text:p><text:s/>€ 195.827,00<text:s/></text:p>
          </table:table-cell>
          <table:table-cell office:value-type="currency" office:value="202710" table:formula="of:=ROUND([.L18]/113.8*117.8;0)" table:style-name="ce137">
            <text:p><text:s/>€ 202.710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04259" table:formula="of:=ROUND([.M18]/117.8*118.7;0)" table:style-name="ce137">
            <text:p><text:s/>€ 204.259,00<text:s/></text:p>
          </table:table-cell>
          <table:table-cell office:value-type="currency" office:value="250000" table:style-name="ce137">
            <text:p><text:s/>€ 250.000,00<text:s/></text:p>
          </table:table-cell>
          <table:table-cell office:value-type="currency" office:value="0" table:formula="of:=ROUND([.N18];0)" table:style-name="ce137">
            <text:p><text:s/>€ -<text:s/></text:p>
          </table:table-cell>
          <table:table-cell office:value-type="currency" office:value="0" table:formula="of:=ROUND([.P18]/110.8*113.8;0)" table:style-name="ce137">
            <text:p><text:s/>€ -<text:s/></text:p>
          </table:table-cell>
          <table:table-cell office:value-type="float" office:value="195827.16049382719" table:formula="of:=[.J18]+[.N18]" table:style-name="ce138">
            <text:p>195.827</text:p>
          </table:table-cell>
          <table:table-cell office:value-type="float" office:value="195827.16049382719" table:formula="of:=[.K18]+[.P18]" table:style-name="ce138">
            <text:p>195.827</text:p>
          </table:table-cell>
          <table:table-cell table:style-name="ce137"/>
          <table:table-cell office:value-type="currency" office:value="250623" table:formula="of:=ROUND([.R18]/120.4*120.7;0)" table:style-name="ce137">
            <text:p><text:s/>€ 250.623,00<text:s/></text:p>
          </table:table-cell>
          <table:table-cell table:style-name="ce137"/>
          <table:table-cell office:value-type="currency" office:value="195827" table:formula="of:=[.L18]+[.S18]" table:style-name="ce139">
            <text:p><text:s/>€ 195.827,00<text:s/></text:p>
          </table:table-cell>
          <table:table-cell office:value-type="currency" office:value="310000" table:style-name="ce158">
            <text:p><text:s/>€ 310.000,00<text:s/></text:p>
          </table:table-cell>
          <table:table-cell table:style-name="ce139"/>
          <table:table-cell office:value-type="currency" office:value="316585" table:formula="of:=ROUND([.AA18]/122.4*125;0)" table:style-name="ce140">
            <text:p><text:s/>€ 316.585,00<text:s/></text:p>
          </table:table-cell>
          <table:table-cell office:value-type="currency" office:value="0" table:formula="of:=ROUND([.AB18]/116.1*118.2;0)" table:style-name="ce140">
            <text:p><text:s/>€ -<text:s/></text:p>
          </table:table-cell>
          <table:table-cell office:value-type="currency" office:value="316585" table:formula="of:=[.AC18]+[.AD18]" table:style-name="ce141">
            <text:p><text:s/>€ 316.585,00<text:s/></text:p>
          </table:table-cell>
          <table:table-cell office:value-type="currency" office:value="316585" table:style-name="ce142">
            <text:p><text:s/>€ 316.585,00<text:s/></text:p>
          </table:table-cell>
          <table:table-cell office:value-type="currency" office:value="0" table:style-name="ce142">
            <text:p><text:s/>€ -<text:s/></text:p>
          </table:table-cell>
          <table:table-cell office:value-type="currency" office:value="316585" table:formula="of:=[.AF18]+[.AG18]" table:style-name="ce142">
            <text:p><text:s/>€ 316.585,00<text:s/></text:p>
          </table:table-cell>
          <table:table-cell office:value-type="currency" office:value="316585" table:style-name="ce139">
            <text:p><text:s/>€ 316.585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316585" table:formula="of:=[.AI18]+[.AK18]" table:style-name="ce139">
            <text:p><text:s/>€ 316.585,00<text:s/></text:p>
          </table:table-cell>
          <table:table-cell table:number-columns-repeated="5" table:style-name="ce109"/>
          <table:table-cell office:value-type="string" table:style-name="ce4">
            <text:p>Taxatie gebouw 800833/5 dd 9-6-2015 datum rapport april 2017</text:p>
          </table:table-cell>
          <table:table-cell table:number-columns-repeated="4" table:style-name="ce10"/>
          <table:table-cell office:value-type="currency" office:value="358120.95199999999" table:formula="of:=[.BE18]/[.AJ18]*[.AI18]" table:style-name="ce143">
            <text:p><text:s/>€ 358.120,95<text:s/></text:p>
          </table:table-cell>
          <table:table-cell office:value-type="currency" office:value="397027" table:style-name="ce112">
            <text:p><text:s/>€ 397.027,00<text:s/></text:p>
          </table:table-cell>
          <table:table-cell office:value-type="currency" office:value="408370.62857142853" table:formula="of:=[.BG18]/[.BD18]*[.AY18]" table:style-name="ce113">
            <text:p><text:s/>€ 408.370,63<text:s/></text:p>
          </table:table-cell>
          <table:table-cell office:value-type="currency" office:value="432948.4904761904" table:formula="of:=[.BI18]/[.BG18]*[.AZ18]" table:style-name="ce114">
            <text:p><text:s/>€ 432.948,49<text:s/></text:p>
          </table:table-cell>
          <table:table-cell office:value-type="date" office:date-value="2017-04-24T00:00:00" table:style-name="ce124">
            <text:p>24-4-2017</text:p>
          </table:table-cell>
          <table:table-cell office:value-type="date" office:date-value="2023-04-24T00:00:00" table:style-name="ce124">
            <text:p>24-4-2023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420000" table:style-name="ce150">
            <text:p><text:s/>€ 420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439299" table:formula="of:=COM.MICROSOFT.CEILING((([.BK18]/[.BL18])*[.BN18]);1)" table:style-name="ce122">
            <text:p><text:s/>€ 439.299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04-24T00:00:00" table:formula="of:=[.BC18]" table:style-name="ce124">
            <text:p>24-4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18]/[.BW18]*[.BY18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18]/[.BY18])*[.CA18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439299" table:formula="of:=[.BM18]+[.BZ18]" table:style-name="ce132">
            <text:p><text:s/>€ 439.299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2" table:style-name="ce2"/>
          <table:table-cell table:style-name="ce169"/>
          <table:table-cell office:value-type="string" table:style-name="ce96">
            <text:p>6.530.31.00</text:p>
          </table:table-cell>
          <table:table-cell office:value-type="float" office:value="20010" table:style-name="ce134">
            <text:p>20010</text:p>
          </table:table-cell>
          <table:table-cell office:value-type="string" table:style-name="ce134">
            <text:p>Lichtmasten</text:p>
          </table:table-cell>
          <table:table-cell office:value-type="string" table:style-name="ce157">
            <text:p>Sportlaan 2</text:p>
          </table:table-cell>
          <table:table-cell office:value-type="string" table:style-name="ce157">
            <text:p>4631 CR</text:p>
          </table:table-cell>
          <table:table-cell office:value-type="string" table:style-name="ce157">
            <text:p>Hoogerheide</text:p>
          </table:table-cell>
          <table:table-cell office:value-type="currency" office:value="30419.753086419754" table:style-name="ce137">
            <text:p><text:s/>€ 30.419,75<text:s/></text:p>
          </table:table-cell>
          <table:table-cell office:value-type="currency" office:value="30419.753086419754" table:style-name="ce137">
            <text:p><text:s/>€ 30.419,75<text:s/></text:p>
          </table:table-cell>
          <table:table-cell office:value-type="currency" office:value="30420" table:formula="of:=ROUND([.J19];0)" table:style-name="ce137">
            <text:p><text:s/>€ 30.420,00<text:s/></text:p>
          </table:table-cell>
          <table:table-cell office:value-type="currency" office:value="31489" table:formula="of:=ROUND([.L19]/113.8*117.8;0)" table:style-name="ce137">
            <text:p><text:s/>€ 31.489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31730" table:formula="of:=ROUND([.M19]/117.8*118.7;0)" table:style-name="ce137">
            <text:p><text:s/>€ 31.730,00<text:s/></text:p>
          </table:table-cell>
          <table:table-cell office:value-type="currency" office:value="35335" table:formula="of:=ROUND([.Q19]*11.36%+[.Q19];0)" table:style-name="ce137">
            <text:p><text:s/>€ 35.335,00<text:s/></text:p>
          </table:table-cell>
          <table:table-cell office:value-type="currency" office:value="0" table:formula="of:=ROUND([.N19];0)" table:style-name="ce137">
            <text:p><text:s/>€ -<text:s/></text:p>
          </table:table-cell>
          <table:table-cell office:value-type="currency" office:value="0" table:formula="of:=ROUND([.P19]/110.8*113.8;0)" table:style-name="ce137">
            <text:p><text:s/>€ -<text:s/></text:p>
          </table:table-cell>
          <table:table-cell office:value-type="float" office:value="30419.753086419754" table:formula="of:=[.J19]+[.N19]" table:style-name="ce138">
            <text:p>30.420</text:p>
          </table:table-cell>
          <table:table-cell office:value-type="float" office:value="30419.753086419754" table:formula="of:=[.K19]+[.P19]" table:style-name="ce138">
            <text:p>30.420</text:p>
          </table:table-cell>
          <table:table-cell table:style-name="ce137"/>
          <table:table-cell office:value-type="currency" office:value="35482" table:formula="of:=ROUND([.R19]/120.2*120.7;0)" table:style-name="ce137">
            <text:p><text:s/>€ 35.482,00<text:s/></text:p>
          </table:table-cell>
          <table:table-cell table:style-name="ce137"/>
          <table:table-cell office:value-type="currency" office:value="30420" table:formula="of:=[.L19]+[.S19]" table:style-name="ce139">
            <text:p><text:s/>€ 30.420,00<text:s/></text:p>
          </table:table-cell>
          <table:table-cell office:value-type="currency" office:value="35982" table:formula="of:=ROUND([.X19]/120.7*122.4;0)" table:style-name="ce137">
            <text:p><text:s/>€ 35.982,00<text:s/></text:p>
          </table:table-cell>
          <table:table-cell office:value-type="currency" office:value="0" table:formula="of:=ROUND([.Y19]/115.7*116.1;0)" table:style-name="ce137">
            <text:p><text:s/>€ -<text:s/></text:p>
          </table:table-cell>
          <table:table-cell office:value-type="currency" office:value="36746" table:formula="of:=ROUND([.AA19]/122.4*125;0)" table:style-name="ce140">
            <text:p><text:s/>€ 36.746,00<text:s/></text:p>
          </table:table-cell>
          <table:table-cell office:value-type="currency" office:value="0" table:formula="of:=ROUND([.AB19]/116.1*118.2;0)" table:style-name="ce140">
            <text:p><text:s/>€ -<text:s/></text:p>
          </table:table-cell>
          <table:table-cell office:value-type="currency" office:value="36746" table:formula="of:=[.AC19]+[.AD19]" table:style-name="ce141">
            <text:p><text:s/>€ 36.746,00<text:s/></text:p>
          </table:table-cell>
          <table:table-cell office:value-type="currency" office:value="36746" table:style-name="ce142">
            <text:p><text:s/>€ 36.746,00<text:s/></text:p>
          </table:table-cell>
          <table:table-cell office:value-type="currency" office:value="0" table:style-name="ce142">
            <text:p><text:s/>€ -<text:s/></text:p>
          </table:table-cell>
          <table:table-cell office:value-type="currency" office:value="36746" table:formula="of:=[.AF19]+[.AG19]" table:style-name="ce142">
            <text:p><text:s/>€ 36.746,00<text:s/></text:p>
          </table:table-cell>
          <table:table-cell office:value-type="currency" office:value="36746" table:style-name="ce139">
            <text:p><text:s/>€ 36.746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36746" table:formula="of:=[.AI19]+[.AK19]" table:style-name="ce139">
            <text:p><text:s/>€ 36.746,00<text:s/></text:p>
          </table:table-cell>
          <table:table-cell table:number-columns-repeated="5" table:style-name="ce109"/>
          <table:table-cell table:style-name="ce4"/>
          <table:table-cell table:number-columns-repeated="4" table:style-name="ce10"/>
          <table:table-cell office:value-type="currency" office:value="41567.075199999999" table:formula="of:=[.BE19]/[.AJ19]*[.AI19]" table:style-name="ce143">
            <text:p><text:s/>€ 41.567,08<text:s/></text:p>
          </table:table-cell>
          <table:table-cell office:value-type="currency" office:value="43645.428959999997" table:formula="of:=[.AX19]/100*105" table:style-name="ce112">
            <text:p><text:s/>€ 43.645,43<text:s/></text:p>
          </table:table-cell>
          <table:table-cell office:value-type="currency" office:value="44892.441215999992" table:formula="of:=[.BG19]/[.BD19]*[.AY19]" table:style-name="ce113">
            <text:p><text:s/>€ 44.892,44<text:s/></text:p>
          </table:table-cell>
          <table:table-cell office:value-type="currency" office:value="47594.301103999991" table:formula="of:=[.BI19]/[.BG19]*[.AZ19]" table:style-name="ce114">
            <text:p><text:s/>€ 47.594,30<text:s/></text:p>
          </table:table-cell>
          <table:table-cell table:number-columns-repeated="2" table:style-name="ce167"/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49755.78901439999" table:formula="of:=[.BA19]/[.BI19]*[.BL19]" table:style-name="ce113">
            <text:p><text:s/>€ 49.755,79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52042" table:formula="of:=COM.MICROSOFT.CEILING((([.BK19]/[.BL19])*[.BN19]);1)" table:style-name="ce122">
            <text:p><text:s/>€ 52.042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19]/[.BW19]*[.BY19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19]/[.BY19])*[.CA19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52042" table:formula="of:=[.BM19]+[.BZ19]" table:style-name="ce132">
            <text:p><text:s/>€ 52.042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2" table:style-name="ce10"/>
          <table:table-cell table:style-name="ce166"/>
          <table:table-cell office:value-type="string" table:style-name="ce96">
            <text:p>6.722.00.00</text:p>
          </table:table-cell>
          <table:table-cell table:style-name="ce134"/>
          <table:table-cell office:value-type="string" table:style-name="ce134">
            <text:p>Gemalen te Hoogerheide</text:p>
          </table:table-cell>
          <table:table-cell table:style-name="ce136"/>
          <table:table-cell table:style-name="ce134"/>
          <table:table-cell office:value-type="string" table:style-name="ce134">
            <text:p>Hoogerheide</text:p>
          </table:table-cell>
          <table:table-cell office:value-type="currency" office:value="203432.09876543214" table:style-name="ce137">
            <text:p><text:s/>€ 203.432,10<text:s/></text:p>
          </table:table-cell>
          <table:table-cell office:value-type="currency" office:value="203432.09876543214" table:style-name="ce137">
            <text:p><text:s/>€ 203.432,10<text:s/></text:p>
          </table:table-cell>
          <table:table-cell office:value-type="currency" office:value="203432" table:formula="of:=ROUND([.J20];0)" table:style-name="ce137">
            <text:p><text:s/>€ 203.432,00<text:s/></text:p>
          </table:table-cell>
          <table:table-cell office:value-type="currency" office:value="210583" table:formula="of:=ROUND([.L20]/113.8*117.8;0)" table:style-name="ce137">
            <text:p><text:s/>€ 210.583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12192" table:formula="of:=ROUND([.M20]/117.8*118.7;0)" table:style-name="ce137">
            <text:p><text:s/>€ 212.192,00<text:s/></text:p>
          </table:table-cell>
          <table:table-cell office:value-type="currency" office:value="236297" table:formula="of:=ROUND([.Q20]*11.36%+[.Q20];0)" table:style-name="ce137">
            <text:p><text:s/>€ 236.297,00<text:s/></text:p>
          </table:table-cell>
          <table:table-cell office:value-type="currency" office:value="0" table:formula="of:=ROUND([.N20];0)" table:style-name="ce137">
            <text:p><text:s/>€ -<text:s/></text:p>
          </table:table-cell>
          <table:table-cell office:value-type="currency" office:value="0" table:formula="of:=ROUND([.P20]/110.8*113.8;0)" table:style-name="ce137">
            <text:p><text:s/>€ -<text:s/></text:p>
          </table:table-cell>
          <table:table-cell office:value-type="float" office:value="203432.09876543214" table:formula="of:=[.J20]+[.N20]" table:style-name="ce138">
            <text:p>203.432</text:p>
          </table:table-cell>
          <table:table-cell office:value-type="float" office:value="203432.09876543214" table:formula="of:=[.K20]+[.P20]" table:style-name="ce138">
            <text:p>203.432</text:p>
          </table:table-cell>
          <table:table-cell table:style-name="ce137"/>
          <table:table-cell office:value-type="currency" office:value="237280" table:formula="of:=ROUND([.R20]/120.2*120.7;0)" table:style-name="ce137">
            <text:p><text:s/>€ 237.280,00<text:s/></text:p>
          </table:table-cell>
          <table:table-cell table:style-name="ce137"/>
          <table:table-cell office:value-type="currency" office:value="203432" table:formula="of:=[.L20]+[.S20]" table:style-name="ce139">
            <text:p><text:s/>€ 203.432,00<text:s/></text:p>
          </table:table-cell>
          <table:table-cell office:value-type="currency" office:value="240622" table:formula="of:=ROUND([.X20]/120.7*122.4;0)" table:style-name="ce137">
            <text:p><text:s/>€ 240.622,00<text:s/></text:p>
          </table:table-cell>
          <table:table-cell office:value-type="currency" office:value="0" table:formula="of:=ROUND([.Y20]/115.7*116.1;0)" table:style-name="ce137">
            <text:p><text:s/>€ -<text:s/></text:p>
          </table:table-cell>
          <table:table-cell office:value-type="currency" office:value="245733" table:formula="of:=ROUND([.AA20]/122.4*125;0)" table:style-name="ce140">
            <text:p><text:s/>€ 245.733,00<text:s/></text:p>
          </table:table-cell>
          <table:table-cell office:value-type="currency" office:value="0" table:formula="of:=ROUND([.AB20]/116.1*118.2;0)" table:style-name="ce140">
            <text:p><text:s/>€ -<text:s/></text:p>
          </table:table-cell>
          <table:table-cell office:value-type="currency" office:value="245733" table:formula="of:=[.AC20]+[.AD20]" table:style-name="ce141">
            <text:p><text:s/>€ 245.733,00<text:s/></text:p>
          </table:table-cell>
          <table:table-cell office:value-type="currency" office:value="250000" table:style-name="ce160">
            <text:p><text:s/>€ 250.000,00<text:s/></text:p>
          </table:table-cell>
          <table:table-cell office:value-type="currency" office:value="0" table:style-name="ce142">
            <text:p><text:s/>€ -<text:s/></text:p>
          </table:table-cell>
          <table:table-cell office:value-type="currency" office:value="250000" table:formula="of:=[.AF20]+[.AG20]" table:style-name="ce160">
            <text:p><text:s/>€ 250.000,00<text:s/></text:p>
          </table:table-cell>
          <table:table-cell office:value-type="currency" office:value="250000" table:style-name="ce139">
            <text:p><text:s/>€ 250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250000" table:formula="of:=[.AI20]+[.AK20]" table:style-name="ce139">
            <text:p><text:s/>€ 250.000,00<text:s/></text:p>
          </table:table-cell>
          <table:table-cell office:value-type="string" table:style-name="ce163">
            <text:p>nw.taxatie nov.2018</text:p>
          </table:table-cell>
          <table:table-cell office:value-type="currency" office:value="250000" table:style-name="ce163">
            <text:p><text:s/>€ 250.000,00<text:s/></text:p>
          </table:table-cell>
          <table:table-cell table:style-name="ce163"/>
          <table:table-cell office:value-type="currency" office:value="0" table:style-name="ce163">
            <text:p><text:s/>€ -<text:s/></text:p>
          </table:table-cell>
          <table:table-cell office:value-type="currency" office:value="250000" table:formula="of:=[.AO20]+[.AQ20]" table:style-name="ce163">
            <text:p><text:s/>€ 250.000,00<text:s/></text:p>
          </table:table-cell>
          <table:table-cell office:value-type="string" table:style-name="ce4">
            <text:p>laten taxeren 2018</text:p>
          </table:table-cell>
          <table:table-cell table:number-columns-repeated="4" table:style-name="ce10"/>
          <table:table-cell office:value-type="currency" office:value="268821.29277566541" table:formula="of:=[.BE20]/[.AJ20]*[.AI20]" table:style-name="ce143">
            <text:p><text:s/>€ 268.821,29<text:s/></text:p>
          </table:table-cell>
          <table:table-cell office:value-type="currency" office:value="282262.35741444869" table:formula="of:=[.AX20]/100*105" table:style-name="ce144">
            <text:p><text:s/>€ 282.262,36<text:s/></text:p>
          </table:table-cell>
          <table:table-cell office:value-type="currency" office:value="290326.9961977186" table:formula="of:=[.BG20]/[.BD20]*[.AY20]" table:style-name="ce113">
            <text:p><text:s/>€ 290.327,00<text:s/></text:p>
          </table:table-cell>
          <table:table-cell office:value-type="currency" office:value="307800.38022813684" table:formula="of:=[.BI20]/[.BG20]*[.AZ20]" table:style-name="ce114">
            <text:p><text:s/>€ 307.800,38<text:s/></text:p>
          </table:table-cell>
          <table:table-cell office:value-type="date" office:date-value="2018-12-05T00:00:00" table:style-name="ce124">
            <text:p>5-12-2018</text:p>
          </table:table-cell>
          <table:table-cell office:value-type="date" office:date-value="2024-12-05T00:00:00" table:style-name="ce124">
            <text:p>5-12-2024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321779.08745247143" table:formula="of:=[.BA20]/[.BI20]*[.BL20]" table:style-name="ce113">
            <text:p><text:s/>€ 321.779,09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336565" table:formula="of:=COM.MICROSOFT.CEILING((([.BK20]/[.BL20])*[.BN20]);1)" table:style-name="ce122">
            <text:p><text:s/>€ 336.565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2-05T00:00:00" table:formula="of:=[.BC20]" table:style-name="ce124">
            <text:p>5-12-2024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20]/[.BW20]*[.BY20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20]/[.BY20])*[.CA20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336565" table:formula="of:=[.BM20]+[.BZ20]" table:style-name="ce132">
            <text:p><text:s/>€ 336.565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10">
          <table:table-cell office:value-type="string" table:style-name="ce10">
            <text:p>hoog de waarde is, royement afwachten!</text:p>
          </table:table-cell>
          <table:table-cell table:style-name="ce10"/>
          <table:table-cell table:style-name="ce166"/>
          <table:table-cell office:value-type="string" table:style-name="ce96">
            <text:p>6.120.01.00</text:p>
          </table:table-cell>
          <table:table-cell office:value-type="float" office:value="36001" table:style-name="ce134">
            <text:p>36001</text:p>
          </table:table-cell>
          <table:table-cell office:value-type="string" table:style-name="ce135">
            <text:p>Brandweerkazerne Huijbergen</text:p>
          </table:table-cell>
          <table:table-cell office:value-type="string" table:style-name="ce157">
            <text:p>Canadaplein 3</text:p>
          </table:table-cell>
          <table:table-cell office:value-type="string" table:style-name="ce157">
            <text:p>4635 AZ</text:p>
          </table:table-cell>
          <table:table-cell office:value-type="string" table:style-name="ce157">
            <text:p>Huijbergen</text:p>
          </table:table-cell>
          <table:table-cell office:value-type="currency" office:value="447740.74074074073" table:style-name="ce137">
            <text:p><text:s/>€ 447.740,74<text:s/></text:p>
          </table:table-cell>
          <table:table-cell office:value-type="currency" office:value="447740.74074074073" table:style-name="ce137">
            <text:p><text:s/>€ 447.740,74<text:s/></text:p>
          </table:table-cell>
          <table:table-cell office:value-type="currency" office:value="447741" table:formula="of:=ROUND([.J21];0)" table:style-name="ce137">
            <text:p><text:s/>€ 447.741,00<text:s/></text:p>
          </table:table-cell>
          <table:table-cell office:value-type="currency" office:value="463479" table:formula="of:=ROUND([.L21]/113.8*117.8;0)" table:style-name="ce137">
            <text:p><text:s/>€ 463.479,00<text:s/></text:p>
          </table:table-cell>
          <table:table-cell office:value-type="currency" office:value="62740.740740740737" table:style-name="ce137">
            <text:p><text:s/>€ 62.740,74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62740.740740740737" table:style-name="ce137">
            <text:p><text:s/>€ 62.740,74<text:s/></text:p>
          </table:table-cell>
          <table:table-cell office:value-type="currency" office:value="467020" table:formula="of:=ROUND([.M21]/117.8*118.7;0)" table:style-name="ce137">
            <text:p><text:s/>€ 467.020,00<text:s/></text:p>
          </table:table-cell>
          <table:table-cell office:value-type="currency" office:value="520073" table:formula="of:=ROUND([.Q21]*11.36%+[.Q21];0)" table:style-name="ce137">
            <text:p><text:s/>€ 520.073,00<text:s/></text:p>
          </table:table-cell>
          <table:table-cell office:value-type="currency" office:value="62741" table:formula="of:=ROUND([.N21];0)" table:style-name="ce137">
            <text:p><text:s/>€ 62.741,00<text:s/></text:p>
          </table:table-cell>
          <table:table-cell office:value-type="currency" office:value="0" table:style-name="ce137">
            <text:p><text:s/>€ -<text:s/></text:p>
          </table:table-cell>
          <table:table-cell table:number-columns-repeated="2" table:style-name="ce138"/>
          <table:table-cell table:style-name="ce137"/>
          <table:table-cell office:value-type="currency" office:value="522236" table:formula="of:=ROUND([.R21]/120.2*120.7;0)" table:style-name="ce137">
            <text:p><text:s/>€ 522.236,00<text:s/></text:p>
          </table:table-cell>
          <table:table-cell table:style-name="ce173"/>
          <table:table-cell office:value-type="currency" office:value="510482" table:formula="of:=[.L21]+[.S21]" table:style-name="ce139">
            <text:p><text:s/>€ 510.482,00<text:s/></text:p>
          </table:table-cell>
          <table:table-cell office:value-type="currency" office:value="350000" table:style-name="ce137">
            <text:p><text:s/>€ 350.000,00<text:s/></text:p>
          </table:table-cell>
          <table:table-cell office:value-type="currency" office:value="0" table:formula="of:=ROUND([.Y21]/115.7*116.1;0)" table:style-name="ce137">
            <text:p><text:s/>€ -<text:s/></text:p>
          </table:table-cell>
          <table:table-cell office:value-type="currency" office:value="357435" table:formula="of:=ROUND([.AA21]/122.4*125;0)" table:style-name="ce140">
            <text:p><text:s/>€ 357.435,00<text:s/></text:p>
          </table:table-cell>
          <table:table-cell office:value-type="currency" office:value="0" table:formula="of:=ROUND([.AB21]/116.1*118.2;0)" table:style-name="ce140">
            <text:p><text:s/>€ -<text:s/></text:p>
          </table:table-cell>
          <table:table-cell office:value-type="currency" office:value="357435" table:formula="of:=[.AC21]+[.AD21]" table:style-name="ce141">
            <text:p><text:s/>€ 357.435,00<text:s/></text:p>
          </table:table-cell>
          <table:table-cell office:value-type="currency" office:value="357435" table:style-name="ce142">
            <text:p><text:s/>€ 357.435,00<text:s/></text:p>
          </table:table-cell>
          <table:table-cell office:value-type="currency" office:value="0" table:style-name="ce142">
            <text:p><text:s/>€ -<text:s/></text:p>
          </table:table-cell>
          <table:table-cell office:value-type="currency" office:value="357435" table:formula="of:=[.AF21]+[.AG21]" table:style-name="ce142">
            <text:p><text:s/>€ 357.435,00<text:s/></text:p>
          </table:table-cell>
          <table:table-cell office:value-type="currency" office:value="357435" table:style-name="ce139">
            <text:p><text:s/>€ 357.435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357435" table:formula="of:=[.AI21]+[.AK21]" table:style-name="ce139">
            <text:p><text:s/>€ 357.435,00<text:s/></text:p>
          </table:table-cell>
          <table:table-cell table:number-columns-repeated="5" table:style-name="ce109"/>
          <table:table-cell office:value-type="string" table:style-name="ce4">
            <text:p>Taxatie 4013479-3 d.d. 8-11-2017 incl funderingen</text:p>
          </table:table-cell>
          <table:table-cell table:number-columns-repeated="4" table:style-name="ce10"/>
          <table:table-cell office:value-type="currency" office:value="404330.47200000001" table:formula="of:=[.BE21]/[.AJ21]*[.AI21]" table:style-name="ce143">
            <text:p><text:s/>€ 404.330,47<text:s/></text:p>
          </table:table-cell>
          <table:table-cell office:value-type="currency" office:value="424546.99560000002" table:formula="of:=[.AX21]/100*105" table:style-name="ce112">
            <text:p><text:s/>€ 424.547,00<text:s/></text:p>
          </table:table-cell>
          <table:table-cell office:value-type="currency" office:value="436676.90976000001" table:formula="of:=[.BG21]/[.BD21]*[.AY21]" table:style-name="ce113">
            <text:p><text:s/>€ 436.676,91<text:s/></text:p>
          </table:table-cell>
          <table:table-cell office:value-type="currency" office:value="462958.39043999999" table:formula="of:=[.BI21]/[.BG21]*[.AZ21]" table:style-name="ce114">
            <text:p><text:s/>€ 462.958,39<text:s/></text:p>
          </table:table-cell>
          <table:table-cell office:value-type="date" office:date-value="2017-12-14T00:00:00" table:style-name="ce124">
            <text:p>14-12-2017</text:p>
          </table:table-cell>
          <table:table-cell office:value-type="date" office:date-value="2023-12-14T00:00:00" table:style-name="ce124">
            <text:p>14-12-2023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468195" table:style-name="ce150">
            <text:p><text:s/>€ 468.195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489708" table:formula="of:=COM.MICROSOFT.CEILING((([.BK21]/[.BL21])*[.BN21]);1)" table:style-name="ce122">
            <text:p><text:s/>€ 489.708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12-14T00:00:00" table:formula="of:=[.BC21]" table:style-name="ce124">
            <text:p>14-12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21]/[.BW21]*[.BY21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21]/[.BY21])*[.CA21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489708" table:formula="of:=[.BM21]+[.BZ21]" table:style-name="ce132">
            <text:p><text:s/>€ 489.708,00<text:s/></text:p>
          </table:table-cell>
          <table:table-cell office:value-type="string" table:style-name="ce153">
            <text:p>Ja</text:p>
          </table:table-cell>
          <table:table-cell office:value-type="float" office:value="49" table:style-name="ce153">
            <text:p>49</text:p>
          </table:table-cell>
          <table:table-cell office:value-type="string" table:style-name="ce154">
            <text:p>Nee</text:p>
          </table:table-cell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11">
          <table:table-cell table:number-columns-repeated="3" table:style-name="ce10"/>
          <table:table-cell office:value-type="string" table:style-name="ce96">
            <text:p>6.630.00.00</text:p>
          </table:table-cell>
          <table:table-cell office:value-type="float" office:value="16202" table:style-name="ce134">
            <text:p>16202</text:p>
          </table:table-cell>
          <table:table-cell office:value-type="string" table:style-name="ce134">
            <text:p>Gemeenschapshuis, sporthal en horeca<text:s/></text:p>
            <text:p>De Kloek (exclusief fundering onder de vorstgrens) Inclusief BTW</text:p>
          </table:table-cell>
          <table:table-cell office:value-type="string" table:style-name="ce157">
            <text:p>Prior Borrekensstraat 1</text:p>
          </table:table-cell>
          <table:table-cell office:value-type="string" table:style-name="ce157">
            <text:p>4635 BW</text:p>
          </table:table-cell>
          <table:table-cell office:value-type="string" table:style-name="ce157">
            <text:p>Huijbergen</text:p>
          </table:table-cell>
          <table:table-cell office:value-type="currency" office:value="1837543.2098765431" table:style-name="ce137">
            <text:p><text:s/>€ 1.837.543,21<text:s/></text:p>
          </table:table-cell>
          <table:table-cell office:value-type="currency" office:value="1837543.2098765431" table:style-name="ce137">
            <text:p><text:s/>€ 1.837.543,21<text:s/></text:p>
          </table:table-cell>
          <table:table-cell office:value-type="currency" office:value="1837543" table:formula="of:=ROUND([.J22];0)" table:style-name="ce137">
            <text:p><text:s/>€ 1.837.543,00<text:s/></text:p>
          </table:table-cell>
          <table:table-cell office:value-type="currency" office:value="1902132" table:formula="of:=ROUND([.L22]/113.8*117.8;0)" table:style-name="ce137">
            <text:p><text:s/>€ 1.902.132,00<text:s/></text:p>
          </table:table-cell>
          <table:table-cell office:value-type="currency" office:value="269975.30864197534" table:style-name="ce137">
            <text:p><text:s/>€ 269.975,31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69975.30864197534" table:style-name="ce137">
            <text:p><text:s/>€ 269.975,31<text:s/></text:p>
          </table:table-cell>
          <table:table-cell office:value-type="currency" office:value="2100000" table:style-name="ce158">
            <text:p><text:s/>€ 2.100.000,00<text:s/></text:p>
          </table:table-cell>
          <table:table-cell office:value-type="currency" office:value="2112301" table:formula="of:=ROUND([.Q22]/119.5*120.2;0)" table:style-name="ce137">
            <text:p><text:s/>€ 2.112.301,00<text:s/></text:p>
          </table:table-cell>
          <table:table-cell office:value-type="currency" office:value="269975" table:formula="of:=ROUND([.N22];0)" table:style-name="ce137">
            <text:p><text:s/>€ 269.975,00<text:s/></text:p>
          </table:table-cell>
          <table:table-cell office:value-type="currency" office:value="277285" table:formula="of:=ROUND([.P22]/110.8*113.8;0)" table:style-name="ce137">
            <text:p><text:s/>€ 277.285,00<text:s/></text:p>
          </table:table-cell>
          <table:table-cell office:value-type="float" office:value="2107518.5185185187" table:formula="of:=[.J22]+[.N22]" table:style-name="ce138">
            <text:p>2.107.519</text:p>
          </table:table-cell>
          <table:table-cell office:value-type="float" office:value="2107518.5185185187" table:formula="of:=[.K22]+[.P22]" table:style-name="ce138">
            <text:p>2.107.519</text:p>
          </table:table-cell>
          <table:table-cell office:value-type="currency" office:value="119000" table:style-name="ce158">
            <text:p><text:s/>€ 119.000,00<text:s/></text:p>
          </table:table-cell>
          <table:table-cell office:value-type="currency" office:value="2121088" table:formula="of:=ROUND([.R22]/120.2*120.7;0)" table:style-name="ce137">
            <text:p><text:s/>€ 2.121.088,00<text:s/></text:p>
          </table:table-cell>
          <table:table-cell office:value-type="currency" office:value="119516" table:formula="of:=ROUND([.W22]/115.2*115.7;0)" table:style-name="ce137">
            <text:p><text:s/>€ 119.516,00<text:s/></text:p>
          </table:table-cell>
          <table:table-cell office:value-type="currency" office:value="2107518" table:formula="of:=[.L22]+[.S22]" table:style-name="ce139">
            <text:p><text:s/>€ 2.107.518,00<text:s/></text:p>
          </table:table-cell>
          <table:table-cell office:value-type="currency" office:value="2150962" table:formula="of:=ROUND([.X22]/120.7*122.4;0)" table:style-name="ce137">
            <text:p><text:s/>€ 2.150.962,00<text:s/></text:p>
          </table:table-cell>
          <table:table-cell office:value-type="currency" office:value="119929" table:formula="of:=ROUND([.Y22]/115.7*116.1;0)" table:style-name="ce137">
            <text:p><text:s/>€ 119.929,00<text:s/></text:p>
          </table:table-cell>
          <table:table-cell office:value-type="currency" office:value="2196652" table:formula="of:=ROUND([.AA22]/122.4*125;0)" table:style-name="ce137">
            <text:p><text:s/>€ 2.196.652,00<text:s/></text:p>
          </table:table-cell>
          <table:table-cell office:value-type="currency" office:value="122098" table:formula="of:=ROUND([.AB22]/116.1*118.2;0)" table:style-name="ce137">
            <text:p><text:s/>€ 122.098,00<text:s/></text:p>
          </table:table-cell>
          <table:table-cell office:value-type="currency" office:value="2318750" table:formula="of:=[.AC22]+[.AD22]" table:style-name="ce139">
            <text:p><text:s/>€ 2.318.750,00<text:s/></text:p>
          </table:table-cell>
          <table:table-cell office:value-type="currency" office:value="2196652" table:style-name="ce139">
            <text:p><text:s/>€ 2.196.652,00<text:s/></text:p>
          </table:table-cell>
          <table:table-cell office:value-type="currency" office:value="200000" table:style-name="ce139">
            <text:p><text:s/>€ 200.000,00<text:s/></text:p>
          </table:table-cell>
          <table:table-cell office:value-type="currency" office:value="2396652" table:formula="of:=[.AF22]+[.AG22]" table:style-name="ce139">
            <text:p><text:s/>€ 2.396.652,00<text:s/></text:p>
          </table:table-cell>
          <table:table-cell office:value-type="currency" office:value="2196652" table:style-name="ce139">
            <text:p><text:s/>€ 2.196.652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200000" table:style-name="ce139">
            <text:p><text:s/>€ 200.000,00<text:s/></text:p>
          </table:table-cell>
          <table:table-cell office:value-type="float" office:value="119.9" table:style-name="ce130">
            <text:p>119,9</text:p>
          </table:table-cell>
          <table:table-cell office:value-type="currency" office:value="2396652" table:formula="of:=[.AI22]+[.AK22]" table:style-name="ce139">
            <text:p><text:s/>€ 2.396.652,00<text:s/></text:p>
          </table:table-cell>
          <table:table-cell office:value-type="string" table:style-name="ce163">
            <text:p>akkoord</text:p>
          </table:table-cell>
          <table:table-cell office:value-type="currency" office:value="2196652" table:style-name="ce163">
            <text:p><text:s/>€ 2.196.652,00<text:s/></text:p>
          </table:table-cell>
          <table:table-cell office:value-type="string" table:style-name="ce162">
            <text:p>nw taxatie nov.2018 maar enkel voor totaal Pr.Borr.1</text:p>
          </table:table-cell>
          <table:table-cell office:value-type="currency" office:value="200000" table:style-name="ce163">
            <text:p><text:s/>€ 200.000,00<text:s/></text:p>
          </table:table-cell>
          <table:table-cell office:value-type="currency" office:value="2396652" table:formula="of:=[.AO22]+[.AQ22]" table:style-name="ce163">
            <text:p><text:s/>€ 2.396.652,00<text:s/></text:p>
          </table:table-cell>
          <table:table-cell office:value-type="string" table:style-name="ce4">
            <text:p>Taxatie gebouw 608385-3, 28-05-14</text:p>
            <text:p>(excl. BTW)</text:p>
          </table:table-cell>
          <table:table-cell table:number-columns-repeated="4" table:style-name="ce10"/>
          <table:table-cell office:value-type="currency" office:value="2484852.7423999999" table:formula="of:=[.BE22]/[.AJ22]*[.AI22]" table:style-name="ce143">
            <text:p><text:s/>€ 2.484.852,74<text:s/></text:p>
          </table:table-cell>
          <table:table-cell office:value-type="currency" office:value="2609095.37952" table:formula="of:=[.AX22]/100*105" table:style-name="ce144">
            <text:p><text:s/>€ 2.609.095,38<text:s/></text:p>
          </table:table-cell>
          <table:table-cell office:value-type="currency" office:value="2683640.9617919996" table:formula="of:=[.BG22]/[.BD22]*[.AY22]" table:style-name="ce113">
            <text:p><text:s/>€ 2.683.640,96<text:s/></text:p>
          </table:table-cell>
          <table:table-cell office:value-type="currency" office:value="2760000" table:style-name="ce114">
            <text:p><text:s/>€ 2.760.000,00<text:s/></text:p>
          </table:table-cell>
          <table:table-cell office:value-type="date" office:date-value="2021-11-30T00:00:00" table:style-name="ce124">
            <text:p>30-11-2021</text:p>
          </table:table-cell>
          <table:table-cell office:value-type="date" office:date-value="2027-11-30T00:00:00" table:style-name="ce124">
            <text:p>30-11-2027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206171.80984153462" table:formula="of:=[.BU22]/[.AL22]*[.AK22]" table:style-name="ce143">
            <text:p><text:s/>€ 206.171,81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209470.55879899915" table:formula="of:=[.BF22]/100*101.6" table:style-name="ce147">
            <text:p><text:s/>€ 209.470,56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213387.82318598829" table:formula="of:=[.BV22]/[.BT22]*[.BH22]" table:style-name="ce149">
            <text:p><text:s/>€ 213.387,82<text:s/></text:p>
          </table:table-cell>
          <table:table-cell office:value-type="currency" office:value="2885344.978165939" table:formula="of:=[.BA22]/[.BI22]*[.BL22]" table:style-name="ce113">
            <text:p><text:s/>€ 2.885.344,98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3017922" table:formula="of:=COM.MICROSOFT.CEILING((([.BK22]/[.BL22])*[.BN22]);1)" table:style-name="ce122">
            <text:p><text:s/>€ 3.017.922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7-11-30T00:00:00" table:formula="of:=[.BC22]" table:style-name="ce124">
            <text:p>30-11-2027</text:p>
          </table:table-cell>
          <table:table-cell table:style-name="ce123"/>
          <table:table-cell office:value-type="currency" office:value="320650" table:style-name="ce144">
            <text:p><text:s/>€ 320.650,00<text:s/></text:p>
          </table:table-cell>
          <table:table-cell office:value-type="date" office:date-value="2021-11-30T00:00:00" table:style-name="ce124">
            <text:p>30-11-2021</text:p>
          </table:table-cell>
          <table:table-cell office:value-type="date" office:date-value="2024-11-30T00:00:00" table:style-name="ce124">
            <text:p>30-11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337974.49633699632" table:formula="of:=[.BQ22]/[.BW22]*[.BY22]" table:style-name="ce127">
            <text:p><text:s/>€ 337.974,50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362053" table:formula="of:=COM.MICROSOFT.CEILING((([.BX22]/[.BY22])*[.CA22]);1)" table:style-name="ce129">
            <text:p><text:s/>€ 362.053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11-30T00:00:00" table:formula="of:=[.BS22]" table:style-name="ce131">
            <text:p>30-11-2024</text:p>
          </table:table-cell>
          <table:table-cell office:value-type="currency" office:value="3379975" table:formula="of:=[.BM22]+[.BZ22]" table:style-name="ce132">
            <text:p><text:s/>€ 3.379.975,00<text:s/></text:p>
          </table:table-cell>
          <table:table-cell table:number-columns-repeated="3" table:style-name="ce133"/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12">
          <table:table-cell table:number-columns-repeated="3" table:style-name="ce10"/>
          <table:table-cell office:value-type="string" table:style-name="ce3">
            <text:p>6.630.01.00</text:p>
          </table:table-cell>
          <table:table-cell office:value-type="float" office:value="16301" table:style-name="ce157">
            <text:p>16301</text:p>
          </table:table-cell>
          <table:table-cell office:value-type="string" table:style-name="ce157">
            <text:p>Toneelvereniging, opslag en werkzaamheden aan decorstukken</text:p>
          </table:table-cell>
          <table:table-cell office:value-type="string" table:style-name="ce157">
            <text:p>Staartsestraat 31</text:p>
          </table:table-cell>
          <table:table-cell office:value-type="string" table:style-name="ce157">
            <text:p>4635 RB</text:p>
          </table:table-cell>
          <table:table-cell office:value-type="string" table:style-name="ce157">
            <text:p>Huijbergen</text:p>
          </table:table-cell>
          <table:table-cell table:number-columns-repeated="11" table:style-name="ce179"/>
          <table:table-cell table:number-columns-repeated="5" table:style-name="ce180"/>
          <table:table-cell table:number-columns-repeated="3" table:style-name="ce181"/>
          <table:table-cell office:value-type="currency" office:value="60000" table:style-name="ce181">
            <text:p><text:s/>€ 60.000,00<text:s/></text:p>
          </table:table-cell>
          <table:table-cell table:style-name="ce181"/>
          <table:table-cell office:value-type="currency" office:value="60000" table:formula="of:=[.AC23]+[.AD23]" table:style-name="ce139">
            <text:p><text:s/>€ 60.000,00<text:s/></text:p>
          </table:table-cell>
          <table:table-cell office:value-type="currency" office:value="60000" table:style-name="ce139">
            <text:p><text:s/>€ 60.000,00<text:s/></text:p>
          </table:table-cell>
          <table:table-cell office:value-type="currency" office:value="0" table:style-name="ce139">
            <text:p><text:s/>€ -<text:s/></text:p>
          </table:table-cell>
          <table:table-cell office:value-type="currency" office:value="60000" table:formula="of:=[.AF23]+[.AG23]" table:style-name="ce139">
            <text:p><text:s/>€ 60.000,00<text:s/></text:p>
          </table:table-cell>
          <table:table-cell office:value-type="currency" office:value="60000" table:style-name="ce139">
            <text:p><text:s/>€ 60.000,00<text:s/></text:p>
          </table:table-cell>
          <table:table-cell office:value-type="float" office:value="131.5" table:style-name="ce130">
            <text:p>131,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60000" table:formula="of:=[.AI23]+[.AK23]" table:style-name="ce139">
            <text:p><text:s/>€ 60.000,00<text:s/></text:p>
          </table:table-cell>
          <table:table-cell office:value-type="string" table:style-name="ce162">
            <text:p>nieuw 2018, akkoord</text:p>
          </table:table-cell>
          <table:table-cell office:value-type="currency" office:value="60000" table:style-name="ce163">
            <text:p><text:s/>€ 60.000,00<text:s/></text:p>
          </table:table-cell>
          <table:table-cell table:style-name="ce163"/>
          <table:table-cell office:value-type="currency" office:value="0" table:style-name="ce163">
            <text:p><text:s/>€ -<text:s/></text:p>
          </table:table-cell>
          <table:table-cell office:value-type="currency" office:value="60000" table:formula="of:=[.AO23]+[.AQ23]" table:style-name="ce163">
            <text:p><text:s/>€ 60.000,00<text:s/></text:p>
          </table:table-cell>
          <table:table-cell office:value-type="string" table:style-name="ce4">
            <text:p>nieuw per 011118 zie mail 221018</text:p>
          </table:table-cell>
          <table:table-cell table:number-columns-repeated="4" table:style-name="ce10"/>
          <table:table-cell office:value-type="currency" office:value="64517.110266159696" table:formula="of:=[.BE23]/[.AJ23]*[.AI23]" table:style-name="ce143">
            <text:p><text:s/>€ 64.517,11<text:s/></text:p>
          </table:table-cell>
          <table:table-cell office:value-type="currency" office:value="67742.965779467675" table:formula="of:=[.AX23]/100*105" table:style-name="ce112">
            <text:p><text:s/>€ 67.742,97<text:s/></text:p>
          </table:table-cell>
          <table:table-cell office:value-type="currency" office:value="267400" table:style-name="ce113">
            <text:p><text:s/>€ 267.400,00<text:s/></text:p>
          </table:table-cell>
          <table:table-cell office:value-type="currency" office:value="283493.51851851848" table:formula="of:=[.BI23]/[.BG23]*[.AZ23]" table:style-name="ce114">
            <text:p><text:s/>€ 283.493,52<text:s/></text:p>
          </table:table-cell>
          <table:table-cell office:value-type="date" office:date-value="2020-06-25T00:00:00" table:style-name="ce151">
            <text:p>25-jun-20</text:p>
          </table:table-cell>
          <table:table-cell office:value-type="date" office:date-value="2026-06-25T00:00:00" table:style-name="ce151">
            <text:p>25-jun-26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296368.33333333331" table:formula="of:=[.BA23]/[.BI23]*[.BL23]" table:style-name="ce113">
            <text:p><text:s/>€ 296.368,33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309986" table:formula="of:=COM.MICROSOFT.CEILING((([.BK23]/[.BL23])*[.BN23]);1)" table:style-name="ce122">
            <text:p><text:s/>€ 309.986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6-06-25T00:00:00" table:formula="of:=[.BC23]" table:style-name="ce124">
            <text:p>25-6-2026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23]/[.BW23]*[.BY23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23]/[.BY23])*[.CA23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309986" table:formula="of:=[.BM23]+[.BZ23]" table:style-name="ce132">
            <text:p><text:s/>€ 309.986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12">
          <table:table-cell table:number-columns-repeated="3" table:style-name="ce2"/>
          <table:table-cell office:value-type="string" table:style-name="ce96">
            <text:p>6.531.00.00</text:p>
          </table:table-cell>
          <table:table-cell office:value-type="float" office:value="20004" table:style-name="ce134">
            <text:p>20004</text:p>
          </table:table-cell>
          <table:table-cell office:value-type="string" table:style-name="ce135">
            <text:p>Sportcomplex voetbal Huijbergen, Vivoo</text:p>
          </table:table-cell>
          <table:table-cell office:value-type="string" table:style-name="ce157">
            <text:p>Veenbes 1</text:p>
          </table:table-cell>
          <table:table-cell office:value-type="string" table:style-name="ce157">
            <text:p>4635 BR</text:p>
          </table:table-cell>
          <table:table-cell office:value-type="string" table:style-name="ce157">
            <text:p>Huijbergen</text:p>
          </table:table-cell>
          <table:table-cell office:value-type="currency" office:value="498123.45679012348" table:style-name="ce137">
            <text:p><text:s/>€ 498.123,46<text:s/></text:p>
          </table:table-cell>
          <table:table-cell office:value-type="currency" office:value="498123.45679012348" table:style-name="ce137">
            <text:p><text:s/>€ 498.123,46<text:s/></text:p>
          </table:table-cell>
          <table:table-cell office:value-type="currency" office:value="498123" table:formula="of:=ROUND([.J24];0)" table:style-name="ce137">
            <text:p><text:s/>€ 498.123,00<text:s/></text:p>
          </table:table-cell>
          <table:table-cell office:value-type="currency" office:value="515632" table:formula="of:=ROUND([.L24]/113.8*117.8;0)" table:style-name="ce137">
            <text:p><text:s/>€ 515.632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519571" table:formula="of:=ROUND([.M24]/117.8*118.7;0)" table:style-name="ce137">
            <text:p><text:s/>€ 519.571,00<text:s/></text:p>
          </table:table-cell>
          <table:table-cell office:value-type="currency" office:value="415000" table:style-name="ce137">
            <text:p><text:s/>€ 415.000,00<text:s/></text:p>
          </table:table-cell>
          <table:table-cell office:value-type="currency" office:value="0" table:formula="of:=ROUND([.N24];0)" table:style-name="ce137">
            <text:p><text:s/>€ -<text:s/></text:p>
          </table:table-cell>
          <table:table-cell office:value-type="currency" office:value="0" table:formula="of:=ROUND([.P24]/110.8*113.8;0)" table:style-name="ce137">
            <text:p><text:s/>€ -<text:s/></text:p>
          </table:table-cell>
          <table:table-cell office:value-type="float" office:value="498123.45679012348" table:formula="of:=[.J24]+[.N24]" table:style-name="ce138">
            <text:p>498.123</text:p>
          </table:table-cell>
          <table:table-cell office:value-type="float" office:value="498123.45679012348" table:formula="of:=[.K24]+[.P24]" table:style-name="ce138">
            <text:p>498.123</text:p>
          </table:table-cell>
          <table:table-cell table:style-name="ce137"/>
          <table:table-cell office:value-type="currency" office:value="416034" table:formula="of:=ROUND([.R24]/120.4*120.7;0)" table:style-name="ce137">
            <text:p><text:s/>€ 416.034,00<text:s/></text:p>
          </table:table-cell>
          <table:table-cell table:style-name="ce137"/>
          <table:table-cell office:value-type="currency" office:value="498123" table:formula="of:=[.L24]+[.S24]" table:style-name="ce139">
            <text:p><text:s/>€ 498.123,00<text:s/></text:p>
          </table:table-cell>
          <table:table-cell office:value-type="currency" office:value="770000" table:style-name="ce158">
            <text:p><text:s/>€ 770.000,00<text:s/></text:p>
          </table:table-cell>
          <table:table-cell table:style-name="ce139"/>
          <table:table-cell office:value-type="currency" office:value="786356" table:formula="of:=ROUND([.AA24]/122.4*125;0)" table:style-name="ce140">
            <text:p><text:s/>€ 786.356,00<text:s/></text:p>
          </table:table-cell>
          <table:table-cell office:value-type="currency" office:value="0" table:formula="of:=ROUND([.AB24]/116.1*118.2;0)" table:style-name="ce140">
            <text:p><text:s/>€ -<text:s/></text:p>
          </table:table-cell>
          <table:table-cell office:value-type="currency" office:value="786356" table:formula="of:=[.AC24]+[.AD24]" table:style-name="ce141">
            <text:p><text:s/>€ 786.356,00<text:s/></text:p>
          </table:table-cell>
          <table:table-cell office:value-type="currency" office:value="786356" table:style-name="ce142">
            <text:p><text:s/>€ 786.356,00<text:s/></text:p>
          </table:table-cell>
          <table:table-cell table:style-name="ce142"/>
          <table:table-cell office:value-type="currency" office:value="786356" table:formula="of:=[.AF24]+[.AG24]" table:style-name="ce142">
            <text:p><text:s/>€ 786.356,00<text:s/></text:p>
          </table:table-cell>
          <table:table-cell office:value-type="currency" office:value="786356" table:style-name="ce139">
            <text:p><text:s/>€ 786.356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786356" table:formula="of:=[.AI24]+[.AK24]" table:style-name="ce139">
            <text:p><text:s/>€ 786.356,00<text:s/></text:p>
          </table:table-cell>
          <table:table-cell table:number-columns-repeated="5" table:style-name="ce109"/>
          <table:table-cell office:value-type="string" table:style-name="ce4">
            <text:p>Taxatie gebouw 800833/7 dd 9-6-2015 datum rapport april 2017</text:p>
          </table:table-cell>
          <table:table-cell table:number-columns-repeated="4" table:style-name="ce10"/>
          <table:table-cell office:value-type="currency" office:value="889525.90720000002" table:formula="of:=[.BE24]/[.AJ24]*[.AI24]" table:style-name="ce143">
            <text:p><text:s/>€ 889.525,91<text:s/></text:p>
          </table:table-cell>
          <table:table-cell office:value-type="currency" office:value="934002.20256000012" table:formula="of:=[.AX24]/100*105" table:style-name="ce144">
            <text:p><text:s/>€ 934.002,20<text:s/></text:p>
          </table:table-cell>
          <table:table-cell office:value-type="currency" office:value="960687.97977600002" table:formula="of:=[.BG24]/[.BD24]*[.AY24]" table:style-name="ce113">
            <text:p><text:s/>€ 960.687,98<text:s/></text:p>
          </table:table-cell>
          <table:table-cell office:value-type="currency" office:value="1018507.1637439999" table:formula="of:=[.BI24]/[.BG24]*[.AZ24]" table:style-name="ce114">
            <text:p><text:s/>€ 1.018.507,16<text:s/></text:p>
          </table:table-cell>
          <table:table-cell office:value-type="date" office:date-value="2017-04-24T00:00:00" table:style-name="ce124">
            <text:p>24-4-2017</text:p>
          </table:table-cell>
          <table:table-cell office:value-type="date" office:date-value="2023-04-24T00:00:00" table:style-name="ce124">
            <text:p>24-4-2023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1165000" table:style-name="ce150">
            <text:p><text:s/>€ 1.165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218530" table:formula="of:=COM.MICROSOFT.CEILING((([.BK24]/[.BL24])*[.BN24]);1)" table:style-name="ce122">
            <text:p><text:s/>€ 1.218.530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04-24T00:00:00" table:formula="of:=[.BC24]" table:style-name="ce124">
            <text:p>24-4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24]/[.BW24]*[.BY24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24]/[.BY24])*[.CA24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1218530" table:formula="of:=[.BM24]+[.BZ24]" table:style-name="ce132">
            <text:p><text:s/>€ 1.218.530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2"/>
          <table:table-cell office:value-type="string" table:style-name="ce96">
            <text:p>6.531.00.00</text:p>
          </table:table-cell>
          <table:table-cell office:value-type="float" office:value="20004" table:style-name="ce134">
            <text:p>20004</text:p>
          </table:table-cell>
          <table:table-cell office:value-type="string" table:style-name="ce134">
            <text:p>Lichtmasten</text:p>
          </table:table-cell>
          <table:table-cell office:value-type="string" table:style-name="ce157">
            <text:p>Veenbes 1</text:p>
          </table:table-cell>
          <table:table-cell office:value-type="string" table:style-name="ce157">
            <text:p>4635 BR</text:p>
          </table:table-cell>
          <table:table-cell office:value-type="string" table:style-name="ce157">
            <text:p>Huijbergen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2" table:formula="of:=ROUND([.J25];0)" table:style-name="ce137">
            <text:p><text:s/>€ 18.062,00<text:s/></text:p>
          </table:table-cell>
          <table:table-cell office:value-type="currency" office:value="18697" table:formula="of:=ROUND([.L25]/113.8*117.8;0)" table:style-name="ce137">
            <text:p><text:s/>€ 18.697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8840" table:formula="of:=ROUND([.M25]/117.8*118.7;0)" table:style-name="ce137">
            <text:p><text:s/>€ 18.840,00<text:s/></text:p>
          </table:table-cell>
          <table:table-cell office:value-type="currency" office:value="20980" table:formula="of:=ROUND([.Q25]*11.36%+[.Q25];0)" table:style-name="ce137">
            <text:p><text:s/>€ 20.980,00<text:s/></text:p>
          </table:table-cell>
          <table:table-cell office:value-type="currency" office:value="0" table:formula="of:=ROUND([.N25];0)" table:style-name="ce137">
            <text:p><text:s/>€ -<text:s/></text:p>
          </table:table-cell>
          <table:table-cell office:value-type="currency" office:value="0" table:formula="of:=ROUND([.P25]/110.8*113.8;0)" table:style-name="ce137">
            <text:p><text:s/>€ -<text:s/></text:p>
          </table:table-cell>
          <table:table-cell office:value-type="float" office:value="18061.728395061727" table:formula="of:=[.J25]+[.N25]" table:style-name="ce138">
            <text:p>18.062</text:p>
          </table:table-cell>
          <table:table-cell office:value-type="float" office:value="18061.728395061727" table:formula="of:=[.K25]+[.P25]" table:style-name="ce138">
            <text:p>18.062</text:p>
          </table:table-cell>
          <table:table-cell table:style-name="ce137"/>
          <table:table-cell office:value-type="currency" office:value="21067" table:formula="of:=ROUND([.R25]/120.2*120.7;0)" table:style-name="ce137">
            <text:p><text:s/>€ 21.067,00<text:s/></text:p>
          </table:table-cell>
          <table:table-cell table:style-name="ce137"/>
          <table:table-cell office:value-type="currency" office:value="18062" table:formula="of:=[.L25]+[.S25]" table:style-name="ce139">
            <text:p><text:s/>€ 18.062,00<text:s/></text:p>
          </table:table-cell>
          <table:table-cell office:value-type="currency" office:value="21364" table:formula="of:=ROUND([.X25]/120.7*122.4;0)" table:style-name="ce137">
            <text:p><text:s/>€ 21.364,00<text:s/></text:p>
          </table:table-cell>
          <table:table-cell office:value-type="currency" office:value="0" table:formula="of:=ROUND([.Y25]/115.7*116.1;0)" table:style-name="ce137">
            <text:p><text:s/>€ -<text:s/></text:p>
          </table:table-cell>
          <table:table-cell office:value-type="currency" office:value="21818" table:formula="of:=ROUND([.AA25]/122.4*125;0)" table:style-name="ce140">
            <text:p><text:s/>€ 21.818,00<text:s/></text:p>
          </table:table-cell>
          <table:table-cell office:value-type="currency" office:value="0" table:formula="of:=ROUND([.AB25]/116.1*118.2;0)" table:style-name="ce140">
            <text:p><text:s/>€ -<text:s/></text:p>
          </table:table-cell>
          <table:table-cell office:value-type="currency" office:value="21818" table:formula="of:=[.AC25]+[.AD25]" table:style-name="ce141">
            <text:p><text:s/>€ 21.818,00<text:s/></text:p>
          </table:table-cell>
          <table:table-cell office:value-type="currency" office:value="21818" table:style-name="ce142">
            <text:p><text:s/>€ 21.818,00<text:s/></text:p>
          </table:table-cell>
          <table:table-cell table:style-name="ce142"/>
          <table:table-cell office:value-type="currency" office:value="21818" table:formula="of:=[.AF25]+[.AG25]" table:style-name="ce142">
            <text:p><text:s/>€ 21.818,00<text:s/></text:p>
          </table:table-cell>
          <table:table-cell office:value-type="currency" office:value="21818" table:style-name="ce139">
            <text:p><text:s/>€ 21.818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21818" table:formula="of:=[.AI25]+[.AK25]" table:style-name="ce139">
            <text:p><text:s/>€ 21.818,00<text:s/></text:p>
          </table:table-cell>
          <table:table-cell table:number-columns-repeated="5" table:style-name="ce109"/>
          <table:table-cell table:style-name="ce4"/>
          <table:table-cell table:number-columns-repeated="4" table:style-name="ce10"/>
          <table:table-cell office:value-type="currency" office:value="24680.5216" table:formula="of:=[.BE25]/[.AJ25]*[.AI25]" table:style-name="ce143">
            <text:p><text:s/>€ 24.680,52<text:s/></text:p>
          </table:table-cell>
          <table:table-cell office:value-type="currency" office:value="25914.54768" table:formula="of:=[.AX25]/100*105" table:style-name="ce112">
            <text:p><text:s/>€ 25.914,55<text:s/></text:p>
          </table:table-cell>
          <table:table-cell office:value-type="currency" office:value="26654.963327999998" table:formula="of:=[.BG25]/[.BD25]*[.AY25]" table:style-name="ce113">
            <text:p><text:s/>€ 26.654,96<text:s/></text:p>
          </table:table-cell>
          <table:table-cell office:value-type="currency" office:value="28259.197231999995" table:formula="of:=[.BI25]/[.BG25]*[.AZ25]" table:style-name="ce114">
            <text:p><text:s/>€ 28.259,20<text:s/></text:p>
          </table:table-cell>
          <table:table-cell table:number-columns-repeated="2" table:style-name="ce167"/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29542.584355199993" table:formula="of:=[.BA25]/[.BI25]*[.BL25]" table:style-name="ce113">
            <text:p><text:s/>€ 29.542,58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30901" table:formula="of:=COM.MICROSOFT.CEILING((([.BK25]/[.BL25])*[.BN25]);1)" table:style-name="ce122">
            <text:p><text:s/>€ 30.901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25]/[.BW25]*[.BY25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25]/[.BY25])*[.CA25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30901" table:formula="of:=[.BM25]+[.BZ25]" table:style-name="ce132">
            <text:p><text:s/>€ 30.901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10">
          <table:table-cell table:number-columns-repeated="3" table:style-name="ce2"/>
          <table:table-cell office:value-type="string" table:style-name="ce96">
            <text:p>6.530.31.00</text:p>
          </table:table-cell>
          <table:table-cell office:value-type="float" office:value="20011" table:style-name="ce134">
            <text:p>20011</text:p>
          </table:table-cell>
          <table:table-cell office:value-type="string" table:style-name="ce135">
            <text:p>Tenniscomplex Huijbergen</text:p>
          </table:table-cell>
          <table:table-cell office:value-type="string" table:style-name="ce157">
            <text:p>Waterdrieblad 1A</text:p>
          </table:table-cell>
          <table:table-cell office:value-type="string" table:style-name="ce157">
            <text:p>4635 BP</text:p>
          </table:table-cell>
          <table:table-cell office:value-type="string" table:style-name="ce157">
            <text:p>Huijbergen</text:p>
          </table:table-cell>
          <table:table-cell office:value-type="currency" office:value="262370.37037037039" table:style-name="ce137">
            <text:p><text:s/>€ 262.370,37<text:s/></text:p>
          </table:table-cell>
          <table:table-cell office:value-type="currency" office:value="262370.37037037039" table:style-name="ce137">
            <text:p><text:s/>€ 262.370,37<text:s/></text:p>
          </table:table-cell>
          <table:table-cell office:value-type="currency" office:value="262370" table:formula="of:=ROUND([.J26];0)" table:style-name="ce137">
            <text:p><text:s/>€ 262.370,00<text:s/></text:p>
          </table:table-cell>
          <table:table-cell office:value-type="currency" office:value="271592" table:formula="of:=ROUND([.L26]/113.8*117.8;0)" table:style-name="ce137">
            <text:p><text:s/>€ 271.592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73667" table:formula="of:=ROUND([.M26]/117.8*118.7;0)" table:style-name="ce137">
            <text:p><text:s/>€ 273.667,00<text:s/></text:p>
          </table:table-cell>
          <table:table-cell office:value-type="currency" office:value="230000" table:style-name="ce137">
            <text:p><text:s/>€ 230.000,00<text:s/></text:p>
          </table:table-cell>
          <table:table-cell office:value-type="currency" office:value="0" table:formula="of:=ROUND([.N26];0)" table:style-name="ce137">
            <text:p><text:s/>€ -<text:s/></text:p>
          </table:table-cell>
          <table:table-cell office:value-type="currency" office:value="0" table:formula="of:=ROUND([.P26]/110.8*113.8;0)" table:style-name="ce137">
            <text:p><text:s/>€ -<text:s/></text:p>
          </table:table-cell>
          <table:table-cell office:value-type="float" office:value="262370.37037037039" table:formula="of:=[.J26]+[.N26]" table:style-name="ce138">
            <text:p>262.370</text:p>
          </table:table-cell>
          <table:table-cell office:value-type="float" office:value="262370.37037037039" table:formula="of:=[.K26]+[.P26]" table:style-name="ce138">
            <text:p>262.370</text:p>
          </table:table-cell>
          <table:table-cell table:style-name="ce137"/>
          <table:table-cell office:value-type="currency" office:value="230573" table:formula="of:=ROUND([.R26]/120.4*120.7;0)" table:style-name="ce137">
            <text:p><text:s/>€ 230.573,00<text:s/></text:p>
          </table:table-cell>
          <table:table-cell table:style-name="ce137"/>
          <table:table-cell office:value-type="currency" office:value="262370" table:formula="of:=[.L26]+[.S26]" table:style-name="ce139">
            <text:p><text:s/>€ 262.370,00<text:s/></text:p>
          </table:table-cell>
          <table:table-cell office:value-type="currency" office:value="315000" table:style-name="ce158">
            <text:p><text:s/>€ 315.000,00<text:s/></text:p>
          </table:table-cell>
          <table:table-cell table:style-name="ce139"/>
          <table:table-cell office:value-type="currency" office:value="321691" table:formula="of:=ROUND([.AA26]/122.4*125;0)" table:style-name="ce140">
            <text:p><text:s/>€ 321.691,00<text:s/></text:p>
          </table:table-cell>
          <table:table-cell office:value-type="currency" office:value="0" table:formula="of:=ROUND([.AB26]/116.1*118.2;0)" table:style-name="ce140">
            <text:p><text:s/>€ -<text:s/></text:p>
          </table:table-cell>
          <table:table-cell office:value-type="currency" office:value="321691" table:formula="of:=[.AC26]+[.AD26]" table:style-name="ce141">
            <text:p><text:s/>€ 321.691,00<text:s/></text:p>
          </table:table-cell>
          <table:table-cell office:value-type="currency" office:value="321691" table:style-name="ce142">
            <text:p><text:s/>€ 321.691,00<text:s/></text:p>
          </table:table-cell>
          <table:table-cell table:style-name="ce142"/>
          <table:table-cell office:value-type="currency" office:value="321691" table:formula="of:=[.AF26]+[.AG26]" table:style-name="ce142">
            <text:p><text:s/>€ 321.691,00<text:s/></text:p>
          </table:table-cell>
          <table:table-cell office:value-type="currency" office:value="321691" table:style-name="ce139">
            <text:p><text:s/>€ 321.691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321691" table:formula="of:=[.AI26]+[.AK26]" table:style-name="ce139">
            <text:p><text:s/>€ 321.691,00<text:s/></text:p>
          </table:table-cell>
          <table:table-cell table:number-columns-repeated="5" table:style-name="ce109"/>
          <table:table-cell office:value-type="string" table:style-name="ce4">
            <text:p>Taxatie gebouw 800833/8 dd 9-6-2015 datum rapport april 2017</text:p>
          </table:table-cell>
          <table:table-cell table:number-columns-repeated="4" table:style-name="ce10"/>
          <table:table-cell office:value-type="currency" office:value="363896.85920000001" table:formula="of:=[.BE26]/[.AJ26]*[.AI26]" table:style-name="ce143">
            <text:p><text:s/>€ 363.896,86<text:s/></text:p>
          </table:table-cell>
          <table:table-cell office:value-type="currency" office:value="382091.70216000004" table:formula="of:=[.AX26]/100*105" table:style-name="ce144">
            <text:p><text:s/>€ 382.091,70<text:s/></text:p>
          </table:table-cell>
          <table:table-cell office:value-type="currency" office:value="393008.60793599999" table:formula="of:=[.BG26]/[.BD26]*[.AY26]" table:style-name="ce113">
            <text:p><text:s/>€ 393.008,61<text:s/></text:p>
          </table:table-cell>
          <table:table-cell office:value-type="currency" office:value="416661.90378399997" table:formula="of:=[.BI26]/[.BG26]*[.AZ26]" table:style-name="ce114">
            <text:p><text:s/>€ 416.661,90<text:s/></text:p>
          </table:table-cell>
          <table:table-cell office:value-type="date" office:date-value="2017-04-24T00:00:00" table:style-name="ce124">
            <text:p>24-4-2017</text:p>
          </table:table-cell>
          <table:table-cell office:value-type="date" office:date-value="2023-04-24T00:00:00" table:style-name="ce124">
            <text:p>24-4-2023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540000" table:style-name="ce150">
            <text:p><text:s/>€ 540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564813" table:formula="of:=COM.MICROSOFT.CEILING((([.BK26]/[.BL26])*[.BN26]);1)" table:style-name="ce122">
            <text:p><text:s/>€ 564.813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04-24T00:00:00" table:formula="of:=[.BC26]" table:style-name="ce124">
            <text:p>24-4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26]/[.BW26]*[.BY26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26]/[.BY26])*[.CA26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564813" table:formula="of:=[.BM26]+[.BZ26]" table:style-name="ce132">
            <text:p><text:s/>€ 564.813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2"/>
          <table:table-cell office:value-type="string" table:style-name="ce96">
            <text:p>6.530.31.00</text:p>
          </table:table-cell>
          <table:table-cell office:value-type="float" office:value="20011" table:style-name="ce134">
            <text:p>20011</text:p>
          </table:table-cell>
          <table:table-cell office:value-type="string" table:style-name="ce134">
            <text:p>Lichtmasten</text:p>
          </table:table-cell>
          <table:table-cell office:value-type="string" table:style-name="ce157">
            <text:p>Waterdrieblad 1A</text:p>
          </table:table-cell>
          <table:table-cell office:value-type="string" table:style-name="ce157">
            <text:p>4635 BP</text:p>
          </table:table-cell>
          <table:table-cell office:value-type="string" table:style-name="ce157">
            <text:p>Huijbergen</text:p>
          </table:table-cell>
          <table:table-cell office:value-type="currency" office:value="30419.753086419754" table:style-name="ce137">
            <text:p><text:s/>€ 30.419,75<text:s/></text:p>
          </table:table-cell>
          <table:table-cell office:value-type="currency" office:value="30419.753086419754" table:style-name="ce137">
            <text:p><text:s/>€ 30.419,75<text:s/></text:p>
          </table:table-cell>
          <table:table-cell office:value-type="currency" office:value="30420" table:formula="of:=ROUND([.J27];0)" table:style-name="ce137">
            <text:p><text:s/>€ 30.420,00<text:s/></text:p>
          </table:table-cell>
          <table:table-cell office:value-type="currency" office:value="31489" table:formula="of:=ROUND([.L27]/113.8*117.8;0)" table:style-name="ce137">
            <text:p><text:s/>€ 31.489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31730" table:formula="of:=ROUND([.M27]/117.8*118.7;0)" table:style-name="ce137">
            <text:p><text:s/>€ 31.730,00<text:s/></text:p>
          </table:table-cell>
          <table:table-cell office:value-type="currency" office:value="35335" table:formula="of:=ROUND([.Q27]*11.36%+[.Q27];0)" table:style-name="ce137">
            <text:p><text:s/>€ 35.335,00<text:s/></text:p>
          </table:table-cell>
          <table:table-cell office:value-type="currency" office:value="0" table:formula="of:=ROUND([.N27];0)" table:style-name="ce137">
            <text:p><text:s/>€ -<text:s/></text:p>
          </table:table-cell>
          <table:table-cell office:value-type="currency" office:value="0" table:formula="of:=ROUND([.P27]/110.8*113.8;0)" table:style-name="ce137">
            <text:p><text:s/>€ -<text:s/></text:p>
          </table:table-cell>
          <table:table-cell office:value-type="float" office:value="30419.753086419754" table:formula="of:=[.J27]+[.N27]" table:style-name="ce138">
            <text:p>30.420</text:p>
          </table:table-cell>
          <table:table-cell office:value-type="float" office:value="30419.753086419754" table:formula="of:=[.K27]+[.P27]" table:style-name="ce138">
            <text:p>30.420</text:p>
          </table:table-cell>
          <table:table-cell table:style-name="ce137"/>
          <table:table-cell office:value-type="currency" office:value="35482" table:formula="of:=ROUND([.R27]/120.2*120.7;0)" table:style-name="ce137">
            <text:p><text:s/>€ 35.482,00<text:s/></text:p>
          </table:table-cell>
          <table:table-cell table:style-name="ce137"/>
          <table:table-cell office:value-type="currency" office:value="30420" table:formula="of:=[.L27]+[.S27]" table:style-name="ce139">
            <text:p><text:s/>€ 30.420,00<text:s/></text:p>
          </table:table-cell>
          <table:table-cell office:value-type="currency" office:value="35982" table:formula="of:=ROUND([.X27]/120.7*122.4;0)" table:style-name="ce137">
            <text:p><text:s/>€ 35.982,00<text:s/></text:p>
          </table:table-cell>
          <table:table-cell office:value-type="currency" office:value="0" table:formula="of:=ROUND([.Y27]/115.7*116.1;0)" table:style-name="ce137">
            <text:p><text:s/>€ -<text:s/></text:p>
          </table:table-cell>
          <table:table-cell office:value-type="currency" office:value="36746" table:formula="of:=ROUND([.AA27]/122.4*125;0)" table:style-name="ce140">
            <text:p><text:s/>€ 36.746,00<text:s/></text:p>
          </table:table-cell>
          <table:table-cell office:value-type="currency" office:value="0" table:formula="of:=ROUND([.AB27]/116.1*118.2;0)" table:style-name="ce140">
            <text:p><text:s/>€ -<text:s/></text:p>
          </table:table-cell>
          <table:table-cell office:value-type="currency" office:value="36746" table:formula="of:=[.AC27]+[.AD27]" table:style-name="ce141">
            <text:p><text:s/>€ 36.746,00<text:s/></text:p>
          </table:table-cell>
          <table:table-cell office:value-type="currency" office:value="36746" table:style-name="ce142">
            <text:p><text:s/>€ 36.746,00<text:s/></text:p>
          </table:table-cell>
          <table:table-cell table:style-name="ce142"/>
          <table:table-cell office:value-type="currency" office:value="36746" table:formula="of:=[.AF27]+[.AG27]" table:style-name="ce142">
            <text:p><text:s/>€ 36.746,00<text:s/></text:p>
          </table:table-cell>
          <table:table-cell office:value-type="currency" office:value="36746" table:style-name="ce139">
            <text:p><text:s/>€ 36.746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36746" table:formula="of:=[.AI27]+[.AK27]" table:style-name="ce139">
            <text:p><text:s/>€ 36.746,00<text:s/></text:p>
          </table:table-cell>
          <table:table-cell table:number-columns-repeated="5" table:style-name="ce109"/>
          <table:table-cell table:style-name="ce4"/>
          <table:table-cell table:number-columns-repeated="4" table:style-name="ce10"/>
          <table:table-cell office:value-type="currency" office:value="41567.075199999999" table:formula="of:=[.BE27]/[.AJ27]*[.AI27]" table:style-name="ce143">
            <text:p><text:s/>€ 41.567,08<text:s/></text:p>
          </table:table-cell>
          <table:table-cell office:value-type="currency" office:value="43645.428959999997" table:formula="of:=[.AX27]/100*105" table:style-name="ce112">
            <text:p><text:s/>€ 43.645,43<text:s/></text:p>
          </table:table-cell>
          <table:table-cell office:value-type="currency" office:value="44892.441215999992" table:formula="of:=[.BG27]/[.BD27]*[.AY27]" table:style-name="ce113">
            <text:p><text:s/>€ 44.892,44<text:s/></text:p>
          </table:table-cell>
          <table:table-cell office:value-type="currency" office:value="47594.301103999991" table:formula="of:=[.BI27]/[.BG27]*[.AZ27]" table:style-name="ce114">
            <text:p><text:s/>€ 47.594,30<text:s/></text:p>
          </table:table-cell>
          <table:table-cell table:number-columns-repeated="2" table:style-name="ce167"/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49755.78901439999" table:formula="of:=[.BA27]/[.BI27]*[.BL27]" table:style-name="ce113">
            <text:p><text:s/>€ 49.755,79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52042" table:formula="of:=COM.MICROSOFT.CEILING((([.BK27]/[.BL27])*[.BN27]);1)" table:style-name="ce122">
            <text:p><text:s/>€ 52.042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27]/[.BW27]*[.BY27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27]/[.BY27])*[.CA27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52042" table:formula="of:=[.BM27]+[.BZ27]" table:style-name="ce132">
            <text:p><text:s/>€ 52.042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10"/>
          <table:table-cell office:value-type="string" table:style-name="ce96">
            <text:p>6.722.00.00</text:p>
          </table:table-cell>
          <table:table-cell table:style-name="ce134"/>
          <table:table-cell office:value-type="string" table:style-name="ce134">
            <text:p>Gemalen te Huijbergen</text:p>
          </table:table-cell>
          <table:table-cell table:number-columns-repeated="2" table:style-name="ce134"/>
          <table:table-cell office:value-type="string" table:style-name="ce134">
            <text:p>Huijbergen</text:p>
          </table:table-cell>
          <table:table-cell office:value-type="currency" office:value="35172.839506172837" table:style-name="ce137">
            <text:p><text:s/>€ 35.172,84<text:s/></text:p>
          </table:table-cell>
          <table:table-cell office:value-type="currency" office:value="35172.839506172837" table:style-name="ce137">
            <text:p><text:s/>€ 35.172,84<text:s/></text:p>
          </table:table-cell>
          <table:table-cell office:value-type="currency" office:value="35173" table:formula="of:=ROUND([.J28];0)" table:style-name="ce137">
            <text:p><text:s/>€ 35.173,00<text:s/></text:p>
          </table:table-cell>
          <table:table-cell office:value-type="currency" office:value="36409" table:formula="of:=ROUND([.L28]/113.8*117.8;0)" table:style-name="ce137">
            <text:p><text:s/>€ 36.409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36687" table:formula="of:=ROUND([.M28]/117.8*118.7;0)" table:style-name="ce137">
            <text:p><text:s/>€ 36.687,00<text:s/></text:p>
          </table:table-cell>
          <table:table-cell office:value-type="currency" office:value="40855" table:formula="of:=ROUND([.Q28]*11.36%+[.Q28];0)" table:style-name="ce137">
            <text:p><text:s/>€ 40.855,00<text:s/></text:p>
          </table:table-cell>
          <table:table-cell office:value-type="currency" office:value="0" table:formula="of:=ROUND([.N28];0)" table:style-name="ce137">
            <text:p><text:s/>€ -<text:s/></text:p>
          </table:table-cell>
          <table:table-cell office:value-type="currency" office:value="0" table:formula="of:=ROUND([.P28]/110.8*113.8;0)" table:style-name="ce137">
            <text:p><text:s/>€ -<text:s/></text:p>
          </table:table-cell>
          <table:table-cell office:value-type="float" office:value="35172.839506172837" table:formula="of:=[.J28]+[.N28]" table:style-name="ce138">
            <text:p>35.173</text:p>
          </table:table-cell>
          <table:table-cell office:value-type="float" office:value="35172.839506172837" table:formula="of:=[.K28]+[.P28]" table:style-name="ce138">
            <text:p>35.173</text:p>
          </table:table-cell>
          <table:table-cell table:style-name="ce137"/>
          <table:table-cell office:value-type="currency" office:value="41025" table:formula="of:=ROUND([.R28]/120.2*120.7;0)" table:style-name="ce137">
            <text:p><text:s/>€ 41.025,00<text:s/></text:p>
          </table:table-cell>
          <table:table-cell table:style-name="ce137"/>
          <table:table-cell office:value-type="currency" office:value="35173" table:formula="of:=[.L28]+[.S28]" table:style-name="ce139">
            <text:p><text:s/>€ 35.173,00<text:s/></text:p>
          </table:table-cell>
          <table:table-cell office:value-type="currency" office:value="41603" table:formula="of:=ROUND([.X28]/120.7*122.4;0)" table:style-name="ce137">
            <text:p><text:s/>€ 41.603,00<text:s/></text:p>
          </table:table-cell>
          <table:table-cell office:value-type="currency" office:value="0" table:formula="of:=ROUND([.Y28]/115.7*116.1;0)" table:style-name="ce137">
            <text:p><text:s/>€ -<text:s/></text:p>
          </table:table-cell>
          <table:table-cell office:value-type="currency" office:value="42487" table:formula="of:=ROUND([.AA28]/122.4*125;0)" table:style-name="ce140">
            <text:p><text:s/>€ 42.487,00<text:s/></text:p>
          </table:table-cell>
          <table:table-cell office:value-type="currency" office:value="0" table:formula="of:=ROUND([.AB28]/116.1*118.2;0)" table:style-name="ce140">
            <text:p><text:s/>€ -<text:s/></text:p>
          </table:table-cell>
          <table:table-cell office:value-type="currency" office:value="42487" table:formula="of:=[.AC28]+[.AD28]" table:style-name="ce141">
            <text:p><text:s/>€ 42.487,00<text:s/></text:p>
          </table:table-cell>
          <table:table-cell office:value-type="currency" office:value="45000" table:style-name="ce160">
            <text:p><text:s/>€ 45.000,00<text:s/></text:p>
          </table:table-cell>
          <table:table-cell table:style-name="ce142"/>
          <table:table-cell office:value-type="currency" office:value="45000" table:formula="of:=[.AF28]+[.AG28]" table:style-name="ce142">
            <text:p><text:s/>€ 45.000,00<text:s/></text:p>
          </table:table-cell>
          <table:table-cell office:value-type="currency" office:value="45000" table:style-name="ce139">
            <text:p><text:s/>€ 45.000,00<text:s/></text:p>
          </table:table-cell>
          <table:table-cell office:value-type="float" office:value="131.5" table:style-name="ce161">
            <text:p>131,5</text:p>
          </table:table-cell>
          <table:table-cell table:style-name="ce139"/>
          <table:table-cell table:style-name="ce130"/>
          <table:table-cell office:value-type="currency" office:value="45000" table:formula="of:=[.AI28]+[.AK28]" table:style-name="ce139">
            <text:p><text:s/>€ 45.000,00<text:s/></text:p>
          </table:table-cell>
          <table:table-cell office:value-type="string" table:style-name="ce163">
            <text:p>nw.taxatie nov.2018</text:p>
          </table:table-cell>
          <table:table-cell office:value-type="currency" office:value="45000" table:style-name="ce163">
            <text:p><text:s/>€ 45.000,00<text:s/></text:p>
          </table:table-cell>
          <table:table-cell table:style-name="ce163"/>
          <table:table-cell office:value-type="currency" office:value="0" table:style-name="ce163">
            <text:p><text:s/>€ -<text:s/></text:p>
          </table:table-cell>
          <table:table-cell office:value-type="currency" office:value="45000" table:formula="of:=[.AO28]+[.AQ28]" table:style-name="ce163">
            <text:p><text:s/>€ 45.000,00<text:s/></text:p>
          </table:table-cell>
          <table:table-cell table:style-name="ce4"/>
          <table:table-cell table:number-columns-repeated="4" table:style-name="ce10"/>
          <table:table-cell office:value-type="currency" office:value="48387.832699619772" table:formula="of:=[.BE28]/[.AJ28]*[.AI28]" table:style-name="ce143">
            <text:p><text:s/>€ 48.387,83<text:s/></text:p>
          </table:table-cell>
          <table:table-cell office:value-type="currency" office:value="50807.22433460076" table:formula="of:=[.AX28]/100*105" table:style-name="ce144">
            <text:p><text:s/>€ 50.807,22<text:s/></text:p>
          </table:table-cell>
          <table:table-cell office:value-type="currency" office:value="52258.859315589347" table:formula="of:=[.BG28]/[.BD28]*[.AY28]" table:style-name="ce113">
            <text:p><text:s/>€ 52.258,86<text:s/></text:p>
          </table:table-cell>
          <table:table-cell office:value-type="currency" office:value="55404.068441064628" table:formula="of:=[.BI28]/[.BG28]*[.AZ28]" table:style-name="ce114">
            <text:p><text:s/>€ 55.404,07<text:s/></text:p>
          </table:table-cell>
          <table:table-cell office:value-type="date" office:date-value="2018-12-05T00:00:00" table:style-name="ce124">
            <text:p>5-12-2018</text:p>
          </table:table-cell>
          <table:table-cell office:value-type="date" office:date-value="2024-12-05T00:00:00" table:style-name="ce124">
            <text:p>5-12-2024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57920.235741444856" table:formula="of:=[.BA28]/[.BI28]*[.BL28]" table:style-name="ce113">
            <text:p><text:s/>€ 57.920,24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60582" table:formula="of:=COM.MICROSOFT.CEILING((([.BK28]/[.BL28])*[.BN28]);1)" table:style-name="ce122">
            <text:p><text:s/>€ 60.582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2-05T00:00:00" table:formula="of:=[.BC28]" table:style-name="ce124">
            <text:p>5-12-2024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28]/[.BW28]*[.BY28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28]/[.BY28])*[.CA28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60582" table:formula="of:=[.BM28]+[.BZ28]" table:style-name="ce132">
            <text:p><text:s/>€ 60.582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10"/>
          <table:table-cell office:value-type="string" table:style-name="ce96">
            <text:p>6.630.11.00</text:p>
          </table:table-cell>
          <table:table-cell office:value-type="float" office:value="10501" table:style-name="ce134">
            <text:p>10501</text:p>
          </table:table-cell>
          <table:table-cell office:value-type="string" table:style-name="ce134">
            <text:p>Scouting gebouw Ossendrecht</text:p>
          </table:table-cell>
          <table:table-cell office:value-type="string" table:style-name="ce157">
            <text:p>Breestraat 16</text:p>
          </table:table-cell>
          <table:table-cell office:value-type="string" table:style-name="ce157">
            <text:p>4641 SG</text:p>
          </table:table-cell>
          <table:table-cell office:value-type="string" table:style-name="ce157">
            <text:p>Ossendrecht</text:p>
          </table:table-cell>
          <table:table-cell office:value-type="currency" office:value="412567.90123456792" table:style-name="ce137">
            <text:p><text:s/>€ 412.567,90<text:s/></text:p>
          </table:table-cell>
          <table:table-cell office:value-type="currency" office:value="412567.90123456792" table:style-name="ce137">
            <text:p><text:s/>€ 412.567,90<text:s/></text:p>
          </table:table-cell>
          <table:table-cell office:value-type="currency" office:value="412568" table:formula="of:=ROUND([.J29];0)" table:style-name="ce137">
            <text:p><text:s/>€ 412.568,00<text:s/></text:p>
          </table:table-cell>
          <table:table-cell office:value-type="currency" office:value="427070" table:formula="of:=ROUND([.L29]/113.8*117.8;0)" table:style-name="ce137">
            <text:p><text:s/>€ 427.070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430333" table:formula="of:=ROUND([.M29]/117.8*118.7;0)" table:style-name="ce137">
            <text:p><text:s/>€ 430.333,00<text:s/></text:p>
          </table:table-cell>
          <table:table-cell office:value-type="currency" office:value="479219" table:formula="of:=ROUND([.Q29]*11.36%+[.Q29];0)" table:style-name="ce137">
            <text:p><text:s/>€ 479.219,00<text:s/></text:p>
          </table:table-cell>
          <table:table-cell office:value-type="currency" office:value="0" table:formula="of:=ROUND([.N29];0)" table:style-name="ce137">
            <text:p><text:s/>€ -<text:s/></text:p>
          </table:table-cell>
          <table:table-cell office:value-type="currency" office:value="0" table:formula="of:=ROUND([.P29]/110.8*113.8;0)" table:style-name="ce137">
            <text:p><text:s/>€ -<text:s/></text:p>
          </table:table-cell>
          <table:table-cell office:value-type="float" office:value="412567.90123456792" table:formula="of:=[.J29]+[.N29]" table:style-name="ce138">
            <text:p>412.568</text:p>
          </table:table-cell>
          <table:table-cell office:value-type="float" office:value="412567.90123456792" table:formula="of:=[.K29]+[.P29]" table:style-name="ce138">
            <text:p>412.568</text:p>
          </table:table-cell>
          <table:table-cell table:style-name="ce137"/>
          <table:table-cell office:value-type="currency" office:value="481212" table:formula="of:=ROUND([.R29]/120.2*120.7;0)" table:style-name="ce137">
            <text:p><text:s/>€ 481.212,00<text:s/></text:p>
          </table:table-cell>
          <table:table-cell table:style-name="ce137"/>
          <table:table-cell office:value-type="currency" office:value="412568" table:formula="of:=[.L29]+[.S29]" table:style-name="ce139">
            <text:p><text:s/>€ 412.568,00<text:s/></text:p>
          </table:table-cell>
          <table:table-cell office:value-type="currency" office:value="487990" table:formula="of:=ROUND([.X29]/120.7*122.4;0)" table:style-name="ce137">
            <text:p><text:s/>€ 487.990,00<text:s/></text:p>
          </table:table-cell>
          <table:table-cell office:value-type="currency" office:value="0" table:formula="of:=ROUND([.Y29]/115.7*116.1;0)" table:style-name="ce137">
            <text:p><text:s/>€ -<text:s/></text:p>
          </table:table-cell>
          <table:table-cell office:value-type="currency" office:value="498356" table:formula="of:=ROUND([.AA29]/122.4*125;0)" table:style-name="ce140">
            <text:p><text:s/>€ 498.356,00<text:s/></text:p>
          </table:table-cell>
          <table:table-cell office:value-type="currency" office:value="0" table:formula="of:=ROUND([.AB29]/116.1*118.2;0)" table:style-name="ce140">
            <text:p><text:s/>€ -<text:s/></text:p>
          </table:table-cell>
          <table:table-cell office:value-type="currency" office:value="498356" table:formula="of:=[.AC29]+[.AD29]" table:style-name="ce141">
            <text:p><text:s/>€ 498.356,00<text:s/></text:p>
          </table:table-cell>
          <table:table-cell office:value-type="currency" office:value="450000" table:style-name="ce160">
            <text:p><text:s/>€ 450.000,00<text:s/></text:p>
          </table:table-cell>
          <table:table-cell table:style-name="ce142"/>
          <table:table-cell office:value-type="currency" office:value="450000" table:formula="of:=[.AF29]+[.AG29]" table:style-name="ce142">
            <text:p><text:s/>€ 450.000,00<text:s/></text:p>
          </table:table-cell>
          <table:table-cell office:value-type="currency" office:value="450000" table:style-name="ce139">
            <text:p><text:s/>€ 450.000,00<text:s/></text:p>
          </table:table-cell>
          <table:table-cell office:value-type="float" office:value="131.5" table:style-name="ce161">
            <text:p>131,5</text:p>
          </table:table-cell>
          <table:table-cell table:style-name="ce139"/>
          <table:table-cell table:style-name="ce130"/>
          <table:table-cell office:value-type="currency" office:value="450000" table:formula="of:=[.AI29]+[.AK29]" table:style-name="ce139">
            <text:p><text:s/>€ 450.000,00<text:s/></text:p>
          </table:table-cell>
          <table:table-cell office:value-type="string" table:style-name="ce163">
            <text:p>nw.taxatie nov.2018</text:p>
          </table:table-cell>
          <table:table-cell office:value-type="currency" office:value="450000" table:style-name="ce163">
            <text:p><text:s/>€ 450.000,00<text:s/></text:p>
          </table:table-cell>
          <table:table-cell table:number-columns-repeated="2" table:style-name="ce163"/>
          <table:table-cell office:value-type="currency" office:value="450000" table:formula="of:=[.AO29]+[.AQ29]" table:style-name="ce163">
            <text:p><text:s/>€ 450.000,00<text:s/></text:p>
          </table:table-cell>
          <table:table-cell table:style-name="ce4"/>
          <table:table-cell table:number-columns-repeated="4" table:style-name="ce10"/>
          <table:table-cell office:value-type="currency" office:value="483878.32699619775" table:formula="of:=[.BE29]/[.AJ29]*[.AI29]" table:style-name="ce143">
            <text:p><text:s/>€ 483.878,33<text:s/></text:p>
          </table:table-cell>
          <table:table-cell office:value-type="currency" office:value="508072.24334600766" table:formula="of:=[.AX29]/100*105" table:style-name="ce112">
            <text:p><text:s/>€ 508.072,24<text:s/></text:p>
          </table:table-cell>
          <table:table-cell office:value-type="currency" office:value="522588.59315589356" table:formula="of:=[.BG29]/[.BD29]*[.AY29]" table:style-name="ce113">
            <text:p><text:s/>€ 522.588,59<text:s/></text:p>
          </table:table-cell>
          <table:table-cell office:value-type="currency" office:value="554040.68441064632" table:formula="of:=[.BI29]/[.BG29]*[.AZ29]" table:style-name="ce114">
            <text:p><text:s/>€ 554.040,68<text:s/></text:p>
          </table:table-cell>
          <table:table-cell office:value-type="date" office:date-value="2018-11-21T00:00:00" table:style-name="ce124">
            <text:p>21-11-2018</text:p>
          </table:table-cell>
          <table:table-cell office:value-type="date" office:date-value="2024-11-21T00:00:00" table:style-name="ce124">
            <text:p>21-11-2024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579202.35741444863" table:formula="of:=[.BA29]/[.BI29]*[.BL29]" table:style-name="ce113">
            <text:p><text:s/>€ 579.202,36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605816" table:formula="of:=COM.MICROSOFT.CEILING((([.BK29]/[.BL29])*[.BN29]);1)" table:style-name="ce122">
            <text:p><text:s/>€ 605.816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1-21T00:00:00" table:formula="of:=[.BC29]" table:style-name="ce124">
            <text:p>21-11-2024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29]/[.BW29]*[.BY29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29]/[.BY29])*[.CA29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605816" table:formula="of:=[.BM29]+[.BZ29]" table:style-name="ce132">
            <text:p><text:s/>€ 605.816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13">
          <table:table-cell table:number-columns-repeated="3" table:style-name="ce10"/>
          <table:table-cell office:value-type="string" table:style-name="ce96">
            <text:p>6.630.00.00</text:p>
          </table:table-cell>
          <table:table-cell office:value-type="float" office:value="12002" table:style-name="ce134">
            <text:p>12002</text:p>
          </table:table-cell>
          <table:table-cell office:value-type="string" table:style-name="ce134">
            <text:p>Multifunct.gebouw, sporthal en horeca De Drieschaar<text:s/></text:p>
            <text:p>(exclusief fundering onder de vorstgrens) (Incl. BTW) Leegstaand</text:p>
          </table:table-cell>
          <table:table-cell office:value-type="string" table:style-name="ce157">
            <text:p>De Ploeg 11/13<text:s/></text:p>
          </table:table-cell>
          <table:table-cell office:value-type="string" table:style-name="ce157">
            <text:p>4641 TH</text:p>
          </table:table-cell>
          <table:table-cell office:value-type="string" table:style-name="ce157">
            <text:p>Ossendrecht</text:p>
          </table:table-cell>
          <table:table-cell office:value-type="currency" office:value="3521086.4197530863" table:style-name="ce137">
            <text:p><text:s/>€ 3.521.086,42<text:s/></text:p>
          </table:table-cell>
          <table:table-cell office:value-type="currency" office:value="3521086.4197530863" table:style-name="ce137">
            <text:p><text:s/>€ 3.521.086,42<text:s/></text:p>
          </table:table-cell>
          <table:table-cell office:value-type="currency" office:value="3521086" table:formula="of:=ROUND([.J30];0)" table:style-name="ce137">
            <text:p><text:s/>€ 3.521.086,00<text:s/></text:p>
          </table:table-cell>
          <table:table-cell office:value-type="currency" office:value="3644850" table:formula="of:=ROUND([.L30]/113.8*117.8;0)" table:style-name="ce137">
            <text:p><text:s/>€ 3.644.850,00<text:s/></text:p>
          </table:table-cell>
          <table:table-cell office:value-type="currency" office:value="336518.51851851854" table:style-name="ce137">
            <text:p><text:s/>€ 336.518,52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336518.51851851854" table:style-name="ce137">
            <text:p><text:s/>€ 336.518,52<text:s/></text:p>
          </table:table-cell>
          <table:table-cell office:value-type="currency" office:value="3500000" table:style-name="ce158">
            <text:p><text:s/>€ 3.500.000,00<text:s/></text:p>
          </table:table-cell>
          <table:table-cell office:value-type="currency" office:value="3520502" table:formula="of:=ROUND([.Q30]/119.5*120.2;0)" table:style-name="ce137">
            <text:p><text:s/>€ 3.520.502,00<text:s/></text:p>
          </table:table-cell>
          <table:table-cell office:value-type="currency" office:value="336519" table:formula="of:=ROUND([.N30];0)" table:style-name="ce137">
            <text:p><text:s/>€ 336.519,00<text:s/></text:p>
          </table:table-cell>
          <table:table-cell office:value-type="currency" office:value="345630" table:formula="of:=ROUND([.P30]/110.8*113.8;0)" table:style-name="ce137">
            <text:p><text:s/>€ 345.630,00<text:s/></text:p>
          </table:table-cell>
          <table:table-cell office:value-type="float" office:value="3857604.9382716049" table:formula="of:=[.J30]+[.N30]" table:style-name="ce138">
            <text:p>3.857.605</text:p>
          </table:table-cell>
          <table:table-cell office:value-type="float" office:value="3857604.9382716049" table:formula="of:=[.K30]+[.P30]" table:style-name="ce138">
            <text:p>3.857.605</text:p>
          </table:table-cell>
          <table:table-cell office:value-type="currency" office:value="185000" table:style-name="ce158">
            <text:p><text:s/>€ 185.000,00<text:s/></text:p>
          </table:table-cell>
          <table:table-cell office:value-type="currency" office:value="3535146" table:formula="of:=ROUND([.R30]/120.2*120.7;0)" table:style-name="ce137">
            <text:p><text:s/>€ 3.535.146,00<text:s/></text:p>
          </table:table-cell>
          <table:table-cell office:value-type="currency" office:value="185803" table:formula="of:=ROUND([.W30]/115.2*115.7;0)" table:style-name="ce137">
            <text:p><text:s/>€ 185.803,00<text:s/></text:p>
          </table:table-cell>
          <table:table-cell office:value-type="currency" office:value="3857605" table:formula="of:=[.L30]+[.S30]" table:style-name="ce139">
            <text:p><text:s/>€ 3.857.605,00<text:s/></text:p>
          </table:table-cell>
          <table:table-cell office:value-type="currency" office:value="3584937" table:formula="of:=ROUND([.X30]/120.7*122.4;0)" table:style-name="ce137">
            <text:p><text:s/>€ 3.584.937,00<text:s/></text:p>
          </table:table-cell>
          <table:table-cell office:value-type="currency" office:value="186445" table:formula="of:=ROUND([.Y30]/115.7*116.1;0)" table:style-name="ce137">
            <text:p><text:s/>€ 186.445,00<text:s/></text:p>
          </table:table-cell>
          <table:table-cell office:value-type="currency" office:value="3661088" table:formula="of:=ROUND([.AA30]/122.4*125;0)" table:style-name="ce137">
            <text:p><text:s/>€ 3.661.088,00<text:s/></text:p>
          </table:table-cell>
          <table:table-cell office:value-type="currency" office:value="189817" table:formula="of:=ROUND([.AB30]/116.1*118.2;0)" table:style-name="ce137">
            <text:p><text:s/>€ 189.817,00<text:s/></text:p>
          </table:table-cell>
          <table:table-cell office:value-type="currency" office:value="3850905" table:formula="of:=[.AC30]+[.AD30]" table:style-name="ce139">
            <text:p><text:s/>€ 3.850.905,00<text:s/></text:p>
          </table:table-cell>
          <table:table-cell office:value-type="currency" office:value="3661088" table:style-name="ce139">
            <text:p><text:s/>€ 3.661.088,00<text:s/></text:p>
          </table:table-cell>
          <table:table-cell office:value-type="currency" office:value="415000" table:style-name="ce139">
            <text:p><text:s/>€ 415.000,00<text:s/></text:p>
          </table:table-cell>
          <table:table-cell office:value-type="currency" office:value="4076088" table:formula="of:=[.AF30]+[.AG30]" table:style-name="ce139">
            <text:p><text:s/>€ 4.076.088,00<text:s/></text:p>
          </table:table-cell>
          <table:table-cell office:value-type="currency" office:value="3661088" table:style-name="ce139">
            <text:p><text:s/>€ 3.661.088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415000" table:style-name="ce139">
            <text:p><text:s/>€ 415.000,00<text:s/></text:p>
          </table:table-cell>
          <table:table-cell office:value-type="float" office:value="119.9" table:style-name="ce130">
            <text:p>119,9</text:p>
          </table:table-cell>
          <table:table-cell office:value-type="currency" office:value="4076088" table:formula="of:=[.AI30]+[.AK30]" table:style-name="ce139">
            <text:p><text:s/>€ 4.076.088,00<text:s/></text:p>
          </table:table-cell>
          <table:table-cell office:value-type="string" table:style-name="ce163">
            <text:p>akkoord</text:p>
          </table:table-cell>
          <table:table-cell office:value-type="currency" office:value="3661088" table:style-name="ce163">
            <text:p><text:s/>€ 3.661.088,00<text:s/></text:p>
          </table:table-cell>
          <table:table-cell office:value-type="string" table:style-name="ce162">
            <text:p>nw.taxatie nov.2018 maar enkel voor De Ploeg 11 totaal</text:p>
          </table:table-cell>
          <table:table-cell office:value-type="currency" office:value="415000" table:style-name="ce163">
            <text:p><text:s/>€ 415.000,00<text:s/></text:p>
          </table:table-cell>
          <table:table-cell office:value-type="currency" office:value="4076088" table:formula="of:=[.AO30]+[.AQ30]" table:style-name="ce163">
            <text:p><text:s/>€ 4.076.088,00<text:s/></text:p>
          </table:table-cell>
          <table:table-cell office:value-type="string" table:style-name="ce4">
            <text:p>Taxatie gebouw 608385-2, 28-05-14</text:p>
            <text:p>(excl. BTW)</text:p>
          </table:table-cell>
          <table:table-cell table:number-columns-repeated="4" table:style-name="ce10"/>
          <table:table-cell office:value-type="currency" office:value="4141422.7456" table:formula="of:=[.BE30]/[.AJ30]*[.AI30]" table:style-name="ce143">
            <text:p><text:s/>€ 4.141.422,75<text:s/></text:p>
          </table:table-cell>
          <table:table-cell office:value-type="currency" office:value="4348493.8828800004" table:formula="of:=[.AX30]/100*105" table:style-name="ce144">
            <text:p><text:s/>€ 4.348.493,88<text:s/></text:p>
          </table:table-cell>
          <table:table-cell office:value-type="currency" office:value="4472736.5652479995" table:formula="of:=[.BG30]/[.BD30]*[.AY30]" table:style-name="ce113">
            <text:p><text:s/>€ 4.472.736,57<text:s/></text:p>
          </table:table-cell>
          <table:table-cell office:value-type="currency" office:value="5125000" table:style-name="ce114">
            <text:p><text:s/>€ 5.125.000,00<text:s/></text:p>
          </table:table-cell>
          <table:table-cell office:value-type="date" office:date-value="2021-11-30T00:00:00" table:style-name="ce124">
            <text:p>30-11-2021</text:p>
          </table:table-cell>
          <table:table-cell office:value-type="date" office:date-value="2027-11-30T00:00:00" table:style-name="ce124">
            <text:p>30-11-2027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427806.50542118429" table:formula="of:=[.BU30]/[.AL30]*[.AK30]" table:style-name="ce143">
            <text:p><text:s/>€ 427.806,51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434651.40950792324" table:formula="of:=[.BF30]/100*101.6" table:style-name="ce147">
            <text:p><text:s/>€ 434.651,41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442779.73311092571" table:formula="of:=[.BV30]/[.BT30]*[.BH30]" table:style-name="ce149">
            <text:p><text:s/>€ 442.779,73<text:s/></text:p>
          </table:table-cell>
          <table:table-cell office:value-type="currency" office:value="5357751.0917030564" table:formula="of:=[.BA30]/[.BI30]*[.BL30]" table:style-name="ce113">
            <text:p><text:s/>€ 5.357.751,09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5603931" table:formula="of:=COM.MICROSOFT.CEILING((([.BK30]/[.BL30])*[.BN30]);1)" table:style-name="ce122">
            <text:p><text:s/>€ 5.603.931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7-11-30T00:00:00" table:formula="of:=[.BC30]" table:style-name="ce124">
            <text:p>30-11-2027</text:p>
          </table:table-cell>
          <table:table-cell table:style-name="ce123"/>
          <table:table-cell office:value-type="currency" office:value="665000" table:style-name="ce164">
            <text:p><text:s/>€ 665.000,00<text:s/></text:p>
          </table:table-cell>
          <table:table-cell office:value-type="date" office:date-value="2021-11-30T00:00:00" table:style-name="ce124">
            <text:p>30-11-2021</text:p>
          </table:table-cell>
          <table:table-cell office:value-type="date" office:date-value="2024-11-30T00:00:00" table:style-name="ce124">
            <text:p>30-11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700929.48717948713" table:formula="of:=[.BQ30]/[.BW30]*[.BY30]" table:style-name="ce127">
            <text:p><text:s/>€ 700.929,49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750866" table:formula="of:=COM.MICROSOFT.CEILING((([.BX30]/[.BY30])*[.CA30]);1)" table:style-name="ce129">
            <text:p><text:s/>€ 750.866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11-30T00:00:00" table:formula="of:=[.BS30]" table:style-name="ce131">
            <text:p>30-11-2024</text:p>
          </table:table-cell>
          <table:table-cell office:value-type="currency" office:value="6354797" table:formula="of:=[.BM30]+[.BZ30]" table:style-name="ce132">
            <text:p><text:s/>€ 6.354.797,00<text:s/></text:p>
          </table:table-cell>
          <table:table-cell table:number-columns-repeated="3" table:style-name="ce133"/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12">
          <table:table-cell office:value-type="string" table:style-name="ce10">
            <text:p>Omdat zij nog niet duidelijk hebben hoe</text:p>
          </table:table-cell>
          <table:table-cell table:number-columns-repeated="2" table:style-name="ce10"/>
          <table:table-cell office:value-type="string" table:style-name="ce96">
            <text:p>6.120.01.00</text:p>
          </table:table-cell>
          <table:table-cell office:value-type="float" office:value="32401" table:style-name="ce134">
            <text:p>32401</text:p>
          </table:table-cell>
          <table:table-cell office:value-type="string" table:style-name="ce135">
            <text:p>Brandweerkazerne Ossendrecht</text:p>
          </table:table-cell>
          <table:table-cell office:value-type="string" table:style-name="ce157">
            <text:p>Doktersstraat 5</text:p>
          </table:table-cell>
          <table:table-cell office:value-type="string" table:style-name="ce157">
            <text:p>4641 HS</text:p>
          </table:table-cell>
          <table:table-cell office:value-type="string" table:style-name="ce157">
            <text:p>Ossendrecht</text:p>
          </table:table-cell>
          <table:table-cell office:value-type="currency" office:value="296592.59259259253" table:style-name="ce137">
            <text:p><text:s/>€ 296.592,59<text:s/></text:p>
          </table:table-cell>
          <table:table-cell office:value-type="currency" office:value="296592.59259259253" table:style-name="ce137">
            <text:p><text:s/>€ 296.592,59<text:s/></text:p>
          </table:table-cell>
          <table:table-cell office:value-type="currency" office:value="296593" table:formula="of:=ROUND([.J31];0)" table:style-name="ce137">
            <text:p><text:s/>€ 296.593,00<text:s/></text:p>
          </table:table-cell>
          <table:table-cell office:value-type="currency" office:value="307018" table:formula="of:=ROUND([.L31]/113.8*117.8;0)" table:style-name="ce137">
            <text:p><text:s/>€ 307.018,00<text:s/></text:p>
          </table:table-cell>
          <table:table-cell office:value-type="currency" office:value="26617.283950617282" table:style-name="ce137">
            <text:p><text:s/>€ 26.617,28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6617.283950617282" table:style-name="ce137">
            <text:p><text:s/>€ 26.617,28<text:s/></text:p>
          </table:table-cell>
          <table:table-cell office:value-type="currency" office:value="309364" table:formula="of:=ROUND([.M31]/117.8*118.7;0)" table:style-name="ce137">
            <text:p><text:s/>€ 309.364,00<text:s/></text:p>
          </table:table-cell>
          <table:table-cell office:value-type="currency" office:value="344508" table:formula="of:=ROUND([.Q31]*11.36%+[.Q31];0)" table:style-name="ce137">
            <text:p><text:s/>€ 344.508,00<text:s/></text:p>
          </table:table-cell>
          <table:table-cell office:value-type="currency" office:value="26617" table:formula="of:=ROUND([.N31];0)" table:style-name="ce137">
            <text:p><text:s/>€ 26.617,00<text:s/></text:p>
          </table:table-cell>
          <table:table-cell office:value-type="currency" office:value="0" table:style-name="ce137">
            <text:p><text:s/>€ -<text:s/></text:p>
          </table:table-cell>
          <table:table-cell table:number-columns-repeated="2" table:style-name="ce138"/>
          <table:table-cell table:style-name="ce137"/>
          <table:table-cell office:value-type="currency" office:value="345941" table:formula="of:=ROUND([.R31]/120.2*120.7;0)" table:style-name="ce137">
            <text:p><text:s/>€ 345.941,00<text:s/></text:p>
          </table:table-cell>
          <table:table-cell table:style-name="ce173"/>
          <table:table-cell office:value-type="currency" office:value="323210" table:formula="of:=[.L31]+[.S31]" table:style-name="ce139">
            <text:p><text:s/>€ 323.210,00<text:s/></text:p>
          </table:table-cell>
          <table:table-cell office:value-type="currency" office:value="325000" table:style-name="ce158">
            <text:p><text:s/>€ 325.000,00<text:s/></text:p>
          </table:table-cell>
          <table:table-cell office:value-type="currency" office:value="0" table:formula="of:=ROUND([.Y31]/115.7*116.1;0)" table:style-name="ce137">
            <text:p><text:s/>€ -<text:s/></text:p>
          </table:table-cell>
          <table:table-cell office:value-type="currency" office:value="331904" table:formula="of:=ROUND([.AA31]/122.4*125;0)" table:style-name="ce140">
            <text:p><text:s/>€ 331.904,00<text:s/></text:p>
          </table:table-cell>
          <table:table-cell office:value-type="currency" office:value="0" table:formula="of:=ROUND([.AB31]/116.1*118.2;0)" table:style-name="ce140">
            <text:p><text:s/>€ -<text:s/></text:p>
          </table:table-cell>
          <table:table-cell office:value-type="currency" office:value="331904" table:formula="of:=[.AC31]+[.AD31]" table:style-name="ce141">
            <text:p><text:s/>€ 331.904,00<text:s/></text:p>
          </table:table-cell>
          <table:table-cell office:value-type="currency" office:value="331904" table:style-name="ce142">
            <text:p><text:s/>€ 331.904,00<text:s/></text:p>
          </table:table-cell>
          <table:table-cell table:style-name="ce142"/>
          <table:table-cell office:value-type="currency" office:value="331904" table:formula="of:=[.AF31]+[.AG31]" table:style-name="ce142">
            <text:p><text:s/>€ 331.904,00<text:s/></text:p>
          </table:table-cell>
          <table:table-cell office:value-type="currency" office:value="331904" table:style-name="ce139">
            <text:p><text:s/>€ 331.904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331904" table:formula="of:=[.AI31]+[.AK31]" table:style-name="ce139">
            <text:p><text:s/>€ 331.904,00<text:s/></text:p>
          </table:table-cell>
          <table:table-cell table:number-columns-repeated="5" table:style-name="ce109"/>
          <table:table-cell office:value-type="string" table:style-name="ce4">
            <text:p>Taxatie 4013479-2 d.d. 8-11-2017 incl funderingen</text:p>
          </table:table-cell>
          <table:table-cell table:number-columns-repeated="4" table:style-name="ce10"/>
          <table:table-cell office:value-type="currency" office:value="375449.80479999998" table:formula="of:=[.BE31]/[.AJ31]*[.AI31]" table:style-name="ce143">
            <text:p><text:s/>€ 375.449,80<text:s/></text:p>
          </table:table-cell>
          <table:table-cell office:value-type="currency" office:value="394222.29504" table:formula="of:=[.AX31]/100*105" table:style-name="ce112">
            <text:p><text:s/>€ 394.222,30<text:s/></text:p>
          </table:table-cell>
          <table:table-cell office:value-type="currency" office:value="405485.78918399994" table:formula="of:=[.BG31]/[.BD31]*[.AY31]" table:style-name="ce113">
            <text:p><text:s/>€ 405.485,79<text:s/></text:p>
          </table:table-cell>
          <table:table-cell office:value-type="currency" office:value="429890.02649599989" table:formula="of:=[.BI31]/[.BG31]*[.AZ31]" table:style-name="ce114">
            <text:p><text:s/>€ 429.890,03<text:s/></text:p>
          </table:table-cell>
          <table:table-cell office:value-type="date" office:date-value="2017-12-14T00:00:00" table:style-name="ce124">
            <text:p>14-12-2017</text:p>
          </table:table-cell>
          <table:table-cell office:value-type="date" office:date-value="2023-12-14T00:00:00" table:style-name="ce124">
            <text:p>14-12-2023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444127" table:style-name="ce150">
            <text:p><text:s/>€ 444.127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464534" table:formula="of:=COM.MICROSOFT.CEILING((([.BK31]/[.BL31])*[.BN31]);1)" table:style-name="ce122">
            <text:p><text:s/>€ 464.534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12-14T00:00:00" table:formula="of:=[.BC31]" table:style-name="ce124">
            <text:p>14-12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31]/[.BW31]*[.BY31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31]/[.BY31])*[.CA31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464534" table:formula="of:=[.BM31]+[.BZ31]" table:style-name="ce132">
            <text:p><text:s/>€ 464.534,00<text:s/></text:p>
          </table:table-cell>
          <table:table-cell office:value-type="string" table:style-name="ce153">
            <text:p>Ja</text:p>
          </table:table-cell>
          <table:table-cell office:value-type="float" office:value="28" table:style-name="ce153">
            <text:p>28</text:p>
          </table:table-cell>
          <table:table-cell office:value-type="string" table:style-name="ce154">
            <text:p>Nee</text:p>
          </table:table-cell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6">
          <table:table-cell table:number-columns-repeated="3" table:style-name="ce2"/>
          <table:table-cell office:value-type="string" table:style-name="ce96">
            <text:p>6.560.30.00</text:p>
          </table:table-cell>
          <table:table-cell office:value-type="float" office:value="32301" table:style-name="ce134">
            <text:p>32301</text:p>
          </table:table-cell>
          <table:table-cell office:value-type="string" table:style-name="ce134">
            <text:p>Loods (bouwloods carnaval)</text:p>
          </table:table-cell>
          <table:table-cell office:value-type="string" table:style-name="ce157">
            <text:p>Kasteelstraat 9</text:p>
          </table:table-cell>
          <table:table-cell office:value-type="string" table:style-name="ce157">
            <text:p>4641 JM</text:p>
          </table:table-cell>
          <table:table-cell office:value-type="string" table:style-name="ce157">
            <text:p>Ossendrecht</text:p>
          </table:table-cell>
          <table:table-cell office:value-type="currency" office:value="30419.753086419754" table:style-name="ce137">
            <text:p><text:s/>€ 30.419,75<text:s/></text:p>
          </table:table-cell>
          <table:table-cell office:value-type="currency" office:value="30419.753086419754" table:style-name="ce137">
            <text:p><text:s/>€ 30.419,75<text:s/></text:p>
          </table:table-cell>
          <table:table-cell office:value-type="currency" office:value="30420" table:formula="of:=ROUND([.J32];0)" table:style-name="ce137">
            <text:p><text:s/>€ 30.420,00<text:s/></text:p>
          </table:table-cell>
          <table:table-cell office:value-type="currency" office:value="31489" table:formula="of:=ROUND([.L32]/113.8*117.8;0)" table:style-name="ce137">
            <text:p><text:s/>€ 31.489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31730" table:formula="of:=ROUND([.M32]/117.8*118.7;0)" table:style-name="ce137">
            <text:p><text:s/>€ 31.730,00<text:s/></text:p>
          </table:table-cell>
          <table:table-cell office:value-type="currency" office:value="35335" table:formula="of:=ROUND([.Q32]*11.36%+[.Q32];0)" table:style-name="ce137">
            <text:p><text:s/>€ 35.335,00<text:s/></text:p>
          </table:table-cell>
          <table:table-cell office:value-type="currency" office:value="0" table:formula="of:=ROUND([.N32];0)" table:style-name="ce137">
            <text:p><text:s/>€ -<text:s/></text:p>
          </table:table-cell>
          <table:table-cell office:value-type="currency" office:value="0" table:formula="of:=ROUND([.P32]/110.8*113.8;0)" table:style-name="ce137">
            <text:p><text:s/>€ -<text:s/></text:p>
          </table:table-cell>
          <table:table-cell office:value-type="float" office:value="30419.753086419754" table:formula="of:=[.J32]+[.N32]" table:style-name="ce138">
            <text:p>30.420</text:p>
          </table:table-cell>
          <table:table-cell office:value-type="float" office:value="30419.753086419754" table:formula="of:=[.K32]+[.P32]" table:style-name="ce138">
            <text:p>30.420</text:p>
          </table:table-cell>
          <table:table-cell table:style-name="ce137"/>
          <table:table-cell office:value-type="currency" office:value="35482" table:formula="of:=ROUND([.R32]/120.2*120.7;0)" table:style-name="ce137">
            <text:p><text:s/>€ 35.482,00<text:s/></text:p>
          </table:table-cell>
          <table:table-cell table:style-name="ce173"/>
          <table:table-cell office:value-type="currency" office:value="30420" table:formula="of:=[.L32]+[.S32]" table:style-name="ce139">
            <text:p><text:s/>€ 30.420,00<text:s/></text:p>
          </table:table-cell>
          <table:table-cell office:value-type="currency" office:value="35982" table:formula="of:=ROUND([.X32]/120.7*122.4;0)" table:style-name="ce137">
            <text:p><text:s/>€ 35.982,00<text:s/></text:p>
          </table:table-cell>
          <table:table-cell office:value-type="currency" office:value="0" table:formula="of:=ROUND([.Y32]/115.7*116.1;0)" table:style-name="ce137">
            <text:p><text:s/>€ -<text:s/></text:p>
          </table:table-cell>
          <table:table-cell office:value-type="currency" office:value="36746" table:formula="of:=ROUND([.AA32]/122.4*125;0)" table:style-name="ce140">
            <text:p><text:s/>€ 36.746,00<text:s/></text:p>
          </table:table-cell>
          <table:table-cell office:value-type="currency" office:value="0" table:formula="of:=ROUND([.AB32]/116.1*118.2;0)" table:style-name="ce140">
            <text:p><text:s/>€ -<text:s/></text:p>
          </table:table-cell>
          <table:table-cell office:value-type="currency" office:value="36746" table:formula="of:=[.AC32]+[.AD32]" table:style-name="ce141">
            <text:p><text:s/>€ 36.746,00<text:s/></text:p>
          </table:table-cell>
          <table:table-cell office:value-type="currency" office:value="35000" table:style-name="ce160">
            <text:p><text:s/>€ 35.000,00<text:s/></text:p>
          </table:table-cell>
          <table:table-cell table:style-name="ce142"/>
          <table:table-cell office:value-type="currency" office:value="35000" table:formula="of:=[.AF32]+[.AG32]" table:style-name="ce142">
            <text:p><text:s/>€ 35.000,00<text:s/></text:p>
          </table:table-cell>
          <table:table-cell office:value-type="currency" office:value="35000" table:style-name="ce139">
            <text:p><text:s/>€ 35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35000" table:formula="of:=[.AI32]+[.AK32]" table:style-name="ce139">
            <text:p><text:s/>€ 35.000,00<text:s/></text:p>
          </table:table-cell>
          <table:table-cell office:value-type="string" table:style-name="ce163">
            <text:p>nw.taxatie okt. 2018</text:p>
          </table:table-cell>
          <table:table-cell office:value-type="currency" office:value="35000" table:style-name="ce163">
            <text:p><text:s/>€ 35.000,00<text:s/></text:p>
          </table:table-cell>
          <table:table-cell table:style-name="ce163"/>
          <table:table-cell office:value-type="currency" office:value="0" table:style-name="ce163">
            <text:p><text:s/>€ -<text:s/></text:p>
          </table:table-cell>
          <table:table-cell office:value-type="currency" office:value="35000" table:formula="of:=[.AO32]+[.AQ32]" table:style-name="ce163">
            <text:p><text:s/>€ 35.000,00<text:s/></text:p>
          </table:table-cell>
          <table:table-cell table:style-name="ce4"/>
          <table:table-cell table:number-columns-repeated="4" table:style-name="ce10"/>
          <table:table-cell office:value-type="currency" office:value="37634.980988593161" table:formula="of:=[.BE32]/[.AJ32]*[.AI32]" table:style-name="ce143">
            <text:p><text:s/>€ 37.634,98<text:s/></text:p>
          </table:table-cell>
          <table:table-cell office:value-type="currency" office:value="39516.730038022819" table:formula="of:=[.AX32]/100*105" table:style-name="ce144">
            <text:p><text:s/>€ 39.516,73<text:s/></text:p>
          </table:table-cell>
          <table:table-cell office:value-type="currency" office:value="40645.779467680608" table:formula="of:=[.BG32]/[.BD32]*[.AY32]" table:style-name="ce113">
            <text:p><text:s/>€ 40.645,78<text:s/></text:p>
          </table:table-cell>
          <table:table-cell office:value-type="currency" office:value="43092.053231939157" table:formula="of:=[.BI32]/[.BG32]*[.AZ32]" table:style-name="ce114">
            <text:p><text:s/>€ 43.092,05<text:s/></text:p>
          </table:table-cell>
          <table:table-cell office:value-type="date" office:date-value="2018-12-06T00:00:00" table:style-name="ce124">
            <text:p>6-12-2018</text:p>
          </table:table-cell>
          <table:table-cell office:value-type="date" office:date-value="2024-12-06T00:00:00" table:style-name="ce124">
            <text:p>6-12-2024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45049.072243346003" table:formula="of:=[.BA32]/[.BI32]*[.BL32]" table:style-name="ce113">
            <text:p><text:s/>€ 45.049,07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47119" table:formula="of:=COM.MICROSOFT.CEILING((([.BK32]/[.BL32])*[.BN32]);1)" table:style-name="ce122">
            <text:p><text:s/>€ 47.119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2-06T00:00:00" table:formula="of:=[.BC32]" table:style-name="ce124">
            <text:p>6-12-2024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32]/[.BW32]*[.BY32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32]/[.BY32])*[.CA32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47119" table:formula="of:=[.BM32]+[.BZ32]" table:style-name="ce132">
            <text:p><text:s/>€ 47.119,00<text:s/></text:p>
          </table:table-cell>
          <table:table-cell table:number-columns-repeated="2" table:style-name="ce153"/>
          <table:table-cell table:style-name="ce154"/>
          <table:table-cell table:style-name="ce153"/>
          <table:table-cell table:number-columns-repeated="16298"/>
        </table:table-row>
        <table:table-row table:style-name="ro12">
          <table:table-cell table:number-columns-repeated="3" table:style-name="ce2"/>
          <table:table-cell office:value-type="string" table:style-name="ce96">
            <text:p>6.560.30.00</text:p>
          </table:table-cell>
          <table:table-cell office:value-type="float" office:value="42600" table:style-name="ce134">
            <text:p>42600</text:p>
          </table:table-cell>
          <table:table-cell office:value-type="string" table:style-name="ce135">
            <text:p>Bouwloodsen carnaval</text:p>
          </table:table-cell>
          <table:table-cell office:value-type="string" table:style-name="ce157">
            <text:p>Trambaan 54</text:p>
          </table:table-cell>
          <table:table-cell office:value-type="string" table:style-name="ce157">
            <text:p>4641 PG</text:p>
          </table:table-cell>
          <table:table-cell office:value-type="string" table:style-name="ce157">
            <text:p>Ossendrecht</text:p>
          </table:table-cell>
          <table:table-cell office:value-type="currency" office:value="1159753.0864197533" table:style-name="ce137">
            <text:p><text:s/>€ 1.159.753,09<text:s/></text:p>
          </table:table-cell>
          <table:table-cell office:value-type="currency" office:value="1159753.0864197533" table:style-name="ce137">
            <text:p><text:s/>€ 1.159.753,09<text:s/></text:p>
          </table:table-cell>
          <table:table-cell office:value-type="currency" office:value="1159753" table:formula="of:=ROUND([.J33];0)" table:style-name="ce137">
            <text:p><text:s/>€ 1.159.753,00<text:s/></text:p>
          </table:table-cell>
          <table:table-cell office:value-type="currency" office:value="1200518" table:formula="of:=ROUND([.L33]/113.8*117.8;0)" table:style-name="ce137">
            <text:p><text:s/>€ 1.200.518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209690" table:formula="of:=ROUND([.M33]/117.8*118.7;0)" table:style-name="ce137">
            <text:p><text:s/>€ 1.209.690,00<text:s/></text:p>
          </table:table-cell>
          <table:table-cell office:value-type="currency" office:value="1347111" table:formula="of:=ROUND([.Q33]*11.36%+[.Q33];0)" table:style-name="ce137">
            <text:p><text:s/>€ 1.347.111,00<text:s/></text:p>
          </table:table-cell>
          <table:table-cell office:value-type="currency" office:value="0" table:formula="of:=ROUND([.N33];0)" table:style-name="ce137">
            <text:p><text:s/>€ -<text:s/></text:p>
          </table:table-cell>
          <table:table-cell office:value-type="currency" office:value="0" table:formula="of:=ROUND([.P33]/110.8*113.8;0)" table:style-name="ce137">
            <text:p><text:s/>€ -<text:s/></text:p>
          </table:table-cell>
          <table:table-cell office:value-type="float" office:value="1159753.0864197533" table:formula="of:=[.J33]+[.N33]" table:style-name="ce138">
            <text:p>1.159.753</text:p>
          </table:table-cell>
          <table:table-cell office:value-type="float" office:value="1159753.0864197533" table:formula="of:=[.K33]+[.P33]" table:style-name="ce138">
            <text:p>1.159.753</text:p>
          </table:table-cell>
          <table:table-cell table:style-name="ce137"/>
          <table:table-cell office:value-type="currency" office:value="1352715" table:formula="of:=ROUND([.R33]/120.2*120.7;0)" table:style-name="ce137">
            <text:p><text:s/>€ 1.352.715,00<text:s/></text:p>
          </table:table-cell>
          <table:table-cell table:style-name="ce173"/>
          <table:table-cell office:value-type="currency" office:value="1159753" table:formula="of:=[.L33]+[.S33]" table:style-name="ce139">
            <text:p><text:s/>€ 1.159.753,00<text:s/></text:p>
          </table:table-cell>
          <table:table-cell office:value-type="currency" office:value="2090000" table:style-name="ce158">
            <text:p><text:s/>€ 2.090.000,00<text:s/></text:p>
          </table:table-cell>
          <table:table-cell office:value-type="currency" office:value="0" table:formula="of:=ROUND([.Y33]/115.7*116.1;0)" table:style-name="ce137">
            <text:p><text:s/>€ -<text:s/></text:p>
          </table:table-cell>
          <table:table-cell office:value-type="currency" office:value="2134395" table:formula="of:=ROUND([.AA33]/122.4*125;0)" table:style-name="ce140">
            <text:p><text:s/>€ 2.134.395,00<text:s/></text:p>
          </table:table-cell>
          <table:table-cell office:value-type="currency" office:value="0" table:formula="of:=ROUND([.AB33]/116.1*118.2;0)" table:style-name="ce140">
            <text:p><text:s/>€ -<text:s/></text:p>
          </table:table-cell>
          <table:table-cell office:value-type="currency" office:value="2134395" table:formula="of:=[.AC33]+[.AD33]" table:style-name="ce141">
            <text:p><text:s/>€ 2.134.395,00<text:s/></text:p>
          </table:table-cell>
          <table:table-cell office:value-type="currency" office:value="2134395" table:style-name="ce142">
            <text:p><text:s/>€ 2.134.395,00<text:s/></text:p>
          </table:table-cell>
          <table:table-cell table:style-name="ce142"/>
          <table:table-cell office:value-type="currency" office:value="2134395" table:formula="of:=[.AF33]+[.AG33]" table:style-name="ce142">
            <text:p><text:s/>€ 2.134.395,00<text:s/></text:p>
          </table:table-cell>
          <table:table-cell office:value-type="currency" office:value="2134395" table:style-name="ce139">
            <text:p><text:s/>€ 2.134.395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2134395" table:formula="of:=[.AI33]+[.AK33]" table:style-name="ce139">
            <text:p><text:s/>€ 2.134.395,00<text:s/></text:p>
          </table:table-cell>
          <table:table-cell table:number-columns-repeated="5" table:style-name="ce109"/>
          <table:table-cell office:value-type="string" table:style-name="ce4">
            <text:p>Taxatie 4013479-4 d.d. 8-11-2017 incl funderingen</text:p>
          </table:table-cell>
          <table:table-cell table:number-columns-repeated="4" table:style-name="ce10"/>
          <table:table-cell office:value-type="currency" office:value="2414427.6239999998" table:formula="of:=[.BE33]/[.AJ33]*[.AI33]" table:style-name="ce143">
            <text:p><text:s/>€ 2.414.427,62<text:s/></text:p>
          </table:table-cell>
          <table:table-cell office:value-type="currency" office:value="2535149.0052" table:formula="of:=[.AX33]/100*105" table:style-name="ce112">
            <text:p><text:s/>€ 2.535.149,01<text:s/></text:p>
          </table:table-cell>
          <table:table-cell office:value-type="currency" office:value="2607581.8339199997" table:formula="of:=[.BG33]/[.BD33]*[.AY33]" table:style-name="ce113">
            <text:p><text:s/>€ 2.607.581,83<text:s/></text:p>
          </table:table-cell>
          <table:table-cell office:value-type="currency" office:value="2764519.6294799997" table:formula="of:=[.BI33]/[.BG33]*[.AZ33]" table:style-name="ce114">
            <text:p><text:s/>€ 2.764.519,63<text:s/></text:p>
          </table:table-cell>
          <table:table-cell office:value-type="date" office:date-value="2017-12-14T00:00:00" table:style-name="ce124">
            <text:p>14-12-2017</text:p>
          </table:table-cell>
          <table:table-cell office:value-type="date" office:date-value="2023-12-14T00:00:00" table:style-name="ce124">
            <text:p>14-12-2023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2425000" table:style-name="ce150">
            <text:p><text:s/>€ 2.425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2536425" table:formula="of:=COM.MICROSOFT.CEILING((([.BK33]/[.BL33])*[.BN33]);1)" table:style-name="ce122">
            <text:p><text:s/>€ 2.536.425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12-14T00:00:00" table:formula="of:=[.BC33]" table:style-name="ce124">
            <text:p>14-12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33]/[.BW33]*[.BY33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33]/[.BY33])*[.CA33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2536425" table:formula="of:=[.BM33]+[.BZ33]" table:style-name="ce132">
            <text:p><text:s/>€ 2.536.425,00<text:s/></text:p>
          </table:table-cell>
          <table:table-cell table:number-columns-repeated="2" table:style-name="ce153"/>
          <table:table-cell table:style-name="ce154"/>
          <table:table-cell table:style-name="ce153"/>
          <table:table-cell table:number-columns-repeated="16298"/>
        </table:table-row>
        <table:table-row table:style-name="ro6">
          <table:table-cell table:number-columns-repeated="3" table:style-name="ce2"/>
          <table:table-cell office:value-type="string" table:style-name="ce96">
            <text:p>6.531.00.00</text:p>
          </table:table-cell>
          <table:table-cell office:value-type="float" office:value="20003" table:style-name="ce134">
            <text:p>20003</text:p>
          </table:table-cell>
          <table:table-cell office:value-type="string" table:style-name="ce134">
            <text:p>Lichtmasten VV ODIO</text:p>
          </table:table-cell>
          <table:table-cell office:value-type="string" table:style-name="ce157">
            <text:p>Trambaan 8A</text:p>
          </table:table-cell>
          <table:table-cell office:value-type="string" table:style-name="ce157">
            <text:p>4641 PE</text:p>
          </table:table-cell>
          <table:table-cell office:value-type="string" table:style-name="ce157">
            <text:p>Ossendrecht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2" table:formula="of:=ROUND([.J34];0)" table:style-name="ce137">
            <text:p><text:s/>€ 18.062,00<text:s/></text:p>
          </table:table-cell>
          <table:table-cell office:value-type="currency" office:value="18697" table:formula="of:=ROUND([.L34]/113.8*117.8;0)" table:style-name="ce137">
            <text:p><text:s/>€ 18.697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8840" table:formula="of:=ROUND([.M34]/117.8*118.7;0)" table:style-name="ce137">
            <text:p><text:s/>€ 18.840,00<text:s/></text:p>
          </table:table-cell>
          <table:table-cell office:value-type="currency" office:value="20980" table:formula="of:=ROUND([.Q34]*11.36%+[.Q34];0)" table:style-name="ce137">
            <text:p><text:s/>€ 20.980,00<text:s/></text:p>
          </table:table-cell>
          <table:table-cell office:value-type="currency" office:value="0" table:formula="of:=ROUND([.N34];0)" table:style-name="ce137">
            <text:p><text:s/>€ -<text:s/></text:p>
          </table:table-cell>
          <table:table-cell office:value-type="currency" office:value="0" table:formula="of:=ROUND([.P34]/110.8*113.8;0)" table:style-name="ce137">
            <text:p><text:s/>€ -<text:s/></text:p>
          </table:table-cell>
          <table:table-cell office:value-type="float" office:value="18061.728395061727" table:formula="of:=[.J34]+[.N34]" table:style-name="ce138">
            <text:p>18.062</text:p>
          </table:table-cell>
          <table:table-cell office:value-type="float" office:value="18061.728395061727" table:formula="of:=[.K34]+[.P34]" table:style-name="ce138">
            <text:p>18.062</text:p>
          </table:table-cell>
          <table:table-cell table:style-name="ce137"/>
          <table:table-cell office:value-type="currency" office:value="21067" table:formula="of:=ROUND([.R34]/120.2*120.7;0)" table:style-name="ce137">
            <text:p><text:s/>€ 21.067,00<text:s/></text:p>
          </table:table-cell>
          <table:table-cell table:style-name="ce137"/>
          <table:table-cell office:value-type="currency" office:value="18062" table:formula="of:=[.L34]+[.S34]" table:style-name="ce139">
            <text:p><text:s/>€ 18.062,00<text:s/></text:p>
          </table:table-cell>
          <table:table-cell office:value-type="currency" office:value="21364" table:formula="of:=ROUND([.X34]/120.7*122.4;0)" table:style-name="ce137">
            <text:p><text:s/>€ 21.364,00<text:s/></text:p>
          </table:table-cell>
          <table:table-cell office:value-type="currency" office:value="0" table:formula="of:=ROUND([.Y34]/115.7*116.1;0)" table:style-name="ce137">
            <text:p><text:s/>€ -<text:s/></text:p>
          </table:table-cell>
          <table:table-cell office:value-type="currency" office:value="21818" table:formula="of:=ROUND([.AA34]/122.4*125;0)" table:style-name="ce140">
            <text:p><text:s/>€ 21.818,00<text:s/></text:p>
          </table:table-cell>
          <table:table-cell office:value-type="currency" office:value="0" table:formula="of:=ROUND([.AB34]/116.1*118.2;0)" table:style-name="ce140">
            <text:p><text:s/>€ -<text:s/></text:p>
          </table:table-cell>
          <table:table-cell office:value-type="currency" office:value="21818" table:formula="of:=[.AC34]+[.AD34]" table:style-name="ce141">
            <text:p><text:s/>€ 21.818,00<text:s/></text:p>
          </table:table-cell>
          <table:table-cell office:value-type="currency" office:value="21818" table:style-name="ce142">
            <text:p><text:s/>€ 21.818,00<text:s/></text:p>
          </table:table-cell>
          <table:table-cell table:style-name="ce142"/>
          <table:table-cell office:value-type="currency" office:value="21818" table:formula="of:=[.AF34]+[.AG34]" table:style-name="ce142">
            <text:p><text:s/>€ 21.818,00<text:s/></text:p>
          </table:table-cell>
          <table:table-cell office:value-type="currency" office:value="21818" table:style-name="ce139">
            <text:p><text:s/>€ 21.818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21818" table:formula="of:=[.AI34]+[.AK34]" table:style-name="ce139">
            <text:p><text:s/>€ 21.818,00<text:s/></text:p>
          </table:table-cell>
          <table:table-cell table:number-columns-repeated="5" table:style-name="ce109"/>
          <table:table-cell table:style-name="ce4"/>
          <table:table-cell table:number-columns-repeated="4" table:style-name="ce10"/>
          <table:table-cell office:value-type="currency" office:value="24680.5216" table:formula="of:=[.BE34]/[.AJ34]*[.AI34]" table:style-name="ce143">
            <text:p><text:s/>€ 24.680,52<text:s/></text:p>
          </table:table-cell>
          <table:table-cell office:value-type="currency" office:value="25914.54768" table:formula="of:=[.AX34]/100*105" table:style-name="ce144">
            <text:p><text:s/>€ 25.914,55<text:s/></text:p>
          </table:table-cell>
          <table:table-cell office:value-type="currency" office:value="26654.963327999998" table:formula="of:=[.BG34]/[.BD34]*[.AY34]" table:style-name="ce113">
            <text:p><text:s/>€ 26.654,96<text:s/></text:p>
          </table:table-cell>
          <table:table-cell office:value-type="currency" office:value="28259.197231999995" table:formula="of:=[.BI34]/[.BG34]*[.AZ34]" table:style-name="ce114">
            <text:p><text:s/>€ 28.259,20<text:s/></text:p>
          </table:table-cell>
          <table:table-cell table:number-columns-repeated="2" table:style-name="ce167"/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29542.584355199993" table:formula="of:=[.BA34]/[.BI34]*[.BL34]" table:style-name="ce113">
            <text:p><text:s/>€ 29.542,58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30901" table:formula="of:=COM.MICROSOFT.CEILING((([.BK34]/[.BL34])*[.BN34]);1)" table:style-name="ce122">
            <text:p><text:s/>€ 30.901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34]/[.BW34]*[.BY34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34]/[.BY34])*[.CA34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30901" table:formula="of:=[.BM34]+[.BZ34]" table:style-name="ce132">
            <text:p><text:s/>€ 30.901,00<text:s/></text:p>
          </table:table-cell>
          <table:table-cell table:number-columns-repeated="2" table:style-name="ce153"/>
          <table:table-cell table:style-name="ce154"/>
          <table:table-cell table:style-name="ce153"/>
          <table:table-cell table:number-columns-repeated="16298"/>
        </table:table-row>
        <table:table-row table:style-name="ro6">
          <table:table-cell table:number-columns-repeated="3" table:style-name="ce10"/>
          <table:table-cell office:value-type="string" table:style-name="ce96">
            <text:p>6.722.00.00</text:p>
          </table:table-cell>
          <table:table-cell table:style-name="ce134"/>
          <table:table-cell office:value-type="string" table:style-name="ce134">
            <text:p>Gemalen te Ossendrecht</text:p>
          </table:table-cell>
          <table:table-cell table:number-columns-repeated="2" table:style-name="ce134"/>
          <table:table-cell office:value-type="string" table:style-name="ce134">
            <text:p>Ossendrecht</text:p>
          </table:table-cell>
          <table:table-cell office:value-type="currency" office:value="71296.296296296307" table:style-name="ce137">
            <text:p><text:s/>€ 71.296,30<text:s/></text:p>
          </table:table-cell>
          <table:table-cell office:value-type="currency" office:value="71296.296296296307" table:style-name="ce137">
            <text:p><text:s/>€ 71.296,30<text:s/></text:p>
          </table:table-cell>
          <table:table-cell office:value-type="currency" office:value="71296" table:formula="of:=ROUND([.J35];0)" table:style-name="ce137">
            <text:p><text:s/>€ 71.296,00<text:s/></text:p>
          </table:table-cell>
          <table:table-cell office:value-type="currency" office:value="73802" table:formula="of:=ROUND([.L35]/113.8*117.8;0)" table:style-name="ce137">
            <text:p><text:s/>€ 73.802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74366" table:formula="of:=ROUND([.M35]/117.8*118.7;0)" table:style-name="ce137">
            <text:p><text:s/>€ 74.366,00<text:s/></text:p>
          </table:table-cell>
          <table:table-cell office:value-type="currency" office:value="82814" table:formula="of:=ROUND([.Q35]*11.36%+[.Q35];0)" table:style-name="ce137">
            <text:p><text:s/>€ 82.814,00<text:s/></text:p>
          </table:table-cell>
          <table:table-cell office:value-type="currency" office:value="0" table:formula="of:=ROUND([.N35];0)" table:style-name="ce137">
            <text:p><text:s/>€ -<text:s/></text:p>
          </table:table-cell>
          <table:table-cell office:value-type="currency" office:value="0" table:formula="of:=ROUND([.P35]/110.8*113.8;0)" table:style-name="ce137">
            <text:p><text:s/>€ -<text:s/></text:p>
          </table:table-cell>
          <table:table-cell office:value-type="float" office:value="71296.296296296307" table:formula="of:=[.J35]+[.N35]" table:style-name="ce138">
            <text:p>71.296</text:p>
          </table:table-cell>
          <table:table-cell office:value-type="float" office:value="71296.296296296307" table:formula="of:=[.K35]+[.P35]" table:style-name="ce138">
            <text:p>71.296</text:p>
          </table:table-cell>
          <table:table-cell table:style-name="ce137"/>
          <table:table-cell office:value-type="currency" office:value="83158" table:formula="of:=ROUND([.R35]/120.2*120.7;0)" table:style-name="ce137">
            <text:p><text:s/>€ 83.158,00<text:s/></text:p>
          </table:table-cell>
          <table:table-cell table:style-name="ce137"/>
          <table:table-cell office:value-type="currency" office:value="71296" table:formula="of:=[.L35]+[.S35]" table:style-name="ce139">
            <text:p><text:s/>€ 71.296,00<text:s/></text:p>
          </table:table-cell>
          <table:table-cell office:value-type="currency" office:value="84329" table:formula="of:=ROUND([.X35]/120.7*122.4;0)" table:style-name="ce137">
            <text:p><text:s/>€ 84.329,00<text:s/></text:p>
          </table:table-cell>
          <table:table-cell office:value-type="currency" office:value="0" table:formula="of:=ROUND([.Y35]/115.7*116.1;0)" table:style-name="ce137">
            <text:p><text:s/>€ -<text:s/></text:p>
          </table:table-cell>
          <table:table-cell office:value-type="currency" office:value="86120" table:formula="of:=ROUND([.AA35]/122.4*125;0)" table:style-name="ce140">
            <text:p><text:s/>€ 86.120,00<text:s/></text:p>
          </table:table-cell>
          <table:table-cell office:value-type="currency" office:value="0" table:formula="of:=ROUND([.AB35]/116.1*118.2;0)" table:style-name="ce140">
            <text:p><text:s/>€ -<text:s/></text:p>
          </table:table-cell>
          <table:table-cell office:value-type="currency" office:value="86120" table:formula="of:=[.AC35]+[.AD35]" table:style-name="ce141">
            <text:p><text:s/>€ 86.120,00<text:s/></text:p>
          </table:table-cell>
          <table:table-cell office:value-type="currency" office:value="85000" table:style-name="ce160">
            <text:p><text:s/>€ 85.000,00<text:s/></text:p>
          </table:table-cell>
          <table:table-cell table:style-name="ce142"/>
          <table:table-cell office:value-type="currency" office:value="85000" table:formula="of:=[.AF35]+[.AG35]" table:style-name="ce142">
            <text:p><text:s/>€ 85.000,00<text:s/></text:p>
          </table:table-cell>
          <table:table-cell office:value-type="currency" office:value="85000" table:style-name="ce139">
            <text:p><text:s/>€ 85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85000" table:formula="of:=[.AI35]+[.AK35]" table:style-name="ce139">
            <text:p><text:s/>€ 85.000,00<text:s/></text:p>
          </table:table-cell>
          <table:table-cell office:value-type="string" table:style-name="ce163">
            <text:p>nw.taxatie nov.2018</text:p>
          </table:table-cell>
          <table:table-cell office:value-type="currency" office:value="85000" table:style-name="ce163">
            <text:p><text:s/>€ 85.000,00<text:s/></text:p>
          </table:table-cell>
          <table:table-cell table:number-columns-repeated="2" table:style-name="ce163"/>
          <table:table-cell office:value-type="currency" office:value="85000" table:formula="of:=[.AO35]+[.AQ35]" table:style-name="ce163">
            <text:p><text:s/>€ 85.000,00<text:s/></text:p>
          </table:table-cell>
          <table:table-cell table:style-name="ce4"/>
          <table:table-cell table:number-columns-repeated="4" table:style-name="ce10"/>
          <table:table-cell office:value-type="currency" office:value="91399.239543726246" table:formula="of:=[.BE35]/[.AJ35]*[.AI35]" table:style-name="ce143">
            <text:p><text:s/>€ 91.399,24<text:s/></text:p>
          </table:table-cell>
          <table:table-cell office:value-type="currency" office:value="95969.201520912553" table:formula="of:=[.AX35]/100*105" table:style-name="ce112">
            <text:p><text:s/>€ 95.969,20<text:s/></text:p>
          </table:table-cell>
          <table:table-cell office:value-type="currency" office:value="98711.178707224331" table:formula="of:=[.BG35]/[.BD35]*[.AY35]" table:style-name="ce113">
            <text:p><text:s/>€ 98.711,18<text:s/></text:p>
          </table:table-cell>
          <table:table-cell office:value-type="currency" office:value="104652.12927756654" table:formula="of:=[.BI35]/[.BG35]*[.AZ35]" table:style-name="ce114">
            <text:p><text:s/>€ 104.652,13<text:s/></text:p>
          </table:table-cell>
          <table:table-cell office:value-type="date" office:date-value="2018-12-05T00:00:00" table:style-name="ce124">
            <text:p>5-12-2018</text:p>
          </table:table-cell>
          <table:table-cell office:value-type="date" office:date-value="2024-12-05T00:00:00" table:style-name="ce124">
            <text:p>5-12-2024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109404.8897338403" table:formula="of:=[.BA35]/[.BI35]*[.BL35]" table:style-name="ce113">
            <text:p><text:s/>€ 109.404,89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14432" table:formula="of:=COM.MICROSOFT.CEILING((([.BK35]/[.BL35])*[.BN35]);1)" table:style-name="ce122">
            <text:p><text:s/>€ 114.432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2-05T00:00:00" table:formula="of:=[.BC35]" table:style-name="ce124">
            <text:p>5-12-2024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35]/[.BW35]*[.BY35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35]/[.BY35])*[.CA35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114432" table:formula="of:=[.BM35]+[.BZ35]" table:style-name="ce132">
            <text:p><text:s/>€ 114.432,00<text:s/></text:p>
          </table:table-cell>
          <table:table-cell table:number-columns-repeated="2" table:style-name="ce153"/>
          <table:table-cell table:style-name="ce154"/>
          <table:table-cell table:style-name="ce153"/>
          <table:table-cell table:number-columns-repeated="16298"/>
        </table:table-row>
        <table:table-row table:style-name="ro2">
          <table:table-cell table:number-columns-repeated="3" table:style-name="ce2"/>
          <table:table-cell office:value-type="string" table:style-name="ce96">
            <text:p>6.560.30.00</text:p>
          </table:table-cell>
          <table:table-cell office:value-type="float" office:value="34105" table:style-name="ce134">
            <text:p>34105</text:p>
          </table:table-cell>
          <table:table-cell office:value-type="string" table:style-name="ce134">
            <text:p>Loodsen carnaval</text:p>
          </table:table-cell>
          <table:table-cell office:value-type="string" table:style-name="ce157">
            <text:p>Antwerpsestr/Acacialn.</text:p>
          </table:table-cell>
          <table:table-cell table:style-name="ce157"/>
          <table:table-cell office:value-type="string" table:style-name="ce157">
            <text:p>Putte</text:p>
          </table:table-cell>
          <table:table-cell table:number-columns-repeated="8" table:style-name="ce137"/>
          <table:table-cell office:value-type="currency" office:value="60000" table:style-name="ce137">
            <text:p><text:s/>€ 60.000,00<text:s/></text:p>
          </table:table-cell>
          <table:table-cell table:number-columns-repeated="2" table:style-name="ce137"/>
          <table:table-cell table:number-columns-repeated="2" table:style-name="ce138"/>
          <table:table-cell table:style-name="ce137"/>
          <table:table-cell office:value-type="currency" office:value="60250" table:formula="of:=ROUND([.R36]/120.2*120.7;0)" table:style-name="ce137">
            <text:p><text:s/>€ 60.250,00<text:s/></text:p>
          </table:table-cell>
          <table:table-cell table:style-name="ce173"/>
          <table:table-cell table:style-name="ce139"/>
          <table:table-cell office:value-type="currency" office:value="61099" table:formula="of:=ROUND([.X36]/120.7*122.4;0)" table:style-name="ce137">
            <text:p><text:s/>€ 61.099,00<text:s/></text:p>
          </table:table-cell>
          <table:table-cell office:value-type="currency" office:value="0" table:formula="of:=ROUND([.Y36]/115.7*116.1;0)" table:style-name="ce137">
            <text:p><text:s/>€ -<text:s/></text:p>
          </table:table-cell>
          <table:table-cell office:value-type="currency" office:value="62397" table:formula="of:=ROUND([.AA36]/122.4*125;0)" table:style-name="ce140">
            <text:p><text:s/>€ 62.397,00<text:s/></text:p>
          </table:table-cell>
          <table:table-cell office:value-type="currency" office:value="0" table:formula="of:=ROUND([.AB36]/116.1*118.2;0)" table:style-name="ce140">
            <text:p><text:s/>€ -<text:s/></text:p>
          </table:table-cell>
          <table:table-cell office:value-type="currency" office:value="62397" table:formula="of:=[.AC36]+[.AD36]" table:style-name="ce141">
            <text:p><text:s/>€ 62.397,00<text:s/></text:p>
          </table:table-cell>
          <table:table-cell office:value-type="currency" office:value="56000" table:style-name="ce160">
            <text:p><text:s/>€ 56.000,00<text:s/></text:p>
          </table:table-cell>
          <table:table-cell table:style-name="ce142"/>
          <table:table-cell office:value-type="currency" office:value="56000" table:formula="of:=[.AF36]+[.AG36]" table:style-name="ce142">
            <text:p><text:s/>€ 56.000,00<text:s/></text:p>
          </table:table-cell>
          <table:table-cell office:value-type="currency" office:value="56000" table:style-name="ce139">
            <text:p><text:s/>€ 56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56000" table:formula="of:=[.AI36]+[.AK36]" table:style-name="ce139">
            <text:p><text:s/>€ 56.000,00<text:s/></text:p>
          </table:table-cell>
          <table:table-cell office:value-type="string" table:style-name="ce163">
            <text:p>nw.taxatie okt.2018</text:p>
          </table:table-cell>
          <table:table-cell office:value-type="currency" office:value="56000" table:style-name="ce163">
            <text:p><text:s/>€ 56.000,00<text:s/></text:p>
          </table:table-cell>
          <table:table-cell table:number-columns-repeated="2" table:style-name="ce163"/>
          <table:table-cell office:value-type="currency" office:value="56000" table:formula="of:=[.AO36]+[.AQ36]" table:style-name="ce163">
            <text:p><text:s/>€ 56.000,00<text:s/></text:p>
          </table:table-cell>
          <table:table-cell table:style-name="ce4"/>
          <table:table-cell table:number-columns-repeated="4" table:style-name="ce10"/>
          <table:table-cell office:value-type="currency" office:value="60215.96958174905" table:formula="of:=[.BE36]/[.AJ36]*[.AI36]" table:style-name="ce143">
            <text:p><text:s/>€ 60.215,97<text:s/></text:p>
          </table:table-cell>
          <table:table-cell office:value-type="currency" office:value="63226.768060836504" table:formula="of:=[.AX36]/100*105" table:style-name="ce112">
            <text:p><text:s/>€ 63.226,77<text:s/></text:p>
          </table:table-cell>
          <table:table-cell office:value-type="currency" office:value="65033.247148288967" table:formula="of:=[.BG36]/[.BD36]*[.AY36]" table:style-name="ce113">
            <text:p><text:s/>€ 65.033,25<text:s/></text:p>
          </table:table-cell>
          <table:table-cell office:value-type="currency" office:value="68947.285171102645" table:formula="of:=[.BI36]/[.BG36]*[.AZ36]" table:style-name="ce114">
            <text:p><text:s/>€ 68.947,29<text:s/></text:p>
          </table:table-cell>
          <table:table-cell office:value-type="date" office:date-value="2018-11-21T00:00:00" table:style-name="ce124">
            <text:p>21-11-2018</text:p>
          </table:table-cell>
          <table:table-cell office:value-type="date" office:date-value="2024-11-21T00:00:00" table:style-name="ce124">
            <text:p>21-11-2024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72078.515589353599" table:formula="of:=[.BA36]/[.BI36]*[.BL36]" table:style-name="ce113">
            <text:p><text:s/>€ 72.078,52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75391" table:formula="of:=COM.MICROSOFT.CEILING((([.BK36]/[.BL36])*[.BN36]);1)" table:style-name="ce122">
            <text:p><text:s/>€ 75.391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1-21T00:00:00" table:formula="of:=[.BC36]" table:style-name="ce124">
            <text:p>21-11-2024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36]/[.BW36]*[.BY36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36]/[.BY36])*[.CA36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75391" table:formula="of:=[.BM36]+[.BZ36]" table:style-name="ce132">
            <text:p><text:s/>€ 75.391,00<text:s/></text:p>
          </table:table-cell>
          <table:table-cell table:number-columns-repeated="16302" table:style-name="ce10"/>
        </table:table-row>
        <table:table-row table:style-name="ro14">
          <table:table-cell office:value-type="string" table:style-name="ce10">
            <text:p>verzekerd worden door brandweer.</text:p>
          </table:table-cell>
          <table:table-cell table:number-columns-repeated="2" table:style-name="ce10"/>
          <table:table-cell office:value-type="string" table:style-name="ce96">
            <text:p>6.120.01.00</text:p>
          </table:table-cell>
          <table:table-cell office:value-type="float" office:value="34006" table:style-name="ce134">
            <text:p>34006</text:p>
          </table:table-cell>
          <table:table-cell office:value-type="string" table:style-name="ce135">
            <text:p>Brandweerkazerne Putte</text:p>
          </table:table-cell>
          <table:table-cell office:value-type="string" table:style-name="ce157">
            <text:p>Antwerpsestraat 129</text:p>
          </table:table-cell>
          <table:table-cell office:value-type="string" table:style-name="ce157">
            <text:p>4645 BD</text:p>
          </table:table-cell>
          <table:table-cell office:value-type="string" table:style-name="ce157">
            <text:p>Putte</text:p>
          </table:table-cell>
          <table:table-cell office:value-type="currency" office:value="360283.95061728393" table:style-name="ce137">
            <text:p><text:s/>€ 360.283,95<text:s/></text:p>
          </table:table-cell>
          <table:table-cell office:value-type="currency" office:value="360283.95061728393" table:style-name="ce137">
            <text:p><text:s/>€ 360.283,95<text:s/></text:p>
          </table:table-cell>
          <table:table-cell office:value-type="currency" office:value="360284" table:formula="of:=ROUND([.J37];0)" table:style-name="ce137">
            <text:p><text:s/>€ 360.284,00<text:s/></text:p>
          </table:table-cell>
          <table:table-cell office:value-type="currency" office:value="372948" table:formula="of:=ROUND([.L37]/113.8*117.8;0)" table:style-name="ce137">
            <text:p><text:s/>€ 372.948,00<text:s/></text:p>
          </table:table-cell>
          <table:table-cell office:value-type="currency" office:value="26617.283950617282" table:style-name="ce137">
            <text:p><text:s/>€ 26.617,28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6617.283950617282" table:style-name="ce137">
            <text:p><text:s/>€ 26.617,28<text:s/></text:p>
          </table:table-cell>
          <table:table-cell office:value-type="currency" office:value="375797" table:formula="of:=ROUND([.M37]/117.8*118.7;0)" table:style-name="ce137">
            <text:p><text:s/>€ 375.797,00<text:s/></text:p>
          </table:table-cell>
          <table:table-cell office:value-type="currency" office:value="418488" table:formula="of:=ROUND([.Q37]*11.36%+[.Q37];0)" table:style-name="ce137">
            <text:p><text:s/>€ 418.488,00<text:s/></text:p>
          </table:table-cell>
          <table:table-cell office:value-type="currency" office:value="26617" table:formula="of:=ROUND([.N37];0)" table:style-name="ce137">
            <text:p><text:s/>€ 26.617,00<text:s/></text:p>
          </table:table-cell>
          <table:table-cell office:value-type="currency" office:value="0" table:style-name="ce137">
            <text:p><text:s/>€ -<text:s/></text:p>
          </table:table-cell>
          <table:table-cell table:number-columns-repeated="2" table:style-name="ce138"/>
          <table:table-cell table:style-name="ce137"/>
          <table:table-cell office:value-type="currency" office:value="420229" table:formula="of:=ROUND([.R37]/120.2*120.7;0)" table:style-name="ce137">
            <text:p><text:s/>€ 420.229,00<text:s/></text:p>
          </table:table-cell>
          <table:table-cell table:style-name="ce173"/>
          <table:table-cell office:value-type="currency" office:value="386901" table:formula="of:=[.L37]+[.S37]" table:style-name="ce139">
            <text:p><text:s/>€ 386.901,00<text:s/></text:p>
          </table:table-cell>
          <table:table-cell office:value-type="currency" office:value="375000" table:style-name="ce158">
            <text:p><text:s/>€ 375.000,00<text:s/></text:p>
          </table:table-cell>
          <table:table-cell office:value-type="currency" office:value="0" table:formula="of:=ROUND([.Y37]/115.7*116.1;0)" table:style-name="ce137">
            <text:p><text:s/>€ -<text:s/></text:p>
          </table:table-cell>
          <table:table-cell office:value-type="currency" office:value="382966" table:formula="of:=ROUND([.AA37]/122.4*125;0)" table:style-name="ce140">
            <text:p><text:s/>€ 382.966,00<text:s/></text:p>
          </table:table-cell>
          <table:table-cell office:value-type="currency" office:value="0" table:formula="of:=ROUND([.AB37]/116.1*118.2;0)" table:style-name="ce140">
            <text:p><text:s/>€ -<text:s/></text:p>
          </table:table-cell>
          <table:table-cell office:value-type="currency" office:value="382966" table:formula="of:=[.AC37]+[.AD37]" table:style-name="ce141">
            <text:p><text:s/>€ 382.966,00<text:s/></text:p>
          </table:table-cell>
          <table:table-cell office:value-type="currency" office:value="382966" table:style-name="ce142">
            <text:p><text:s/>€ 382.966,00<text:s/></text:p>
          </table:table-cell>
          <table:table-cell table:style-name="ce142"/>
          <table:table-cell office:value-type="currency" office:value="382966" table:formula="of:=[.AF37]+[.AG37]" table:style-name="ce142">
            <text:p><text:s/>€ 382.966,00<text:s/></text:p>
          </table:table-cell>
          <table:table-cell office:value-type="currency" office:value="382966" table:style-name="ce139">
            <text:p><text:s/>€ 382.966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382966" table:formula="of:=[.AI37]+[.AK37]" table:style-name="ce139">
            <text:p><text:s/>€ 382.966,00<text:s/></text:p>
          </table:table-cell>
          <table:table-cell table:number-columns-repeated="5" table:style-name="ce109"/>
          <table:table-cell office:value-type="string" table:style-name="ce4">
            <text:p>Taxatie 4013479-1 d.d. 8-11-2017 incl funderingen</text:p>
          </table:table-cell>
          <table:table-cell table:number-columns-repeated="4" table:style-name="ce10"/>
          <table:table-cell office:value-type="currency" office:value="433211.13919999998" table:formula="of:=[.BE37]/[.AJ37]*[.AI37]" table:style-name="ce143">
            <text:p><text:s/>€ 433.211,14<text:s/></text:p>
          </table:table-cell>
          <table:table-cell office:value-type="currency" office:value="454871.69615999999" table:formula="of:=[.AX37]/100*105" table:style-name="ce144">
            <text:p><text:s/>€ 454.871,70<text:s/></text:p>
          </table:table-cell>
          <table:table-cell office:value-type="currency" office:value="467868.03033599997" table:formula="of:=[.BG37]/[.BD37]*[.AY37]" table:style-name="ce113">
            <text:p><text:s/>€ 467.868,03<text:s/></text:p>
          </table:table-cell>
          <table:table-cell office:value-type="currency" office:value="496026.75438399991" table:formula="of:=[.BI37]/[.BG37]*[.AZ37]" table:style-name="ce114">
            <text:p><text:s/>€ 496.026,75<text:s/></text:p>
          </table:table-cell>
          <table:table-cell office:value-type="date" office:date-value="2017-12-14T00:00:00" table:style-name="ce124">
            <text:p>14-12-2017</text:p>
          </table:table-cell>
          <table:table-cell office:value-type="date" office:date-value="2023-12-14T00:00:00" table:style-name="ce124">
            <text:p>14-12-2023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577600" table:style-name="ce150">
            <text:p><text:s/>€ 577.6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604140" table:formula="of:=COM.MICROSOFT.CEILING((([.BK37]/[.BL37])*[.BN37]);1)" table:style-name="ce122">
            <text:p><text:s/>€ 604.140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12-14T00:00:00" table:formula="of:=[.BC37]" table:style-name="ce124">
            <text:p>14-12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37]/[.BW37]*[.BY37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37]/[.BY37])*[.CA37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604140" table:formula="of:=[.BM37]+[.BZ37]" table:style-name="ce132">
            <text:p><text:s/>€ 604.140,00<text:s/></text:p>
          </table:table-cell>
          <table:table-cell office:value-type="string" table:style-name="ce153">
            <text:p>Ja</text:p>
          </table:table-cell>
          <table:table-cell office:value-type="float" office:value="39" table:style-name="ce153">
            <text:p>39</text:p>
          </table:table-cell>
          <table:table-cell office:value-type="string" table:style-name="ce154">
            <text:p>Nee</text:p>
          </table:table-cell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15">
          <table:table-cell table:number-columns-repeated="3" table:style-name="ce2"/>
          <table:table-cell office:value-type="string" table:style-name="ce96">
            <text:p>6.531.00.00</text:p>
          </table:table-cell>
          <table:table-cell office:value-type="float" office:value="20001" table:style-name="ce134">
            <text:p>20001</text:p>
          </table:table-cell>
          <table:table-cell office:value-type="string" table:style-name="ce135">
            <text:p>Sportcomplex voetbal Putte, Grenswachters</text:p>
          </table:table-cell>
          <table:table-cell office:value-type="string" table:style-name="ce157">
            <text:p>Koppelstraat 32</text:p>
          </table:table-cell>
          <table:table-cell office:value-type="string" table:style-name="ce157">
            <text:p>4645 RD</text:p>
          </table:table-cell>
          <table:table-cell office:value-type="string" table:style-name="ce157">
            <text:p>Putte</text:p>
          </table:table-cell>
          <table:table-cell office:value-type="currency" office:value="423975.30864197528" table:style-name="ce137">
            <text:p><text:s/>€ 423.975,31<text:s/></text:p>
          </table:table-cell>
          <table:table-cell office:value-type="currency" office:value="423975.30864197528" table:style-name="ce137">
            <text:p><text:s/>€ 423.975,31<text:s/></text:p>
          </table:table-cell>
          <table:table-cell office:value-type="currency" office:value="423975" table:formula="of:=ROUND([.J38];0)" table:style-name="ce137">
            <text:p><text:s/>€ 423.975,00<text:s/></text:p>
          </table:table-cell>
          <table:table-cell office:value-type="currency" office:value="438877" table:formula="of:=ROUND([.L38]/113.8*117.8;0)" table:style-name="ce137">
            <text:p><text:s/>€ 438.877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442230" table:formula="of:=ROUND([.M38]/117.8*118.7;0)" table:style-name="ce137">
            <text:p><text:s/>€ 442.230,00<text:s/></text:p>
          </table:table-cell>
          <table:table-cell office:value-type="currency" office:value="425000" table:style-name="ce137">
            <text:p><text:s/>€ 425.000,00<text:s/></text:p>
          </table:table-cell>
          <table:table-cell office:value-type="currency" office:value="0" table:formula="of:=ROUND([.N38];0)" table:style-name="ce137">
            <text:p><text:s/>€ -<text:s/></text:p>
          </table:table-cell>
          <table:table-cell office:value-type="currency" office:value="0" table:formula="of:=ROUND([.P38]/110.8*113.8;0)" table:style-name="ce137">
            <text:p><text:s/>€ -<text:s/></text:p>
          </table:table-cell>
          <table:table-cell office:value-type="float" office:value="423975.30864197528" table:formula="of:=[.J38]+[.N38]" table:style-name="ce138">
            <text:p>423.975</text:p>
          </table:table-cell>
          <table:table-cell office:value-type="float" office:value="423975.30864197528" table:formula="of:=[.K38]+[.P38]" table:style-name="ce138">
            <text:p>423.975</text:p>
          </table:table-cell>
          <table:table-cell table:style-name="ce137"/>
          <table:table-cell office:value-type="currency" office:value="426059" table:formula="of:=ROUND([.R38]/120.4*120.7;0)" table:style-name="ce137">
            <text:p><text:s/>€ 426.059,00<text:s/></text:p>
          </table:table-cell>
          <table:table-cell table:style-name="ce137"/>
          <table:table-cell office:value-type="currency" office:value="423975" table:formula="of:=[.L38]+[.S38]" table:style-name="ce139">
            <text:p><text:s/>€ 423.975,00<text:s/></text:p>
          </table:table-cell>
          <table:table-cell office:value-type="currency" office:value="655000" table:style-name="ce158">
            <text:p><text:s/>€ 655.000,00<text:s/></text:p>
          </table:table-cell>
          <table:table-cell table:style-name="ce139"/>
          <table:table-cell office:value-type="currency" office:value="668913" table:formula="of:=ROUND([.AA38]/122.4*125;0)" table:style-name="ce140">
            <text:p><text:s/>€ 668.913,00<text:s/></text:p>
          </table:table-cell>
          <table:table-cell office:value-type="currency" office:value="0" table:formula="of:=ROUND([.AB38]/116.1*118.2;0)" table:style-name="ce140">
            <text:p><text:s/>€ -<text:s/></text:p>
          </table:table-cell>
          <table:table-cell office:value-type="currency" office:value="668913" table:formula="of:=[.AC38]+[.AD38]" table:style-name="ce141">
            <text:p><text:s/>€ 668.913,00<text:s/></text:p>
          </table:table-cell>
          <table:table-cell office:value-type="currency" office:value="668913" table:style-name="ce142">
            <text:p><text:s/>€ 668.913,00<text:s/></text:p>
          </table:table-cell>
          <table:table-cell table:style-name="ce142"/>
          <table:table-cell office:value-type="currency" office:value="668913" table:formula="of:=[.AF38]+[.AG38]" table:style-name="ce142">
            <text:p><text:s/>€ 668.913,00<text:s/></text:p>
          </table:table-cell>
          <table:table-cell office:value-type="currency" office:value="668913" table:style-name="ce139">
            <text:p><text:s/>€ 668.913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668913" table:formula="of:=[.AI38]+[.AK38]" table:style-name="ce139">
            <text:p><text:s/>€ 668.913,00<text:s/></text:p>
          </table:table-cell>
          <table:table-cell table:number-columns-repeated="5" table:style-name="ce109"/>
          <table:table-cell office:value-type="string" table:style-name="ce4">
            <text:p>Taxatie gebouw 800833/3 dd 9-6-2015 datum rapport 24-04-2017</text:p>
          </table:table-cell>
          <table:table-cell table:number-columns-repeated="4" table:style-name="ce10"/>
          <table:table-cell office:value-type="currency" office:value="756674.38560000004" table:formula="of:=[.BE38]/[.AJ38]*[.AI38]" table:style-name="ce143">
            <text:p><text:s/>€ 756.674,39<text:s/></text:p>
          </table:table-cell>
          <table:table-cell office:value-type="currency" office:value="794508.10488" table:formula="of:=[.AX38]/100*105" table:style-name="ce112">
            <text:p><text:s/>€ 794.508,10<text:s/></text:p>
          </table:table-cell>
          <table:table-cell office:value-type="currency" office:value="817208.33644799993" table:formula="of:=[.BG38]/[.BD38]*[.AY38]" table:style-name="ce113">
            <text:p><text:s/>€ 817.208,34<text:s/></text:p>
          </table:table-cell>
          <table:table-cell office:value-type="currency" office:value="866392.17151199991" table:formula="of:=[.BI38]/[.BG38]*[.AZ38]" table:style-name="ce114">
            <text:p><text:s/>€ 866.392,17<text:s/></text:p>
          </table:table-cell>
          <table:table-cell office:value-type="date" office:date-value="2017-04-24T00:00:00" table:style-name="ce124">
            <text:p>24-4-2017</text:p>
          </table:table-cell>
          <table:table-cell office:value-type="date" office:date-value="2023-04-24T00:00:00" table:style-name="ce124">
            <text:p>24-4-2023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1175000" table:style-name="ce150">
            <text:p><text:s/>€ 1.175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228990" table:formula="of:=COM.MICROSOFT.CEILING((([.BK38]/[.BL38])*[.BN38]);1)" table:style-name="ce122">
            <text:p><text:s/>€ 1.228.990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04-24T00:00:00" table:formula="of:=[.BC38]" table:style-name="ce124">
            <text:p>24-4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38]/[.BW38]*[.BY38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38]/[.BY38])*[.CA38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1228990" table:formula="of:=[.BM38]+[.BZ38]" table:style-name="ce132">
            <text:p><text:s/>€ 1.228.990,00<text:s/></text:p>
          </table:table-cell>
          <table:table-cell table:number-columns-repeated="2" table:style-name="ce153"/>
          <table:table-cell table:style-name="ce154"/>
          <table:table-cell table:style-name="ce153"/>
          <table:table-cell table:number-columns-repeated="16298"/>
        </table:table-row>
        <table:table-row table:style-name="ro6">
          <table:table-cell table:number-columns-repeated="3" table:style-name="ce2"/>
          <table:table-cell office:value-type="string" table:style-name="ce96">
            <text:p>6.531.00.00</text:p>
          </table:table-cell>
          <table:table-cell office:value-type="float" office:value="20001" table:style-name="ce134">
            <text:p>20001</text:p>
          </table:table-cell>
          <table:table-cell office:value-type="string" table:style-name="ce134">
            <text:p>Lichtmasten</text:p>
          </table:table-cell>
          <table:table-cell office:value-type="string" table:style-name="ce157">
            <text:p>Koppelstraat 32</text:p>
          </table:table-cell>
          <table:table-cell office:value-type="string" table:style-name="ce157">
            <text:p>4645 RD</text:p>
          </table:table-cell>
          <table:table-cell office:value-type="string" table:style-name="ce157">
            <text:p>Putte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2" table:formula="of:=ROUND([.J39];0)" table:style-name="ce137">
            <text:p><text:s/>€ 18.062,00<text:s/></text:p>
          </table:table-cell>
          <table:table-cell office:value-type="currency" office:value="18697" table:formula="of:=ROUND([.L39]/113.8*117.8;0)" table:style-name="ce137">
            <text:p><text:s/>€ 18.697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8840" table:formula="of:=ROUND([.M39]/117.8*118.7;0)" table:style-name="ce137">
            <text:p><text:s/>€ 18.840,00<text:s/></text:p>
          </table:table-cell>
          <table:table-cell office:value-type="currency" office:value="20980" table:formula="of:=ROUND([.Q39]*11.36%+[.Q39];0)" table:style-name="ce137">
            <text:p><text:s/>€ 20.980,00<text:s/></text:p>
          </table:table-cell>
          <table:table-cell office:value-type="currency" office:value="0" table:formula="of:=ROUND([.N39];0)" table:style-name="ce137">
            <text:p><text:s/>€ -<text:s/></text:p>
          </table:table-cell>
          <table:table-cell office:value-type="currency" office:value="0" table:formula="of:=ROUND([.P39]/110.8*113.8;0)" table:style-name="ce137">
            <text:p><text:s/>€ -<text:s/></text:p>
          </table:table-cell>
          <table:table-cell office:value-type="float" office:value="18061.728395061727" table:formula="of:=[.J39]+[.N39]" table:style-name="ce138">
            <text:p>18.062</text:p>
          </table:table-cell>
          <table:table-cell office:value-type="float" office:value="18061.728395061727" table:formula="of:=[.K39]+[.P39]" table:style-name="ce138">
            <text:p>18.062</text:p>
          </table:table-cell>
          <table:table-cell table:style-name="ce137"/>
          <table:table-cell office:value-type="currency" office:value="21067" table:formula="of:=ROUND([.R39]/120.2*120.7;0)" table:style-name="ce137">
            <text:p><text:s/>€ 21.067,00<text:s/></text:p>
          </table:table-cell>
          <table:table-cell table:style-name="ce137"/>
          <table:table-cell office:value-type="currency" office:value="18062" table:formula="of:=[.L39]+[.S39]" table:style-name="ce139">
            <text:p><text:s/>€ 18.062,00<text:s/></text:p>
          </table:table-cell>
          <table:table-cell office:value-type="currency" office:value="21364" table:formula="of:=ROUND([.X39]/120.7*122.4;0)" table:style-name="ce137">
            <text:p><text:s/>€ 21.364,00<text:s/></text:p>
          </table:table-cell>
          <table:table-cell office:value-type="currency" office:value="0" table:formula="of:=ROUND([.Y39]/115.7*116.1;0)" table:style-name="ce137">
            <text:p><text:s/>€ -<text:s/></text:p>
          </table:table-cell>
          <table:table-cell office:value-type="currency" office:value="21818" table:formula="of:=ROUND([.AA39]/122.4*125;0)" table:style-name="ce140">
            <text:p><text:s/>€ 21.818,00<text:s/></text:p>
          </table:table-cell>
          <table:table-cell office:value-type="currency" office:value="0" table:formula="of:=ROUND([.AB39]/116.1*118.2;0)" table:style-name="ce140">
            <text:p><text:s/>€ -<text:s/></text:p>
          </table:table-cell>
          <table:table-cell office:value-type="currency" office:value="21818" table:formula="of:=[.AC39]+[.AD39]" table:style-name="ce141">
            <text:p><text:s/>€ 21.818,00<text:s/></text:p>
          </table:table-cell>
          <table:table-cell office:value-type="currency" office:value="21818" table:style-name="ce142">
            <text:p><text:s/>€ 21.818,00<text:s/></text:p>
          </table:table-cell>
          <table:table-cell table:style-name="ce142"/>
          <table:table-cell office:value-type="currency" office:value="21818" table:formula="of:=[.AF39]+[.AG39]" table:style-name="ce142">
            <text:p><text:s/>€ 21.818,00<text:s/></text:p>
          </table:table-cell>
          <table:table-cell office:value-type="currency" office:value="21818" table:style-name="ce139">
            <text:p><text:s/>€ 21.818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21818" table:formula="of:=[.AI39]+[.AK39]" table:style-name="ce139">
            <text:p><text:s/>€ 21.818,00<text:s/></text:p>
          </table:table-cell>
          <table:table-cell table:number-columns-repeated="5" table:style-name="ce109"/>
          <table:table-cell table:style-name="ce4"/>
          <table:table-cell table:number-columns-repeated="4" table:style-name="ce10"/>
          <table:table-cell office:value-type="currency" office:value="24680.5216" table:formula="of:=[.BE39]/[.AJ39]*[.AI39]" table:style-name="ce143">
            <text:p><text:s/>€ 24.680,52<text:s/></text:p>
          </table:table-cell>
          <table:table-cell office:value-type="currency" office:value="25914.54768" table:formula="of:=[.AX39]/100*105" table:style-name="ce144">
            <text:p><text:s/>€ 25.914,55<text:s/></text:p>
          </table:table-cell>
          <table:table-cell office:value-type="currency" office:value="26654.963327999998" table:formula="of:=[.BG39]/[.BD39]*[.AY39]" table:style-name="ce113">
            <text:p><text:s/>€ 26.654,96<text:s/></text:p>
          </table:table-cell>
          <table:table-cell office:value-type="currency" office:value="28259.197231999995" table:formula="of:=[.BI39]/[.BG39]*[.AZ39]" table:style-name="ce114">
            <text:p><text:s/>€ 28.259,20<text:s/></text:p>
          </table:table-cell>
          <table:table-cell table:number-columns-repeated="2" table:style-name="ce167"/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29542.584355199993" table:formula="of:=[.BA39]/[.BI39]*[.BL39]" table:style-name="ce113">
            <text:p><text:s/>€ 29.542,58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30901" table:formula="of:=COM.MICROSOFT.CEILING((([.BK39]/[.BL39])*[.BN39]);1)" table:style-name="ce122">
            <text:p><text:s/>€ 30.901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39]/[.BW39]*[.BY39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39]/[.BY39])*[.CA39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30901" table:formula="of:=[.BM39]+[.BZ39]" table:style-name="ce132">
            <text:p><text:s/>€ 30.901,00<text:s/></text:p>
          </table:table-cell>
          <table:table-cell table:number-columns-repeated="2" table:style-name="ce153"/>
          <table:table-cell table:style-name="ce154"/>
          <table:table-cell table:style-name="ce153"/>
          <table:table-cell table:number-columns-repeated="16298"/>
        </table:table-row>
        <table:table-row table:style-name="ro16">
          <table:table-cell table:number-columns-repeated="3" table:style-name="ce2"/>
          <table:table-cell office:value-type="string" table:style-name="ce96">
            <text:p>6.530.31.00</text:p>
          </table:table-cell>
          <table:table-cell office:value-type="float" office:value="20012" table:style-name="ce134">
            <text:p>20012</text:p>
          </table:table-cell>
          <table:table-cell office:value-type="string" table:style-name="ce135">
            <text:p>Tenniscomplex Putte</text:p>
          </table:table-cell>
          <table:table-cell office:value-type="string" table:style-name="ce157">
            <text:p>Postbaan 65</text:p>
          </table:table-cell>
          <table:table-cell office:value-type="string" table:style-name="ce157">
            <text:p>4645 RN</text:p>
          </table:table-cell>
          <table:table-cell office:value-type="string" table:style-name="ce157">
            <text:p>Putte</text:p>
          </table:table-cell>
          <table:table-cell office:value-type="currency" office:value="215790.12345679011" table:style-name="ce137">
            <text:p><text:s/>€ 215.790,12<text:s/></text:p>
          </table:table-cell>
          <table:table-cell office:value-type="currency" office:value="215790.12345679011" table:style-name="ce137">
            <text:p><text:s/>€ 215.790,12<text:s/></text:p>
          </table:table-cell>
          <table:table-cell office:value-type="currency" office:value="215790" table:formula="of:=ROUND([.J40];0)" table:style-name="ce137">
            <text:p><text:s/>€ 215.790,00<text:s/></text:p>
          </table:table-cell>
          <table:table-cell office:value-type="currency" office:value="223375" table:formula="of:=ROUND([.L40]/113.8*117.8;0)" table:style-name="ce137">
            <text:p><text:s/>€ 223.375,00<text:s/></text:p>
          </table:table-cell>
          <table:table-cell office:value-type="currency" office:value="12358.024691358021" table:style-name="ce137">
            <text:p><text:s/>€ 12.358,02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2358.024691358021" table:style-name="ce137">
            <text:p><text:s/>€ 12.358,02<text:s/></text:p>
          </table:table-cell>
          <table:table-cell office:value-type="currency" office:value="225082" table:formula="of:=ROUND([.M40]/117.8*118.7;0)" table:style-name="ce137">
            <text:p><text:s/>€ 225.082,00<text:s/></text:p>
          </table:table-cell>
          <table:table-cell office:value-type="currency" office:value="385000" table:style-name="ce137">
            <text:p><text:s/>€ 385.000,00<text:s/></text:p>
          </table:table-cell>
          <table:table-cell office:value-type="currency" office:value="12358" table:formula="of:=ROUND([.N40];0)" table:style-name="ce137">
            <text:p><text:s/>€ 12.358,00<text:s/></text:p>
          </table:table-cell>
          <table:table-cell office:value-type="currency" office:value="12693" table:formula="of:=ROUND([.P40]/110.8*113.8;0)" table:style-name="ce137">
            <text:p><text:s/>€ 12.693,00<text:s/></text:p>
          </table:table-cell>
          <table:table-cell office:value-type="float" office:value="228148.14814814815" table:formula="of:=[.J40]+[.N40]" table:style-name="ce138">
            <text:p>228.148</text:p>
          </table:table-cell>
          <table:table-cell office:value-type="float" office:value="228148.14814814815" table:formula="of:=[.K40]+[.P40]" table:style-name="ce138">
            <text:p>228.148</text:p>
          </table:table-cell>
          <table:table-cell office:value-type="currency" office:value="12693" table:formula="of:=ROUND([.T40]/113.8*113.8;0)" table:style-name="ce137">
            <text:p><text:s/>€ 12.693,00<text:s/></text:p>
          </table:table-cell>
          <table:table-cell office:value-type="currency" office:value="385959" table:formula="of:=ROUND([.R40]/120.4*120.7;0)" table:style-name="ce137">
            <text:p><text:s/>€ 385.959,00<text:s/></text:p>
          </table:table-cell>
          <table:table-cell office:value-type="currency" office:value="9520" table:style-name="ce137">
            <text:p><text:s/>€ 9.520,00<text:s/></text:p>
          </table:table-cell>
          <table:table-cell office:value-type="currency" office:value="228148" table:formula="of:=[.L40]+[.S40]" table:style-name="ce139">
            <text:p><text:s/>€ 228.148,00<text:s/></text:p>
          </table:table-cell>
          <table:table-cell office:value-type="currency" office:value="410000" table:style-name="ce158">
            <text:p><text:s/>€ 410.000,00<text:s/></text:p>
          </table:table-cell>
          <table:table-cell office:value-type="currency" office:value="0" table:style-name="ce182">
            <text:p><text:s/>€ -<text:s/></text:p>
          </table:table-cell>
          <table:table-cell office:value-type="currency" office:value="418709" table:formula="of:=ROUND([.AA40]/122.4*125;0)" table:style-name="ce140">
            <text:p><text:s/>€ 418.709,00<text:s/></text:p>
          </table:table-cell>
          <table:table-cell office:value-type="currency" office:value="0" table:formula="of:=ROUND([.AB40]/116.1*118.2;0)" table:style-name="ce140">
            <text:p><text:s/>€ -<text:s/></text:p>
          </table:table-cell>
          <table:table-cell office:value-type="currency" office:value="418709" table:formula="of:=[.AC40]+[.AD40]" table:style-name="ce141">
            <text:p><text:s/>€ 418.709,00<text:s/></text:p>
          </table:table-cell>
          <table:table-cell office:value-type="currency" office:value="418709" table:style-name="ce142">
            <text:p><text:s/>€ 418.709,00<text:s/></text:p>
          </table:table-cell>
          <table:table-cell table:style-name="ce142"/>
          <table:table-cell office:value-type="currency" office:value="418709" table:formula="of:=[.AF40]+[.AG40]" table:style-name="ce142">
            <text:p><text:s/>€ 418.709,00<text:s/></text:p>
          </table:table-cell>
          <table:table-cell office:value-type="currency" office:value="418709" table:style-name="ce139">
            <text:p><text:s/>€ 418.709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418709" table:formula="of:=[.AI40]+[.AK40]" table:style-name="ce139">
            <text:p><text:s/>€ 418.709,00<text:s/></text:p>
          </table:table-cell>
          <table:table-cell table:number-columns-repeated="5" table:style-name="ce109"/>
          <table:table-cell office:value-type="string" table:style-name="ce4">
            <text:p>Taxatie gebouw 800833/4 dd 9-6-2015 datum rapport april 2017</text:p>
          </table:table-cell>
          <table:table-cell office:value-type="string" table:style-name="ce10">
            <text:p><text:s/>en afvoer inventaris: zie mail 29-8-2017 N. de Moor</text:p>
          </table:table-cell>
          <table:table-cell table:number-columns-repeated="3" table:style-name="ce10"/>
          <table:table-cell office:value-type="currency" office:value="473643.62079999998" table:formula="of:=[.BE40]/[.AJ40]*[.AI40]" table:style-name="ce143">
            <text:p><text:s/>€ 473.643,62<text:s/></text:p>
          </table:table-cell>
          <table:table-cell office:value-type="currency" office:value="497325.80184000003" table:formula="of:=[.AX40]/100*105" table:style-name="ce112">
            <text:p><text:s/>€ 497.325,80<text:s/></text:p>
          </table:table-cell>
          <table:table-cell office:value-type="currency" office:value="511535.11046399997" table:formula="of:=[.BG40]/[.BD40]*[.AY40]" table:style-name="ce113">
            <text:p><text:s/>€ 511.535,11<text:s/></text:p>
          </table:table-cell>
          <table:table-cell office:value-type="currency" office:value="542321.94581599988" table:formula="of:=[.BI40]/[.BG40]*[.AZ40]" table:style-name="ce114">
            <text:p><text:s/>€ 542.321,95<text:s/></text:p>
          </table:table-cell>
          <table:table-cell office:value-type="date" office:date-value="2017-04-24T00:00:00" table:style-name="ce124">
            <text:p>24-4-2017</text:p>
          </table:table-cell>
          <table:table-cell office:value-type="date" office:date-value="2023-04-24T00:00:00" table:style-name="ce124">
            <text:p>24-4-2023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65000" table:style-name="ce150">
            <text:p><text:s/>€ 65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67987" table:formula="of:=COM.MICROSOFT.CEILING((([.BK40]/[.BL40])*[.BN40]);1)" table:style-name="ce122">
            <text:p><text:s/>€ 67.987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04-24T00:00:00" table:formula="of:=[.BC40]" table:style-name="ce124">
            <text:p>24-4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40]/[.BW40]*[.BY40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40]/[.BY40])*[.CA40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67987" table:formula="of:=[.BM40]+[.BZ40]" table:style-name="ce132">
            <text:p><text:s/>€ 67.987,00<text:s/></text:p>
          </table:table-cell>
          <table:table-cell table:number-columns-repeated="2" table:style-name="ce153"/>
          <table:table-cell table:style-name="ce154"/>
          <table:table-cell table:style-name="ce153"/>
          <table:table-cell table:number-columns-repeated="16298"/>
        </table:table-row>
        <table:table-row table:style-name="ro6">
          <table:table-cell table:number-columns-repeated="3" table:style-name="ce2"/>
          <table:table-cell office:value-type="string" table:style-name="ce96">
            <text:p>6.530.31.00</text:p>
          </table:table-cell>
          <table:table-cell office:value-type="float" office:value="20012" table:style-name="ce134">
            <text:p>20012</text:p>
          </table:table-cell>
          <table:table-cell office:value-type="string" table:style-name="ce134">
            <text:p>Lichtmasten</text:p>
          </table:table-cell>
          <table:table-cell office:value-type="string" table:style-name="ce157">
            <text:p>Postbaan 65</text:p>
          </table:table-cell>
          <table:table-cell office:value-type="string" table:style-name="ce157">
            <text:p>4645 RN</text:p>
          </table:table-cell>
          <table:table-cell office:value-type="string" table:style-name="ce157">
            <text:p>Putte</text:p>
          </table:table-cell>
          <table:table-cell office:value-type="currency" office:value="25666.666666666664" table:style-name="ce137">
            <text:p><text:s/>€ 25.666,67<text:s/></text:p>
          </table:table-cell>
          <table:table-cell office:value-type="currency" office:value="25666.666666666664" table:style-name="ce137">
            <text:p><text:s/>€ 25.666,67<text:s/></text:p>
          </table:table-cell>
          <table:table-cell office:value-type="currency" office:value="25667" table:formula="of:=ROUND([.J41];0)" table:style-name="ce137">
            <text:p><text:s/>€ 25.667,00<text:s/></text:p>
          </table:table-cell>
          <table:table-cell office:value-type="currency" office:value="26569" table:formula="of:=ROUND([.L41]/113.8*117.8;0)" table:style-name="ce137">
            <text:p><text:s/>€ 26.569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6772" table:formula="of:=ROUND([.M41]/117.8*118.7;0)" table:style-name="ce137">
            <text:p><text:s/>€ 26.772,00<text:s/></text:p>
          </table:table-cell>
          <table:table-cell office:value-type="currency" office:value="29813" table:formula="of:=ROUND([.Q41]*11.36%+[.Q41];0)" table:style-name="ce137">
            <text:p><text:s/>€ 29.813,00<text:s/></text:p>
          </table:table-cell>
          <table:table-cell office:value-type="currency" office:value="0" table:formula="of:=ROUND([.N41];0)" table:style-name="ce137">
            <text:p><text:s/>€ -<text:s/></text:p>
          </table:table-cell>
          <table:table-cell office:value-type="currency" office:value="0" table:formula="of:=ROUND([.P41]/110.8*113.8;0)" table:style-name="ce137">
            <text:p><text:s/>€ -<text:s/></text:p>
          </table:table-cell>
          <table:table-cell office:value-type="float" office:value="25666.666666666664" table:formula="of:=[.J41]+[.N41]" table:style-name="ce138">
            <text:p>25.667</text:p>
          </table:table-cell>
          <table:table-cell office:value-type="float" office:value="25666.666666666664" table:formula="of:=[.K41]+[.P41]" table:style-name="ce138">
            <text:p>25.667</text:p>
          </table:table-cell>
          <table:table-cell table:style-name="ce137"/>
          <table:table-cell office:value-type="currency" office:value="29937" table:formula="of:=ROUND([.R41]/120.2*120.7;0)" table:style-name="ce137">
            <text:p><text:s/>€ 29.937,00<text:s/></text:p>
          </table:table-cell>
          <table:table-cell table:style-name="ce173"/>
          <table:table-cell office:value-type="currency" office:value="25667" table:formula="of:=[.L41]+[.S41]" table:style-name="ce139">
            <text:p><text:s/>€ 25.667,00<text:s/></text:p>
          </table:table-cell>
          <table:table-cell office:value-type="currency" office:value="30359" table:formula="of:=ROUND([.X41]/120.7*122.4;0)" table:style-name="ce137">
            <text:p><text:s/>€ 30.359,00<text:s/></text:p>
          </table:table-cell>
          <table:table-cell office:value-type="currency" office:value="0" table:formula="of:=ROUND([.Y41]/115.7*116.1;0)" table:style-name="ce137">
            <text:p><text:s/>€ -<text:s/></text:p>
          </table:table-cell>
          <table:table-cell office:value-type="currency" office:value="31004" table:formula="of:=ROUND([.AA41]/122.4*125;0)" table:style-name="ce140">
            <text:p><text:s/>€ 31.004,00<text:s/></text:p>
          </table:table-cell>
          <table:table-cell office:value-type="currency" office:value="0" table:formula="of:=ROUND([.AB41]/116.1*118.2;0)" table:style-name="ce140">
            <text:p><text:s/>€ -<text:s/></text:p>
          </table:table-cell>
          <table:table-cell office:value-type="currency" office:value="31004" table:formula="of:=[.AC41]+[.AD41]" table:style-name="ce141">
            <text:p><text:s/>€ 31.004,00<text:s/></text:p>
          </table:table-cell>
          <table:table-cell office:value-type="currency" office:value="31004" table:style-name="ce142">
            <text:p><text:s/>€ 31.004,00<text:s/></text:p>
          </table:table-cell>
          <table:table-cell table:style-name="ce142"/>
          <table:table-cell office:value-type="currency" office:value="31004" table:formula="of:=[.AF41]+[.AG41]" table:style-name="ce142">
            <text:p><text:s/>€ 31.004,00<text:s/></text:p>
          </table:table-cell>
          <table:table-cell office:value-type="currency" office:value="31004" table:style-name="ce139">
            <text:p><text:s/>€ 31.004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31004" table:formula="of:=[.AI41]+[.AK41]" table:style-name="ce139">
            <text:p><text:s/>€ 31.004,00<text:s/></text:p>
          </table:table-cell>
          <table:table-cell table:number-columns-repeated="5" table:style-name="ce109"/>
          <table:table-cell table:style-name="ce4"/>
          <table:table-cell table:number-columns-repeated="4" table:style-name="ce10"/>
          <table:table-cell office:value-type="currency" office:value="35071.724799999996" table:formula="of:=[.BE41]/[.AJ41]*[.AI41]" table:style-name="ce143">
            <text:p><text:s/>€ 35.071,72<text:s/></text:p>
          </table:table-cell>
          <table:table-cell office:value-type="currency" office:value="36825.311040000001" table:formula="of:=[.AX41]/100*105" table:style-name="ce144">
            <text:p><text:s/>€ 36.825,31<text:s/></text:p>
          </table:table-cell>
          <table:table-cell office:value-type="currency" office:value="37877.462783999996" table:formula="of:=[.BG41]/[.BD41]*[.AY41]" table:style-name="ce113">
            <text:p><text:s/>€ 37.877,46<text:s/></text:p>
          </table:table-cell>
          <table:table-cell office:value-type="currency" office:value="40157.124895999994" table:formula="of:=[.BI41]/[.BG41]*[.AZ41]" table:style-name="ce114">
            <text:p><text:s/>€ 40.157,12<text:s/></text:p>
          </table:table-cell>
          <table:table-cell table:number-columns-repeated="2" table:style-name="ce167"/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41980.854585599991" table:formula="of:=[.BA41]/[.BI41]*[.BL41]" table:style-name="ce113">
            <text:p><text:s/>€ 41.980,85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43910" table:formula="of:=COM.MICROSOFT.CEILING((([.BK41]/[.BL41])*[.BN41]);1)" table:style-name="ce122">
            <text:p><text:s/>€ 43.910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41]/[.BW41]*[.BY41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41]/[.BY41])*[.CA41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43910" table:formula="of:=[.BM41]+[.BZ41]" table:style-name="ce132">
            <text:p><text:s/>€ 43.910,00<text:s/></text:p>
          </table:table-cell>
          <table:table-cell table:number-columns-repeated="2" table:style-name="ce153"/>
          <table:table-cell table:style-name="ce154"/>
          <table:table-cell table:number-columns-repeated="16299" table:style-name="ce10"/>
        </table:table-row>
        <table:table-row table:style-name="ro13">
          <table:table-cell table:number-columns-repeated="3" table:style-name="ce10"/>
          <table:table-cell office:value-type="string" table:style-name="ce96">
            <text:p>6.630.00.00</text:p>
          </table:table-cell>
          <table:table-cell office:value-type="float" office:value="24002" table:style-name="ce134">
            <text:p>24002</text:p>
          </table:table-cell>
          <table:table-cell office:value-type="string" table:style-name="ce135">
            <text:p>Multifunct. Centrum, sporthal en horeca De Biezen</text:p>
            <text:p>(exclusief fundering onder de vorstgrens)</text:p>
          </table:table-cell>
          <table:table-cell office:value-type="string" table:style-name="ce157">
            <text:p>Schoolstraat 42</text:p>
          </table:table-cell>
          <table:table-cell office:value-type="string" table:style-name="ce157">
            <text:p>4645 DA</text:p>
          </table:table-cell>
          <table:table-cell office:value-type="string" table:style-name="ce157">
            <text:p>Putte</text:p>
          </table:table-cell>
          <table:table-cell office:value-type="currency" office:value="2995395.0617283951" table:style-name="ce137">
            <text:p><text:s/>€ 2.995.395,06<text:s/></text:p>
          </table:table-cell>
          <table:table-cell office:value-type="currency" office:value="2995395.0617283951" table:style-name="ce137">
            <text:p><text:s/>€ 2.995.395,06<text:s/></text:p>
          </table:table-cell>
          <table:table-cell office:value-type="currency" office:value="2995395" table:formula="of:=ROUND([.J42];0)" table:style-name="ce137">
            <text:p><text:s/>€ 2.995.395,00<text:s/></text:p>
          </table:table-cell>
          <table:table-cell office:value-type="currency" office:value="3100681" table:formula="of:=ROUND([.L42]/113.8*117.8;0)" table:style-name="ce137">
            <text:p><text:s/>€ 3.100.681,00<text:s/></text:p>
          </table:table-cell>
          <table:table-cell office:value-type="currency" office:value="229098.76543209879" table:style-name="ce137">
            <text:p><text:s/>€ 229.098,77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229098.76543209879" table:style-name="ce137">
            <text:p><text:s/>€ 229.098,77<text:s/></text:p>
          </table:table-cell>
          <table:table-cell office:value-type="currency" office:value="3200000" table:style-name="ce158">
            <text:p><text:s/>€ 3.200.000,00<text:s/></text:p>
          </table:table-cell>
          <table:table-cell office:value-type="currency" office:value="3218745" table:formula="of:=ROUND([.Q42]/119.5*120.2;0)" table:style-name="ce137">
            <text:p><text:s/>€ 3.218.745,00<text:s/></text:p>
          </table:table-cell>
          <table:table-cell office:value-type="currency" office:value="229099" table:formula="of:=ROUND([.N42];0)" table:style-name="ce137">
            <text:p><text:s/>€ 229.099,00<text:s/></text:p>
          </table:table-cell>
          <table:table-cell office:value-type="currency" office:value="235302" table:formula="of:=ROUND([.P42]/110.8*113.8;0)" table:style-name="ce137">
            <text:p><text:s/>€ 235.302,00<text:s/></text:p>
          </table:table-cell>
          <table:table-cell office:value-type="float" office:value="3224493.8271604939" table:formula="of:=[.J42]+[.N42]" table:style-name="ce138">
            <text:p>3.224.494</text:p>
          </table:table-cell>
          <table:table-cell office:value-type="float" office:value="3224493.8271604939" table:formula="of:=[.K42]+[.P42]" table:style-name="ce138">
            <text:p>3.224.494</text:p>
          </table:table-cell>
          <table:table-cell office:value-type="currency" office:value="266000" table:style-name="ce158">
            <text:p><text:s/>€ 266.000,00<text:s/></text:p>
          </table:table-cell>
          <table:table-cell office:value-type="currency" office:value="3232134" table:formula="of:=ROUND([.R42]/120.2*120.7;0)" table:style-name="ce137">
            <text:p><text:s/>€ 3.232.134,00<text:s/></text:p>
          </table:table-cell>
          <table:table-cell office:value-type="currency" office:value="267155" table:formula="of:=ROUND([.W42]/115.2*115.7;0)" table:style-name="ce137">
            <text:p><text:s/>€ 267.155,00<text:s/></text:p>
          </table:table-cell>
          <table:table-cell office:value-type="currency" office:value="3224494" table:formula="of:=[.L42]+[.S42]" table:style-name="ce139">
            <text:p><text:s/>€ 3.224.494,00<text:s/></text:p>
          </table:table-cell>
          <table:table-cell office:value-type="currency" office:value="3277657" table:formula="of:=ROUND([.X42]/120.7*122.4;0)" table:style-name="ce137">
            <text:p><text:s/>€ 3.277.657,00<text:s/></text:p>
          </table:table-cell>
          <table:table-cell office:value-type="currency" office:value="268079" table:formula="of:=ROUND([.Y42]/115.7*116.1;0)" table:style-name="ce137">
            <text:p><text:s/>€ 268.079,00<text:s/></text:p>
          </table:table-cell>
          <table:table-cell office:value-type="currency" office:value="3347280" table:formula="of:=ROUND([.AA42]/122.4*125;0)" table:style-name="ce137">
            <text:p><text:s/>€ 3.347.280,00<text:s/></text:p>
          </table:table-cell>
          <table:table-cell office:value-type="currency" office:value="272928" table:formula="of:=ROUND([.AB42]/116.1*118.2;0)" table:style-name="ce137">
            <text:p><text:s/>€ 272.928,00<text:s/></text:p>
          </table:table-cell>
          <table:table-cell office:value-type="currency" office:value="3620208" table:formula="of:=[.AC42]+[.AD42]" table:style-name="ce139">
            <text:p><text:s/>€ 3.620.208,00<text:s/></text:p>
          </table:table-cell>
          <table:table-cell office:value-type="currency" office:value="3347280" table:style-name="ce139">
            <text:p><text:s/>€ 3.347.280,00<text:s/></text:p>
          </table:table-cell>
          <table:table-cell office:value-type="currency" office:value="500000" table:style-name="ce139">
            <text:p><text:s/>€ 500.000,00<text:s/></text:p>
          </table:table-cell>
          <table:table-cell office:value-type="currency" office:value="3847280" table:formula="of:=[.AF42]+[.AG42]" table:style-name="ce139">
            <text:p><text:s/>€ 3.847.280,00<text:s/></text:p>
          </table:table-cell>
          <table:table-cell office:value-type="currency" office:value="3347280" table:style-name="ce139">
            <text:p><text:s/>€ 3.347.280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500000" table:style-name="ce139">
            <text:p><text:s/>€ 500.000,00<text:s/></text:p>
          </table:table-cell>
          <table:table-cell office:value-type="float" office:value="119.9" table:style-name="ce130">
            <text:p>119,9</text:p>
          </table:table-cell>
          <table:table-cell office:value-type="currency" office:value="3847280" table:formula="of:=[.AI42]+[.AK42]" table:style-name="ce139">
            <text:p><text:s/>€ 3.847.280,00<text:s/></text:p>
          </table:table-cell>
          <table:table-cell office:value-type="string" table:style-name="ce163">
            <text:p>akkoord</text:p>
          </table:table-cell>
          <table:table-cell office:value-type="currency" office:value="3347280" table:style-name="ce163">
            <text:p><text:s/>€ 3.347.280,00<text:s/></text:p>
          </table:table-cell>
          <table:table-cell office:value-type="string" table:style-name="ce162">
            <text:p>nw.taxatie nov.2018 maar enkel voor Schoolstr.42 totaal</text:p>
          </table:table-cell>
          <table:table-cell office:value-type="currency" office:value="500000" table:style-name="ce163">
            <text:p><text:s/>€ 500.000,00<text:s/></text:p>
          </table:table-cell>
          <table:table-cell office:value-type="currency" office:value="3847280" table:formula="of:=[.AO42]+[.AQ42]" table:style-name="ce163">
            <text:p><text:s/>€ 3.847.280,00<text:s/></text:p>
          </table:table-cell>
          <table:table-cell office:value-type="string" table:style-name="ce4">
            <text:p>Taxatie gebouw 608385-4, 28-05-14</text:p>
            <text:p>(excl. BTW)</text:p>
          </table:table-cell>
          <table:table-cell table:number-columns-repeated="4" table:style-name="ce10"/>
          <table:table-cell office:value-type="currency" office:value="3786443.1359999999" table:formula="of:=[.BE42]/[.AJ42]*[.AI42]" table:style-name="ce143">
            <text:p><text:s/>€ 3.786.443,14<text:s/></text:p>
          </table:table-cell>
          <table:table-cell office:value-type="currency" office:value="3975765.2928000004" table:formula="of:=[.AX42]/100*105" table:style-name="ce112">
            <text:p><text:s/>€ 3.975.765,29<text:s/></text:p>
          </table:table-cell>
          <table:table-cell office:value-type="currency" office:value="4089358.5868799998" table:formula="of:=[.BG42]/[.BD42]*[.AY42]" table:style-name="ce113">
            <text:p><text:s/>€ 4.089.358,59<text:s/></text:p>
          </table:table-cell>
          <table:table-cell office:value-type="currency" office:value="3760000" table:style-name="ce114">
            <text:p><text:s/>€ 3.760.000,00<text:s/></text:p>
          </table:table-cell>
          <table:table-cell office:value-type="date" office:date-value="2015-02-03T00:00:00" table:style-name="ce124">
            <text:p>3-2-2015</text:p>
          </table:table-cell>
          <table:table-cell office:value-type="date" office:date-value="2021-02-03T00:00:00" table:style-name="ce124">
            <text:p>3-2-2021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515429.52460383653" table:formula="of:=[.BU42]/[.AL42]*[.AK42]" table:style-name="ce143">
            <text:p><text:s/>€ 515.429,52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523676.39699749782" table:formula="of:=[.BF42]/100*101.6" table:style-name="ce147">
            <text:p><text:s/>€ 523.676,40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533469.55796497071" table:formula="of:=[.BV42]/[.BT42]*[.BH42]" table:style-name="ce149">
            <text:p><text:s/>€ 533.469,56<text:s/></text:p>
          </table:table-cell>
          <table:table-cell office:value-type="currency" office:value="5100000" table:style-name="ce150">
            <text:p><text:s/>€ 5.100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5334336" table:formula="of:=COM.MICROSOFT.CEILING((([.BK42]/[.BL42])*[.BN42]);1)" table:style-name="ce122">
            <text:p><text:s/>€ 5.334.336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1-02-03T00:00:00" table:formula="of:=[.BC42]" table:style-name="ce124">
            <text:p>3-2-2021</text:p>
          </table:table-cell>
          <table:table-cell table:style-name="ce123"/>
          <table:table-cell office:value-type="currency" office:value="798600" table:style-name="ce164">
            <text:p><text:s/>€ 798.600,00<text:s/></text:p>
          </table:table-cell>
          <table:table-cell office:value-type="date" office:date-value="2021-11-30T00:00:00" table:style-name="ce124">
            <text:p>30-11-2021</text:p>
          </table:table-cell>
          <table:table-cell office:value-type="date" office:date-value="2024-11-30T00:00:00" table:style-name="ce124">
            <text:p>30-11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17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841747.80219780211" table:formula="of:=[.BQ42]/[.BW42]*[.BY42]" table:style-name="ce127">
            <text:p><text:s/>€ 841.747,80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901716" table:formula="of:=COM.MICROSOFT.CEILING((([.BX42]/[.BY42])*[.CA42]);1)" table:style-name="ce129">
            <text:p><text:s/>€ 901.716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11-30T00:00:00" table:formula="of:=[.BS42]" table:style-name="ce131">
            <text:p>30-11-2024</text:p>
          </table:table-cell>
          <table:table-cell office:value-type="currency" office:value="6236052" table:formula="of:=[.BM42]+[.BZ42]" table:style-name="ce132">
            <text:p><text:s/>€ 6.236.052,00<text:s/></text:p>
          </table:table-cell>
          <table:table-cell table:number-columns-repeated="3" table:style-name="ce133"/>
          <table:table-cell office:value-type="string" table:style-name="ce153">
            <text:p>Ja</text:p>
          </table:table-cell>
          <table:table-cell table:number-columns-repeated="16298"/>
        </table:table-row>
        <table:table-row table:style-name="ro2">
          <table:table-cell office:value-type="string" table:style-name="ce10">
            <text:p>is incl. rioolpersst.Hogeb.</text:p>
          </table:table-cell>
          <table:table-cell table:number-columns-repeated="2" table:style-name="ce10"/>
          <table:table-cell office:value-type="string" table:style-name="ce96">
            <text:p>6.722.00.00</text:p>
          </table:table-cell>
          <table:table-cell table:style-name="ce134"/>
          <table:table-cell office:value-type="string" table:style-name="ce134">
            <text:p>Gemalen te Putte<text:s/></text:p>
          </table:table-cell>
          <table:table-cell table:number-columns-repeated="2" table:style-name="ce134"/>
          <table:table-cell office:value-type="string" table:style-name="ce134">
            <text:p>Putte</text:p>
          </table:table-cell>
          <table:table-cell office:value-type="currency" office:value="146395.06172839506" table:style-name="ce137">
            <text:p><text:s/>€ 146.395,06<text:s/></text:p>
          </table:table-cell>
          <table:table-cell office:value-type="currency" office:value="146395.06172839506" table:style-name="ce137">
            <text:p><text:s/>€ 146.395,06<text:s/></text:p>
          </table:table-cell>
          <table:table-cell office:value-type="currency" office:value="146395" table:formula="of:=ROUND([.J43];0)" table:style-name="ce137">
            <text:p><text:s/>€ 146.395,00<text:s/></text:p>
          </table:table-cell>
          <table:table-cell office:value-type="currency" office:value="151541" table:formula="of:=ROUND([.L43]/113.8*117.8;0)" table:style-name="ce137">
            <text:p><text:s/>€ 151.541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52699" table:formula="of:=ROUND([.M43]/117.8*118.7;0)" table:style-name="ce137">
            <text:p><text:s/>€ 152.699,00<text:s/></text:p>
          </table:table-cell>
          <table:table-cell office:value-type="currency" office:value="82814" table:style-name="ce137">
            <text:p><text:s/>€ 82.814,00<text:s/></text:p>
          </table:table-cell>
          <table:table-cell office:value-type="currency" office:value="0" table:formula="of:=ROUND([.N43];0)" table:style-name="ce137">
            <text:p><text:s/>€ -<text:s/></text:p>
          </table:table-cell>
          <table:table-cell office:value-type="currency" office:value="0" table:formula="of:=ROUND([.P43]/110.8*113.8;0)" table:style-name="ce137">
            <text:p><text:s/>€ -<text:s/></text:p>
          </table:table-cell>
          <table:table-cell office:value-type="float" office:value="146395.06172839506" table:formula="of:=[.J43]+[.N43]" table:style-name="ce138">
            <text:p>146.395</text:p>
          </table:table-cell>
          <table:table-cell office:value-type="float" office:value="146395.06172839506" table:formula="of:=[.K43]+[.P43]" table:style-name="ce138">
            <text:p>146.395</text:p>
          </table:table-cell>
          <table:table-cell table:style-name="ce137"/>
          <table:table-cell office:value-type="currency" office:value="83158" table:formula="of:=ROUND([.R43]/120.2*120.7;0)" table:style-name="ce137">
            <text:p><text:s/>€ 83.158,00<text:s/></text:p>
          </table:table-cell>
          <table:table-cell table:style-name="ce137"/>
          <table:table-cell office:value-type="currency" office:value="146395" table:formula="of:=[.L43]+[.S43]" table:style-name="ce139">
            <text:p><text:s/>€ 146.395,00<text:s/></text:p>
          </table:table-cell>
          <table:table-cell office:value-type="currency" office:value="84329" table:formula="of:=ROUND([.X43]/120.7*122.4;0)" table:style-name="ce137">
            <text:p><text:s/>€ 84.329,00<text:s/></text:p>
          </table:table-cell>
          <table:table-cell office:value-type="currency" office:value="0" table:formula="of:=ROUND([.Y43]/115.7*116.1;0)" table:style-name="ce137">
            <text:p><text:s/>€ -<text:s/></text:p>
          </table:table-cell>
          <table:table-cell office:value-type="currency" office:value="86120" table:formula="of:=ROUND([.AA43]/122.4*125;0)" table:style-name="ce140">
            <text:p><text:s/>€ 86.120,00<text:s/></text:p>
          </table:table-cell>
          <table:table-cell office:value-type="currency" office:value="0" table:formula="of:=ROUND([.AB43]/116.1*118.2;0)" table:style-name="ce140">
            <text:p><text:s/>€ -<text:s/></text:p>
          </table:table-cell>
          <table:table-cell office:value-type="currency" office:value="86120" table:formula="of:=[.AC43]+[.AD43]" table:style-name="ce141">
            <text:p><text:s/>€ 86.120,00<text:s/></text:p>
          </table:table-cell>
          <table:table-cell office:value-type="currency" office:value="85000" table:style-name="ce160">
            <text:p><text:s/>€ 85.000,00<text:s/></text:p>
          </table:table-cell>
          <table:table-cell table:style-name="ce142"/>
          <table:table-cell office:value-type="currency" office:value="85000" table:formula="of:=[.AF43]+[.AG43]" table:style-name="ce142">
            <text:p><text:s/>€ 85.000,00<text:s/></text:p>
          </table:table-cell>
          <table:table-cell office:value-type="currency" office:value="85000" table:style-name="ce139">
            <text:p><text:s/>€ 85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85000" table:formula="of:=[.AI43]+[.AK43]" table:style-name="ce139">
            <text:p><text:s/>€ 85.000,00<text:s/></text:p>
          </table:table-cell>
          <table:table-cell office:value-type="string" table:style-name="ce163">
            <text:p>nw.taxatie nov.2018</text:p>
          </table:table-cell>
          <table:table-cell office:value-type="currency" office:value="85000" table:style-name="ce163">
            <text:p><text:s/>€ 85.000,00<text:s/></text:p>
          </table:table-cell>
          <table:table-cell table:number-columns-repeated="2" table:style-name="ce163"/>
          <table:table-cell office:value-type="currency" office:value="85000" table:formula="of:=[.AO43]+[.AQ43]" table:style-name="ce163">
            <text:p><text:s/>€ 85.000,00<text:s/></text:p>
          </table:table-cell>
          <table:table-cell table:style-name="ce4"/>
          <table:table-cell table:number-columns-repeated="4" table:style-name="ce10"/>
          <table:table-cell office:value-type="currency" office:value="91399.239543726246" table:formula="of:=[.BE43]/[.AJ43]*[.AI43]" table:style-name="ce143">
            <text:p><text:s/>€ 91.399,24<text:s/></text:p>
          </table:table-cell>
          <table:table-cell office:value-type="currency" office:value="95969.201520912553" table:formula="of:=[.AX43]/100*105" table:style-name="ce144">
            <text:p><text:s/>€ 95.969,20<text:s/></text:p>
          </table:table-cell>
          <table:table-cell office:value-type="currency" office:value="98711.178707224331" table:formula="of:=[.BG43]/[.BD43]*[.AY43]" table:style-name="ce113">
            <text:p><text:s/>€ 98.711,18<text:s/></text:p>
          </table:table-cell>
          <table:table-cell office:value-type="currency" office:value="104652.12927756654" table:formula="of:=[.BI43]/[.BG43]*[.AZ43]" table:style-name="ce114">
            <text:p><text:s/>€ 104.652,13<text:s/></text:p>
          </table:table-cell>
          <table:table-cell office:value-type="date" office:date-value="2018-12-05T00:00:00" table:style-name="ce124">
            <text:p>5-12-2018</text:p>
          </table:table-cell>
          <table:table-cell office:value-type="date" office:date-value="2024-12-05T00:00:00" table:style-name="ce124">
            <text:p>5-12-2024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109404.8897338403" table:formula="of:=[.BA43]/[.BI43]*[.BL43]" table:style-name="ce113">
            <text:p><text:s/>€ 109.404,89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14432" table:formula="of:=COM.MICROSOFT.CEILING((([.BK43]/[.BL43])*[.BN43]);1)" table:style-name="ce122">
            <text:p><text:s/>€ 114.432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2-05T00:00:00" table:formula="of:=[.BC43]" table:style-name="ce124">
            <text:p>5-12-2024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43]/[.BW43]*[.BY43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43]/[.BY43])*[.CA43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114432" table:formula="of:=[.BM43]+[.BZ43]" table:style-name="ce132">
            <text:p><text:s/>€ 114.432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17">
          <table:table-cell table:number-columns-repeated="3" table:style-name="ce2"/>
          <table:table-cell office:value-type="string" table:style-name="ce96">
            <text:p>6.531.00.00</text:p>
          </table:table-cell>
          <table:table-cell office:value-type="float" office:value="20005" table:style-name="ce134">
            <text:p>20005</text:p>
          </table:table-cell>
          <table:table-cell office:value-type="string" table:style-name="ce135">
            <text:p>Sportcomplex voetbal Woensdrecht, WVV '67 (gehele complex incl.aanbouwtjes, zonnepanelen, terrasschermen en aanbouw- en opbouwverlichting) Excl. Funderingen onder de vorstgrens</text:p>
          </table:table-cell>
          <table:table-cell office:value-type="string" table:style-name="ce157">
            <text:p>Fortuinstraat 12 en 12B</text:p>
          </table:table-cell>
          <table:table-cell office:value-type="string" table:style-name="ce157">
            <text:p>4634 TD</text:p>
          </table:table-cell>
          <table:table-cell office:value-type="string" table:style-name="ce157">
            <text:p>Woensdrecht</text:p>
          </table:table-cell>
          <table:table-cell office:value-type="currency" office:value="540901.23456790124" table:style-name="ce137">
            <text:p><text:s/>€ 540.901,23<text:s/></text:p>
          </table:table-cell>
          <table:table-cell office:value-type="currency" office:value="540901.23456790124" table:style-name="ce137">
            <text:p><text:s/>€ 540.901,23<text:s/></text:p>
          </table:table-cell>
          <table:table-cell office:value-type="currency" office:value="540901" table:formula="of:=ROUND([.J44];0)" table:style-name="ce137">
            <text:p><text:s/>€ 540.901,00<text:s/></text:p>
          </table:table-cell>
          <table:table-cell office:value-type="currency" office:value="559913" table:formula="of:=ROUND([.L44]/113.8*117.8;0)" table:style-name="ce137">
            <text:p><text:s/>€ 559.913,00<text:s/></text:p>
          </table:table-cell>
          <table:table-cell office:value-type="currency" office:value="12358.024691358021" table:style-name="ce137">
            <text:p><text:s/>€ 12.358,02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2358.024691358021" table:style-name="ce137">
            <text:p><text:s/>€ 12.358,02<text:s/></text:p>
          </table:table-cell>
          <table:table-cell office:value-type="currency" office:value="564191" table:formula="of:=ROUND([.M44]/117.8*118.7;0)" table:style-name="ce137">
            <text:p><text:s/>€ 564.191,00<text:s/></text:p>
          </table:table-cell>
          <table:table-cell office:value-type="currency" office:value="445000" table:style-name="ce137">
            <text:p><text:s/>€ 445.000,00<text:s/></text:p>
          </table:table-cell>
          <table:table-cell office:value-type="currency" office:value="446109" table:style-name="ce137">
            <text:p><text:s/>€ 446.109,00<text:s/></text:p>
          </table:table-cell>
          <table:table-cell office:value-type="currency" office:value="9520" table:style-name="ce137">
            <text:p><text:s/>€ 9.520,00<text:s/></text:p>
          </table:table-cell>
          <table:table-cell office:value-type="float" office:value="553259.25925925921" table:formula="of:=[.J44]+[.N44]" table:style-name="ce138">
            <text:p>553.259</text:p>
          </table:table-cell>
          <table:table-cell office:value-type="float" office:value="553259.25925925921" table:formula="of:=[.K44]+[.P44]" table:style-name="ce138">
            <text:p>553.259</text:p>
          </table:table-cell>
          <table:table-cell office:value-type="currency" office:value="9520" table:formula="of:=ROUND([.T44]/113.8*113.8;0)" table:style-name="ce137">
            <text:p><text:s/>€ 9.520,00<text:s/></text:p>
          </table:table-cell>
          <table:table-cell office:value-type="currency" office:value="446109" table:formula="of:=ROUND([.R44]/120.4*120.7;0)" table:style-name="ce137">
            <text:p><text:s/>€ 446.109,00<text:s/></text:p>
          </table:table-cell>
          <table:table-cell office:value-type="currency" office:value="9520" table:style-name="ce137">
            <text:p><text:s/>€ 9.520,00<text:s/></text:p>
          </table:table-cell>
          <table:table-cell office:value-type="currency" office:value="987010" table:formula="of:=[.L44]+[.S44]" table:style-name="ce139">
            <text:p><text:s/>€ 987.010,00<text:s/></text:p>
          </table:table-cell>
          <table:table-cell office:value-type="currency" office:value="645000" table:style-name="ce158">
            <text:p><text:s/>€ 645.000,00<text:s/></text:p>
          </table:table-cell>
          <table:table-cell office:value-type="currency" office:value="0" table:style-name="ce182">
            <text:p><text:s/>€ -<text:s/></text:p>
          </table:table-cell>
          <table:table-cell office:value-type="currency" office:value="658701" table:formula="of:=ROUND([.AA44]/122.4*125;0)" table:style-name="ce140">
            <text:p><text:s/>€ 658.701,00<text:s/></text:p>
          </table:table-cell>
          <table:table-cell office:value-type="currency" office:value="0" table:formula="of:=ROUND([.AB44]/116.1*118.2;0)" table:style-name="ce140">
            <text:p><text:s/>€ -<text:s/></text:p>
          </table:table-cell>
          <table:table-cell office:value-type="currency" office:value="658701" table:formula="of:=[.AC44]+[.AD44]" table:style-name="ce141">
            <text:p><text:s/>€ 658.701,00<text:s/></text:p>
          </table:table-cell>
          <table:table-cell office:value-type="currency" office:value="658701" table:style-name="ce142">
            <text:p><text:s/>€ 658.701,00<text:s/></text:p>
          </table:table-cell>
          <table:table-cell table:style-name="ce142"/>
          <table:table-cell office:value-type="currency" office:value="658701" table:formula="of:=[.AF44]+[.AG44]" table:style-name="ce142">
            <text:p><text:s/>€ 658.701,00<text:s/></text:p>
          </table:table-cell>
          <table:table-cell office:value-type="currency" office:value="658701" table:style-name="ce139">
            <text:p><text:s/>€ 658.701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658701" table:formula="of:=[.AI44]+[.AK44]" table:style-name="ce139">
            <text:p><text:s/>€ 658.701,00<text:s/></text:p>
          </table:table-cell>
          <table:table-cell table:number-columns-repeated="5" table:style-name="ce109"/>
          <table:table-cell office:value-type="string" table:style-name="ce4">
            <text:p>Taxatie gebouw 800833/1 dd 9-6-2015 datum rapport 24-4-2017</text:p>
          </table:table-cell>
          <table:table-cell office:value-type="string" table:style-name="ce10">
            <text:p><text:s/>en afvoer inventaris: zie mail 29-8-2017 N. de Moor</text:p>
          </table:table-cell>
          <table:table-cell table:number-columns-repeated="3" table:style-name="ce10"/>
          <table:table-cell office:value-type="currency" office:value="745122.57120000001" table:formula="of:=[.BE44]/[.AJ44]*[.AI44]" table:style-name="ce143">
            <text:p><text:s/>€ 745.122,57<text:s/></text:p>
          </table:table-cell>
          <table:table-cell office:value-type="currency" office:value="782378.69975999999" table:formula="of:=[.AX44]/100*105" table:style-name="ce112">
            <text:p><text:s/>€ 782.378,70<text:s/></text:p>
          </table:table-cell>
          <table:table-cell office:value-type="currency" office:value="804732.37689599989" table:formula="of:=[.BG44]/[.BD44]*[.AY44]" table:style-name="ce113">
            <text:p><text:s/>€ 804.732,38<text:s/></text:p>
          </table:table-cell>
          <table:table-cell office:value-type="currency" office:value="825000" table:style-name="ce114">
            <text:p><text:s/>€ 825.000,00<text:s/></text:p>
          </table:table-cell>
          <table:table-cell office:value-type="date" office:date-value="2017-04-24T00:00:00" table:style-name="ce124">
            <text:p>24-4-2017</text:p>
          </table:table-cell>
          <table:table-cell office:value-type="date" office:date-value="2023-04-24T00:00:00" table:style-name="ce124">
            <text:p>24-4-2023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6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1090000" table:style-name="ce150">
            <text:p><text:s/>€ 1.090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140084" table:formula="of:=COM.MICROSOFT.CEILING((([.BK44]/[.BL44])*[.BN44]);1)" table:style-name="ce122">
            <text:p><text:s/>€ 1.140.084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3-04-24T00:00:00" table:formula="of:=[.BC44]" table:style-name="ce124">
            <text:p>24-4-2023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44]/[.BW44]*[.BY44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44]/[.BY44])*[.CA44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1140084" table:formula="of:=[.BM44]+[.BZ44]" table:style-name="ce132">
            <text:p><text:s/>€ 1.140.084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2"/>
          <table:table-cell office:value-type="string" table:style-name="ce96">
            <text:p>6.531.00.00</text:p>
          </table:table-cell>
          <table:table-cell office:value-type="float" office:value="20005" table:style-name="ce134">
            <text:p>20005</text:p>
          </table:table-cell>
          <table:table-cell office:value-type="string" table:style-name="ce134">
            <text:p>Sportcomplex WVV '67 - 3 lichtmasten</text:p>
          </table:table-cell>
          <table:table-cell office:value-type="string" table:style-name="ce157">
            <text:p>Fortuinstraat 12</text:p>
          </table:table-cell>
          <table:table-cell office:value-type="string" table:style-name="ce157">
            <text:p>4634 TD</text:p>
          </table:table-cell>
          <table:table-cell office:value-type="string" table:style-name="ce157">
            <text:p>Woensdrecht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1.728395061727" table:style-name="ce137">
            <text:p><text:s/>€ 18.061,73<text:s/></text:p>
          </table:table-cell>
          <table:table-cell office:value-type="currency" office:value="18062" table:formula="of:=ROUND([.J45];0)" table:style-name="ce137">
            <text:p><text:s/>€ 18.062,00<text:s/></text:p>
          </table:table-cell>
          <table:table-cell office:value-type="currency" office:value="18697" table:formula="of:=ROUND([.L45]/113.8*117.8;0)" table:style-name="ce137">
            <text:p><text:s/>€ 18.697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8840" table:formula="of:=ROUND([.M45]/117.8*118.7;0)" table:style-name="ce137">
            <text:p><text:s/>€ 18.840,00<text:s/></text:p>
          </table:table-cell>
          <table:table-cell office:value-type="currency" office:value="20980" table:formula="of:=ROUND([.Q45]*11.36%+[.Q45];0)" table:style-name="ce137">
            <text:p><text:s/>€ 20.980,00<text:s/></text:p>
          </table:table-cell>
          <table:table-cell office:value-type="currency" office:value="0" table:formula="of:=ROUND([.N45];0)" table:style-name="ce137">
            <text:p><text:s/>€ -<text:s/></text:p>
          </table:table-cell>
          <table:table-cell office:value-type="currency" office:value="0" table:formula="of:=ROUND([.P45]/110.8*113.8;0)" table:style-name="ce137">
            <text:p><text:s/>€ -<text:s/></text:p>
          </table:table-cell>
          <table:table-cell office:value-type="float" office:value="18061.728395061727" table:formula="of:=[.J45]+[.N45]" table:style-name="ce138">
            <text:p>18.062</text:p>
          </table:table-cell>
          <table:table-cell office:value-type="float" office:value="18061.728395061727" table:formula="of:=[.K45]+[.P45]" table:style-name="ce138">
            <text:p>18.062</text:p>
          </table:table-cell>
          <table:table-cell table:style-name="ce137"/>
          <table:table-cell office:value-type="currency" office:value="21067" table:formula="of:=ROUND([.R45]/120.2*120.7;0)" table:style-name="ce137">
            <text:p><text:s/>€ 21.067,00<text:s/></text:p>
          </table:table-cell>
          <table:table-cell table:style-name="ce137"/>
          <table:table-cell office:value-type="currency" office:value="18062" table:formula="of:=[.L45]+[.S45]" table:style-name="ce139">
            <text:p><text:s/>€ 18.062,00<text:s/></text:p>
          </table:table-cell>
          <table:table-cell office:value-type="currency" office:value="21364" table:formula="of:=ROUND([.X45]/120.7*122.4;0)" table:style-name="ce137">
            <text:p><text:s/>€ 21.364,00<text:s/></text:p>
          </table:table-cell>
          <table:table-cell office:value-type="currency" office:value="0" table:formula="of:=ROUND([.Y45]/115.7*116.1;0)" table:style-name="ce137">
            <text:p><text:s/>€ -<text:s/></text:p>
          </table:table-cell>
          <table:table-cell office:value-type="currency" office:value="21818" table:formula="of:=ROUND([.AA45]/122.4*125;0)" table:style-name="ce140">
            <text:p><text:s/>€ 21.818,00<text:s/></text:p>
          </table:table-cell>
          <table:table-cell office:value-type="currency" office:value="0" table:formula="of:=ROUND([.AB45]/116.1*118.2;0)" table:style-name="ce140">
            <text:p><text:s/>€ -<text:s/></text:p>
          </table:table-cell>
          <table:table-cell office:value-type="currency" office:value="21818" table:formula="of:=[.AC45]+[.AD45]" table:style-name="ce141">
            <text:p><text:s/>€ 21.818,00<text:s/></text:p>
          </table:table-cell>
          <table:table-cell office:value-type="currency" office:value="21818" table:style-name="ce142">
            <text:p><text:s/>€ 21.818,00<text:s/></text:p>
          </table:table-cell>
          <table:table-cell table:style-name="ce142"/>
          <table:table-cell office:value-type="currency" office:value="21818" table:formula="of:=[.AF45]+[.AG45]" table:style-name="ce142">
            <text:p><text:s/>€ 21.818,00<text:s/></text:p>
          </table:table-cell>
          <table:table-cell office:value-type="currency" office:value="21818" table:style-name="ce139">
            <text:p><text:s/>€ 21.818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21818" table:formula="of:=[.AI45]+[.AK45]" table:style-name="ce139">
            <text:p><text:s/>€ 21.818,00<text:s/></text:p>
          </table:table-cell>
          <table:table-cell table:number-columns-repeated="5" table:style-name="ce109"/>
          <table:table-cell table:style-name="ce4"/>
          <table:table-cell table:number-columns-repeated="4" table:style-name="ce10"/>
          <table:table-cell office:value-type="currency" office:value="24680.5216" table:formula="of:=[.BE45]/[.AJ45]*[.AI45]" table:style-name="ce143">
            <text:p><text:s/>€ 24.680,52<text:s/></text:p>
          </table:table-cell>
          <table:table-cell office:value-type="currency" office:value="25914.54768" table:formula="of:=[.AX45]/100*105" table:style-name="ce144">
            <text:p><text:s/>€ 25.914,55<text:s/></text:p>
          </table:table-cell>
          <table:table-cell office:value-type="currency" office:value="26654.963327999998" table:formula="of:=[.BG45]/[.BD45]*[.AY45]" table:style-name="ce113">
            <text:p><text:s/>€ 26.654,96<text:s/></text:p>
          </table:table-cell>
          <table:table-cell office:value-type="currency" office:value="0" table:style-name="ce114">
            <text:p><text:s/>€ -<text:s/></text:p>
          </table:table-cell>
          <table:table-cell table:number-columns-repeated="2" table:style-name="ce167"/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0" table:formula="of:=[.BA45]/[.BI45]*[.BL45]" table:style-name="ce113">
            <text:p><text:s/>€ -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0" table:formula="of:=COM.MICROSOFT.CEILING((([.BK45]/[.BL45])*[.BN45]);1)" table:style-name="ce122">
            <text:p><text:s/>€ -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number-columns-repeated="2" table:style-name="ce146"/>
          <table:table-cell office:value-type="float" office:value="109.2" table:style-name="ce117">
            <text:p>109,2</text:p>
          </table:table-cell>
          <table:table-cell office:value-type="currency" office:value="0" table:formula="of:=[.BQ45]/[.BW45]*[.BY45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45]/[.BY45])*[.CA45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0" table:formula="of:=[.BM45]+[.BZ45]" table:style-name="ce132">
            <text:p><text:s/>€ -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office:value-type="string" table:style-name="ce10">
            <text:p>nw. 197 ipv 166 kasten</text:p>
          </table:table-cell>
          <table:table-cell table:number-columns-repeated="2" table:style-name="ce10"/>
          <table:table-cell office:value-type="string" table:style-name="ce96">
            <text:p>6.722.00.00</text:p>
          </table:table-cell>
          <table:table-cell table:style-name="ce134"/>
          <table:table-cell office:value-type="string" table:style-name="ce134">
            <text:p>Drukrioleringskasten (197x)</text:p>
          </table:table-cell>
          <table:table-cell table:number-columns-repeated="3" table:style-name="ce134"/>
          <table:table-cell office:value-type="currency" office:value="591283.95061728405" table:style-name="ce137">
            <text:p><text:s/>€ 591.283,95<text:s/></text:p>
          </table:table-cell>
          <table:table-cell office:value-type="currency" office:value="591283.95061728405" table:style-name="ce137">
            <text:p><text:s/>€ 591.283,95<text:s/></text:p>
          </table:table-cell>
          <table:table-cell office:value-type="currency" office:value="701704" table:style-name="ce137">
            <text:p><text:s/>€ 701.704,00<text:s/></text:p>
          </table:table-cell>
          <table:table-cell office:value-type="currency" office:value="726368" table:formula="of:=ROUND([.L46]/113.8*117.8;0)" table:style-name="ce137">
            <text:p><text:s/>€ 726.368,0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731918" table:formula="of:=ROUND([.M46]/117.8*118.7;0)" table:style-name="ce137">
            <text:p><text:s/>€ 731.918,00<text:s/></text:p>
          </table:table-cell>
          <table:table-cell office:value-type="currency" office:value="815064" table:formula="of:=ROUND([.Q46]*11.36%+[.Q46];0)" table:style-name="ce137">
            <text:p><text:s/>€ 815.064,00<text:s/></text:p>
          </table:table-cell>
          <table:table-cell office:value-type="currency" office:value="0" table:formula="of:=ROUND([.N46];0)" table:style-name="ce137">
            <text:p><text:s/>€ -<text:s/></text:p>
          </table:table-cell>
          <table:table-cell office:value-type="currency" office:value="0" table:formula="of:=ROUND([.P46]/110.8*113.8;0)" table:style-name="ce137">
            <text:p><text:s/>€ -<text:s/></text:p>
          </table:table-cell>
          <table:table-cell office:value-type="float" office:value="591283.95061728405" table:formula="of:=[.J46]+[.N46]" table:style-name="ce138">
            <text:p>591.284</text:p>
          </table:table-cell>
          <table:table-cell office:value-type="float" office:value="591283.95061728405" table:formula="of:=[.K46]+[.P46]" table:style-name="ce138">
            <text:p>591.284</text:p>
          </table:table-cell>
          <table:table-cell table:style-name="ce137"/>
          <table:table-cell office:value-type="currency" office:value="818454" table:formula="of:=ROUND([.R46]/120.2*120.7;0)" table:style-name="ce137">
            <text:p><text:s/>€ 818.454,00<text:s/></text:p>
          </table:table-cell>
          <table:table-cell table:style-name="ce137"/>
          <table:table-cell office:value-type="currency" office:value="701704" table:formula="of:=[.L46]+[.S46]" table:style-name="ce139">
            <text:p><text:s/>€ 701.704,00<text:s/></text:p>
          </table:table-cell>
          <table:table-cell office:value-type="currency" office:value="829982" table:formula="of:=ROUND([.X46]/120.7*122.4;0)" table:style-name="ce137">
            <text:p><text:s/>€ 829.982,00<text:s/></text:p>
          </table:table-cell>
          <table:table-cell office:value-type="currency" office:value="0" table:formula="of:=ROUND([.Y46]/115.7*116.1;0)" table:style-name="ce137">
            <text:p><text:s/>€ -<text:s/></text:p>
          </table:table-cell>
          <table:table-cell office:value-type="currency" office:value="847612" table:formula="of:=ROUND([.AA46]/122.4*125;0)" table:style-name="ce140">
            <text:p><text:s/>€ 847.612,00<text:s/></text:p>
          </table:table-cell>
          <table:table-cell office:value-type="currency" office:value="0" table:formula="of:=ROUND([.AB46]/116.1*118.2;0)" table:style-name="ce140">
            <text:p><text:s/>€ -<text:s/></text:p>
          </table:table-cell>
          <table:table-cell office:value-type="currency" office:value="847612" table:formula="of:=[.AC46]+[.AD46]" table:style-name="ce141">
            <text:p><text:s/>€ 847.612,00<text:s/></text:p>
          </table:table-cell>
          <table:table-cell office:value-type="currency" office:value="837250" table:style-name="ce160">
            <text:p><text:s/>€ 837.250,00<text:s/></text:p>
          </table:table-cell>
          <table:table-cell table:style-name="ce142"/>
          <table:table-cell office:value-type="currency" office:value="837250" table:formula="of:=[.AF46]+[.AG46]" table:style-name="ce142">
            <text:p><text:s/>€ 837.250,00<text:s/></text:p>
          </table:table-cell>
          <table:table-cell office:value-type="currency" office:value="837250" table:style-name="ce139">
            <text:p><text:s/>€ 837.25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0" table:style-name="ce139">
            <text:p><text:s/>€ -<text:s/></text:p>
          </table:table-cell>
          <table:table-cell table:style-name="ce130"/>
          <table:table-cell office:value-type="currency" office:value="837250" table:formula="of:=[.AI46]+[.AK46]" table:style-name="ce139">
            <text:p><text:s/>€ 837.250,00<text:s/></text:p>
          </table:table-cell>
          <table:table-cell office:value-type="string" table:style-name="ce108">
            <text:p>nw.taxatie nov.2018</text:p>
          </table:table-cell>
          <table:table-cell office:value-type="currency" office:value="837250" table:style-name="ce108">
            <text:p><text:s/>€ 837.250,00<text:s/></text:p>
          </table:table-cell>
          <table:table-cell table:number-columns-repeated="2" table:style-name="ce109"/>
          <table:table-cell office:value-type="currency" office:value="837250" table:formula="of:=[.AO46]+[.AQ46]" table:style-name="ce108">
            <text:p><text:s/>€ 837.250,00<text:s/></text:p>
          </table:table-cell>
          <table:table-cell table:style-name="ce4"/>
          <table:table-cell table:number-columns-repeated="4" table:style-name="ce10"/>
          <table:table-cell office:value-type="currency" office:value="900282.50950570346" table:formula="of:=[.BE46]/[.AJ46]*[.AI46]" table:style-name="ce143">
            <text:p><text:s/>€ 900.282,51<text:s/></text:p>
          </table:table-cell>
          <table:table-cell office:value-type="currency" office:value="945296.63498098857" table:formula="of:=[.AX46]/100*105" table:style-name="ce144">
            <text:p><text:s/>€ 945.296,63<text:s/></text:p>
          </table:table-cell>
          <table:table-cell office:value-type="currency" office:value="972305.11026615952" table:formula="of:=[.BG46]/[.BD46]*[.AY46]" table:style-name="ce113">
            <text:p><text:s/>€ 972.305,11<text:s/></text:p>
          </table:table-cell>
          <table:table-cell office:value-type="currency" office:value="1030823.4733840302" table:formula="of:=[.BI46]/[.BG46]*[.AZ46]" table:style-name="ce114">
            <text:p><text:s/>€ 1.030.823,47<text:s/></text:p>
          </table:table-cell>
          <table:table-cell office:value-type="date" office:date-value="2018-12-05T00:00:00" table:style-name="ce124">
            <text:p>5-12-2018</text:p>
          </table:table-cell>
          <table:table-cell office:value-type="date" office:date-value="2024-12-05T00:00:00" table:style-name="ce124">
            <text:p>5-12-2024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0" table:style-name="ce143">
            <text:p><text:s/>€ -<text:s/></text:p>
          </table:table-cell>
          <table:table-cell office:value-type="float" office:value="108" table:style-name="ce118">
            <text:p>108</text:p>
          </table:table-cell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1077638.1638783268" table:formula="of:=[.BA46]/[.BI46]*[.BL46]" table:style-name="ce113">
            <text:p><text:s/>€ 1.077.638,16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127154" table:formula="of:=COM.MICROSOFT.CEILING((([.BK46]/[.BL46])*[.BN46]);1)" table:style-name="ce122">
            <text:p><text:s/>€ 1.127.154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2-05T00:00:00" table:formula="of:=[.BC46]" table:style-name="ce124">
            <text:p>5-12-2024</text:p>
          </table:table-cell>
          <table:table-cell table:style-name="ce123"/>
          <table:table-cell table:style-name="ce144"/>
          <table:table-cell table:number-columns-repeated="2" table:style-name="ce167"/>
          <table:table-cell table:style-name="ce152"/>
          <table:table-cell table:style-name="ce146"/>
          <table:table-cell table:style-name="ce117"/>
          <table:table-cell office:value-type="float" office:value="109.2" table:style-name="ce117">
            <text:p>109,2</text:p>
          </table:table-cell>
          <table:table-cell office:value-type="currency" office:value="0" table:formula="of:=[.BQ46]/[.BW46]*[.BY46]" table:style-name="ce127">
            <text:p><text:s/>€ -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0" table:formula="of:=COM.MICROSOFT.CEILING((([.BX46]/[.BY46])*[.CA46]);1)" table:style-name="ce129">
            <text:p><text:s/>€ -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1127154" table:formula="of:=[.BM46]+[.BZ46]" table:style-name="ce132">
            <text:p><text:s/>€ 1.127.154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2"/>
          <table:table-cell table:style-name="ce3"/>
          <table:table-cell table:number-columns-repeated="5" table:style-name="ce4"/>
          <table:table-cell office:value-type="currency" office:value="28059370.370370373" table:formula="of:=SUM([.J7:.J46])" table:style-name="ce183">
            <text:p><text:s/>€ 28.059.370,37<text:s/></text:p>
          </table:table-cell>
          <table:table-cell office:value-type="currency" office:value="28059370.370370373" table:formula="of:=SUM([.K7:.K46])" table:style-name="ce183">
            <text:p><text:s/>€ 28.059.370,37<text:s/></text:p>
          </table:table-cell>
          <table:table-cell office:value-type="currency" office:value="28169791" table:formula="of:=SUM([.L7:.L46])" table:style-name="ce183">
            <text:p><text:s/>€ 28.169.791,00<text:s/></text:p>
          </table:table-cell>
          <table:table-cell office:value-type="currency" office:value="29159943" table:formula="of:=SUM([.M7:.M46])" table:style-name="ce184">
            <text:p><text:s/>€ 29.159.943,00<text:s/></text:p>
          </table:table-cell>
          <table:table-cell office:value-type="currency" office:value="4843395.0617283955" table:formula="of:=SUM([.N7:.N46])" table:style-name="ce183">
            <text:p><text:s/>€ 4.843.395,06<text:s/></text:p>
          </table:table-cell>
          <table:table-cell office:value-type="currency" office:value="0" table:formula="of:=SUM([.O7:.O46])" table:style-name="ce183">
            <text:p><text:s/>€ -<text:s/></text:p>
          </table:table-cell>
          <table:table-cell office:value-type="currency" office:value="4843395.0617283955" table:formula="of:=SUM([.P7:.P46])" table:style-name="ce184">
            <text:p><text:s/>€ 4.843.395,06<text:s/></text:p>
          </table:table-cell>
          <table:table-cell office:value-type="currency" office:value="32095566" table:formula="of:=SUM([.Q7:.Q46])" table:style-name="ce184">
            <text:p><text:s/>€ 32.095.566,00<text:s/></text:p>
          </table:table-cell>
          <table:table-cell office:value-type="currency" office:value="32830747" table:formula="of:=SUM([.R7:.R46])" table:style-name="ce184">
            <text:p><text:s/>€ 32.830.747,00<text:s/></text:p>
          </table:table-cell>
          <table:table-cell office:value-type="currency" office:value="5277147" table:formula="of:=SUM([.S7:.S46])" table:style-name="ce184">
            <text:p><text:s/>€ 5.277.147,00<text:s/></text:p>
          </table:table-cell>
          <table:table-cell office:value-type="currency" office:value="4852246" table:formula="of:=SUM([.T7:.T46])" table:style-name="ce184">
            <text:p><text:s/>€ 4.852.246,00<text:s/></text:p>
          </table:table-cell>
          <table:table-cell office:value-type="currency" office:value="31682172.839506175" table:formula="of:=SUM([.U7:.U46])" table:style-name="ce184">
            <text:p><text:s/>€ 31.682.172,84<text:s/></text:p>
          </table:table-cell>
          <table:table-cell office:value-type="currency" office:value="31682172.839506175" table:formula="of:=SUM([.V7:.V46])" table:style-name="ce184">
            <text:p><text:s/>€ 31.682.172,84<text:s/></text:p>
          </table:table-cell>
          <table:table-cell office:value-type="currency" office:value="2631233" table:formula="of:=SUM([.W7:.W46])" table:style-name="ce184">
            <text:p><text:s/>€ 2.631.233,00<text:s/></text:p>
          </table:table-cell>
          <table:table-cell office:value-type="currency" office:value="33098063" table:formula="of:=SUM([.X7:.X46])" table:style-name="ce184">
            <text:p><text:s/>€ 33.098.063,00<text:s/></text:p>
          </table:table-cell>
          <table:table-cell office:value-type="currency" office:value="2608096" table:formula="of:=SUM([.Y7:.Y46])" table:style-name="ce184">
            <text:p><text:s/>€ 2.608.096,00<text:s/></text:p>
          </table:table-cell>
          <table:table-cell office:value-type="currency" office:value="33446938" table:formula="of:=SUM([.Z7:.Z46])" table:style-name="ce185">
            <text:p><text:s/>€ 33.446.938,00<text:s/></text:p>
          </table:table-cell>
          <table:table-cell office:value-type="currency" office:value="35118989" table:formula="of:=SUM([.AA7:.AA46])" table:style-name="ce184">
            <text:p><text:s/>€ 35.118.989,00<text:s/></text:p>
          </table:table-cell>
          <table:table-cell office:value-type="currency" office:value="2598006" table:formula="of:=SUM([.AB7:.AB46])" table:style-name="ce184">
            <text:p><text:s/>€ 2.598.006,00<text:s/></text:p>
          </table:table-cell>
          <table:table-cell office:value-type="currency" office:value="36419247" table:formula="of:=SUM([.AC7:.AC46])" table:style-name="ce184">
            <text:p><text:s/>€ 36.419.247,00<text:s/></text:p>
          </table:table-cell>
          <table:table-cell office:value-type="currency" office:value="2644998" table:formula="of:=SUM([.AD7:.AD46])" table:style-name="ce184">
            <text:p><text:s/>€ 2.644.998,00<text:s/></text:p>
          </table:table-cell>
          <table:table-cell office:value-type="currency" office:value="39064245" table:formula="of:=SUM([.AE7:.AE46])" table:style-name="ce184">
            <text:p><text:s/>€ 39.064.245,00<text:s/></text:p>
          </table:table-cell>
          <table:table-cell office:value-type="currency" office:value="36492108" table:formula="of:=SUM([.AF7:.AF46])" table:style-name="ce186">
            <text:p><text:s/>€ 36.492.108,00<text:s/></text:p>
          </table:table-cell>
          <table:table-cell office:value-type="currency" office:value="3088793" table:formula="of:=SUM([.AG7:.AG46])" table:style-name="ce186">
            <text:p><text:s/>€ 3.088.793,00<text:s/></text:p>
          </table:table-cell>
          <table:table-cell office:value-type="currency" office:value="39580901" table:formula="of:=SUM([.AH7:.AH46])" table:style-name="ce186">
            <text:p><text:s/>€ 39.580.901,00<text:s/></text:p>
          </table:table-cell>
          <table:table-cell office:value-type="currency" office:value="36492108" table:formula="of:=SUM([.AI7:.AI46])" table:style-name="ce184">
            <text:p><text:s/>€ 36.492.108,00<text:s/></text:p>
          </table:table-cell>
          <table:table-cell table:style-name="ce187"/>
          <table:table-cell office:value-type="currency" office:value="3088793" table:formula="of:=SUM([.AK7:.AK46])" table:style-name="ce184">
            <text:p><text:s/>€ 3.088.793,00<text:s/></text:p>
          </table:table-cell>
          <table:table-cell table:style-name="ce187"/>
          <table:table-cell office:value-type="currency" office:value="39580901" table:formula="of:=SUM([.AM7:.AM46])" table:style-name="ce184">
            <text:p><text:s/>€ 39.580.901,00<text:s/></text:p>
          </table:table-cell>
          <table:table-cell table:style-name="ce188"/>
          <table:table-cell office:value-type="currency" office:value="24717677" table:formula="of:=SUM([.AO7:.AO46])" table:style-name="ce188">
            <text:p><text:s/>€ 24.717.677,00<text:s/></text:p>
          </table:table-cell>
          <table:table-cell table:style-name="ce188"/>
          <table:table-cell office:value-type="currency" office:value="3008000" table:formula="of:=SUM([.AQ7:.AQ46])" table:style-name="ce188">
            <text:p><text:s/>€ 3.008.000,00<text:s/></text:p>
          </table:table-cell>
          <table:table-cell office:value-type="currency" office:value="27725677" table:formula="of:=SUM([.AR7:.AR46])" table:style-name="ce188">
            <text:p><text:s/>€ 27.725.677,00<text:s/></text:p>
          </table:table-cell>
          <table:table-cell table:style-name="ce4"/>
          <table:table-cell table:number-columns-repeated="4" table:style-name="ce10"/>
          <table:table-cell office:value-type="currency" office:value="42564674.04136426" table:formula="of:=SUM([.AX7:.AX46])" table:style-name="ce189">
            <text:p><text:s/>€ 42.564.674,04<text:s/></text:p>
          </table:table-cell>
          <table:table-cell office:value-type="currency" office:value="44713907.743832469" table:formula="of:=SUM([.AY7:.AY46])" table:style-name="ce190">
            <text:p><text:s/>€ 44.713.907,74<text:s/></text:p>
          </table:table-cell>
          <table:table-cell office:value-type="currency" office:value="45245212.382573359" table:formula="of:=SUM([.AZ7:.AZ46])" table:style-name="ce185">
            <text:p><text:s/>€ 45.245.212,38<text:s/></text:p>
          </table:table-cell>
          <table:table-cell office:value-type="currency" office:value="47664077.364460312" table:formula="of:=SUM([.BA7:.BA46])" table:style-name="ce191">
            <text:p><text:s/>€ 47.664.077,36<text:s/></text:p>
          </table:table-cell>
          <table:table-cell table:number-columns-repeated="2" table:style-name="ce192"/>
          <table:table-cell table:style-name="ce193"/>
          <table:table-cell table:style-name="ce194"/>
          <table:table-cell office:value-type="currency" office:value="3521684.1107781017" table:formula="of:=SUM([.BF7:.BF46])" table:style-name="ce189">
            <text:p><text:s/>€ 3.521.684,11<text:s/></text:p>
          </table:table-cell>
          <table:table-cell table:style-name="ce195"/>
          <table:table-cell office:value-type="currency" office:value="3578031.0565505507" table:formula="of:=SUM([.BH7:.BH46])" table:style-name="ce184">
            <text:p><text:s/>€ 3.578.031,06<text:s/></text:p>
          </table:table-cell>
          <table:table-cell table:style-name="ce148"/>
          <table:table-cell office:value-type="currency" office:value="4826795.2685654713" table:formula="of:=SUM([.BJ7:.BJ46])" table:style-name="ce184">
            <text:p><text:s/>€ 4.826.795,27<text:s/></text:p>
          </table:table-cell>
          <table:table-cell office:value-type="currency" office:value="51126185.379272029" table:formula="of:=SUM([.BK7:.BK46])" table:style-name="ce184">
            <text:p><text:s/>€ 51.126.185,38<text:s/></text:p>
          </table:table-cell>
          <table:table-cell table:style-name="ce196"/>
          <table:table-cell office:value-type="currency" office:value="53475357" table:formula="of:=SUM([.BM7:.BM46])" table:style-name="ce197">
            <text:p><text:s/>€ 53.475.357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office:value-type="currency" office:value="5230980.5733521897" table:formula="of:=SUM([.BQ7:.BQ46])" table:style-name="ce198">
            <text:p><text:s/>€ 5.230.980,57<text:s/></text:p>
          </table:table-cell>
          <table:table-cell table:number-columns-repeated="2" table:style-name="ce184"/>
          <table:table-cell table:style-name="ce199"/>
          <table:table-cell table:number-columns-repeated="3" table:style-name="ce194"/>
          <table:table-cell office:value-type="currency" office:value="6009249.7961973771" table:formula="of:=SUM([.BX7:.BX46])" table:style-name="ce200">
            <text:p><text:s/>€ 6.009.249,80<text:s/></text:p>
          </table:table-cell>
          <table:table-cell table:style-name="ce201"/>
          <table:table-cell office:value-type="currency" office:value="6437365" table:formula="of:=SUM([.BZ7:.BZ46])" table:style-name="ce202">
            <text:p><text:s/>€ 6.437.365,00<text:s/></text:p>
          </table:table-cell>
          <table:table-cell table:style-name="ce130"/>
          <table:table-cell table:style-name="ce203"/>
          <table:table-cell table:style-name="ce131"/>
          <table:table-cell office:value-type="currency" office:value="59912722" table:formula="of:=SUM([.CD7:.CD46])" table:style-name="ce204">
            <text:p><text:s/>€ 59.912.722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2"/>
          <table:table-cell table:style-name="ce3"/>
          <table:table-cell table:number-columns-repeated="5" table:style-name="ce4"/>
          <table:table-cell table:number-columns-repeated="3" table:style-name="ce183"/>
          <table:table-cell table:style-name="ce184"/>
          <table:table-cell table:number-columns-repeated="2" table:style-name="ce183"/>
          <table:table-cell table:number-columns-repeated="10" table:style-name="ce184"/>
          <table:table-cell table:style-name="ce185"/>
          <table:table-cell table:number-columns-repeated="4" table:style-name="ce184"/>
          <table:table-cell table:style-name="ce185"/>
          <table:table-cell table:number-columns-repeated="2" table:style-name="ce205"/>
          <table:table-cell office:value-type="currency" office:value="0" table:formula="of:=[.AF48]+[.AG48]" table:style-name="ce142">
            <text:p><text:s/>€ -<text:s/></text:p>
          </table:table-cell>
          <table:table-cell table:style-name="ce185"/>
          <table:table-cell table:style-name="ce206"/>
          <table:table-cell table:style-name="ce185"/>
          <table:table-cell table:style-name="ce206"/>
          <table:table-cell table:style-name="ce185"/>
          <table:table-cell table:number-columns-repeated="5" table:style-name="ce207"/>
          <table:table-cell table:style-name="ce4"/>
          <table:table-cell table:number-columns-repeated="4" table:style-name="ce10"/>
          <table:table-cell table:style-name="ce190"/>
          <table:table-cell table:style-name="ce208"/>
          <table:table-cell table:style-name="ce163"/>
          <table:table-cell table:style-name="ce209"/>
          <table:table-cell table:number-columns-repeated="2" table:style-name="ce210"/>
          <table:table-cell table:style-name="ce211"/>
          <table:table-cell table:style-name="ce212"/>
          <table:table-cell table:style-name="ce190"/>
          <table:table-cell table:style-name="ce213"/>
          <table:table-cell table:style-name="ce185"/>
          <table:table-cell table:style-name="ce148"/>
          <table:table-cell table:number-columns-repeated="2" table:style-name="ce185"/>
          <table:table-cell table:style-name="ce214"/>
          <table:table-cell table:style-name="ce215"/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191"/>
          <table:table-cell table:number-columns-repeated="2" table:style-name="ce185"/>
          <table:table-cell table:style-name="ce216"/>
          <table:table-cell table:number-columns-repeated="3" table:style-name="ce212"/>
          <table:table-cell table:style-name="ce206"/>
          <table:table-cell table:style-name="ce217"/>
          <table:table-cell table:style-name="ce218"/>
          <table:table-cell table:style-name="ce130"/>
          <table:table-cell table:style-name="ce219"/>
          <table:table-cell table:style-name="ce131"/>
          <table:table-cell office:value-type="currency" office:value="0" table:formula="of:=[.BM48]+[.BZ48]" table:style-name="ce132">
            <text:p><text:s/>€ -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2" table:style-name="ce59"/>
          <table:table-cell table:style-name="ce220"/>
          <table:table-cell table:number-columns-repeated="2" table:style-name="ce65"/>
          <table:table-cell office:value-type="string" table:style-name="ce221">
            <text:p>Primair en Voortgezet Onderwijs:</text:p>
          </table:table-cell>
          <table:table-cell table:number-columns-repeated="3" table:style-name="ce222"/>
          <table:table-cell table:number-columns-repeated="11" table:style-name="ce223"/>
          <table:table-cell table:number-columns-repeated="3" table:style-name="ce224"/>
          <table:table-cell table:style-name="ce223"/>
          <table:table-cell table:style-name="ce224"/>
          <table:table-cell table:style-name="ce225"/>
          <table:table-cell table:number-columns-repeated="4" table:style-name="ce224"/>
          <table:table-cell table:style-name="ce225"/>
          <table:table-cell table:number-columns-repeated="2" table:style-name="ce226"/>
          <table:table-cell office:value-type="currency" office:value="0" table:formula="of:=[.AF49]+[.AG49]" table:style-name="ce142">
            <text:p><text:s/>€ -<text:s/></text:p>
          </table:table-cell>
          <table:table-cell table:style-name="ce225"/>
          <table:table-cell table:style-name="ce227"/>
          <table:table-cell table:style-name="ce225"/>
          <table:table-cell table:style-name="ce227"/>
          <table:table-cell table:style-name="ce228"/>
          <table:table-cell table:number-columns-repeated="5" table:style-name="ce229"/>
          <table:table-cell table:style-name="ce34"/>
          <table:table-cell table:number-columns-repeated="4" table:style-name="ce65"/>
          <table:table-cell table:style-name="ce230"/>
          <table:table-cell table:style-name="ce143"/>
          <table:table-cell table:style-name="ce149"/>
          <table:table-cell table:style-name="ce231"/>
          <table:table-cell table:number-columns-repeated="2" table:style-name="ce232"/>
          <table:table-cell table:style-name="ce146"/>
          <table:table-cell table:style-name="ce233"/>
          <table:table-cell table:style-name="ce230"/>
          <table:table-cell table:style-name="ce234"/>
          <table:table-cell table:style-name="ce230"/>
          <table:table-cell table:style-name="ce148"/>
          <table:table-cell table:number-columns-repeated="2" table:style-name="ce225"/>
          <table:table-cell table:style-name="ce235"/>
          <table:table-cell table:style-name="ce236"/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237"/>
          <table:table-cell table:number-columns-repeated="2" table:style-name="ce225"/>
          <table:table-cell table:style-name="ce238"/>
          <table:table-cell table:number-columns-repeated="3" table:style-name="ce233"/>
          <table:table-cell table:style-name="ce227"/>
          <table:table-cell table:style-name="ce239"/>
          <table:table-cell table:style-name="ce240"/>
          <table:table-cell table:style-name="ce130"/>
          <table:table-cell table:style-name="ce241"/>
          <table:table-cell table:style-name="ce131"/>
          <table:table-cell office:value-type="currency" office:value="0" table:formula="of:=[.BM49]+[.BZ49]" table:style-name="ce132">
            <text:p><text:s/>€ -<text:s/></text:p>
          </table:table-cell>
          <table:table-cell table:number-columns-repeated="4" table:style-name="ce95"/>
          <table:table-cell table:number-columns-repeated="16298" table:style-name="ce65"/>
        </table:table-row>
        <table:table-row table:style-name="ro6">
          <table:table-cell table:number-columns-repeated="2" table:style-name="ce59"/>
          <table:table-cell table:style-name="ce220"/>
          <table:table-cell table:number-columns-repeated="2" table:style-name="ce65"/>
          <table:table-cell office:value-type="string" table:style-name="ce134">
            <text:p>Educatieve ruimte</text:p>
          </table:table-cell>
          <table:table-cell office:value-type="string" table:style-name="ce157">
            <text:p>Bergsestraat 25C</text:p>
          </table:table-cell>
          <table:table-cell office:value-type="string" table:style-name="ce157">
            <text:p>4635 RD<text:s/></text:p>
          </table:table-cell>
          <table:table-cell office:value-type="string" table:style-name="ce157">
            <text:p>Huijbergen</text:p>
          </table:table-cell>
          <table:table-cell table:number-columns-repeated="11" table:style-name="ce137"/>
          <table:table-cell table:number-columns-repeated="2" table:style-name="ce138"/>
          <table:table-cell table:number-columns-repeated="3" table:style-name="ce137"/>
          <table:table-cell table:style-name="ce139"/>
          <table:table-cell table:number-columns-repeated="2" table:style-name="ce137"/>
          <table:table-cell table:number-columns-repeated="2" table:style-name="ce140"/>
          <table:table-cell table:style-name="ce141"/>
          <table:table-cell table:number-columns-repeated="3" table:style-name="ce142"/>
          <table:table-cell table:style-name="ce139"/>
          <table:table-cell table:style-name="ce130"/>
          <table:table-cell table:style-name="ce139"/>
          <table:table-cell table:style-name="ce130"/>
          <table:table-cell table:style-name="ce139"/>
          <table:table-cell table:number-columns-repeated="5" table:style-name="ce109"/>
          <table:table-cell table:style-name="ce4"/>
          <table:table-cell table:style-name="ce177"/>
          <table:table-cell table:number-columns-repeated="3" table:style-name="ce10"/>
          <table:table-cell table:style-name="ce143"/>
          <table:table-cell table:style-name="ce112"/>
          <table:table-cell table:style-name="ce113"/>
          <table:table-cell office:value-type="currency" office:value="150000" table:style-name="ce114">
            <text:p><text:s/>€ 150.000,00<text:s/></text:p>
          </table:table-cell>
          <table:table-cell table:number-columns-repeated="2" table:style-name="ce115"/>
          <table:table-cell table:style-name="ce116"/>
          <table:table-cell table:style-name="ce146"/>
          <table:table-cell table:style-name="ce143"/>
          <table:table-cell table:style-name="ce118"/>
          <table:table-cell table:style-name="ce147"/>
          <table:table-cell office:value-type="float" office:value="114.5" table:style-name="ce148">
            <text:p>114,50</text:p>
          </table:table-cell>
          <table:table-cell table:style-name="ce149"/>
          <table:table-cell office:value-type="currency" office:value="156812.22707423579" table:formula="of:=[.BA50]/[.BI50]*[.BL50]" table:style-name="ce113">
            <text:p><text:s/>€ 156.812,23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64018" table:formula="of:=COM.MICROSOFT.CEILING((([.BK50]/[.BL50])*[.BN50]);1)" table:style-name="ce122">
            <text:p><text:s/>€ 164.018,00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table:style-name="ce242"/>
          <table:table-cell table:number-columns-repeated="2" table:style-name="ce124"/>
          <table:table-cell table:style-name="ce152"/>
          <table:table-cell table:number-columns-repeated="2" table:style-name="ce146"/>
          <table:table-cell table:style-name="ce117"/>
          <table:table-cell table:style-name="ce211"/>
          <table:table-cell table:style-name="ce128"/>
          <table:table-cell table:style-name="ce243"/>
          <table:table-cell office:value-type="float" office:value="123.3" table:style-name="ce130">
            <text:p>123,3</text:p>
          </table:table-cell>
          <table:table-cell table:style-name="ce130"/>
          <table:table-cell table:style-name="ce131"/>
          <table:table-cell office:value-type="currency" office:value="164018" table:formula="of:=[.BM50]+[.BZ50]" table:style-name="ce132">
            <text:p><text:s/>€ 164.018,00<text:s/></text:p>
          </table:table-cell>
          <table:table-cell office:value-type="string" table:style-name="ce153">
            <text:p>Ja</text:p>
          </table:table-cell>
          <table:table-cell office:value-type="float" office:value="12" table:style-name="ce153">
            <text:p>12</text:p>
          </table:table-cell>
          <table:table-cell table:number-columns-repeated="2" table:style-name="ce95"/>
          <table:table-cell table:number-columns-repeated="16298" table:style-name="ce65"/>
        </table:table-row>
        <table:table-row table:style-name="ro18">
          <table:table-cell table:style-name="ce2"/>
          <table:table-cell office:value-type="string" table:style-name="ce165">
            <text:p>nw. Taak</text:p>
          </table:table-cell>
          <table:table-cell table:style-name="ce166"/>
          <table:table-cell office:value-type="string" table:style-name="ce96">
            <text:p>6.423.00.00</text:p>
          </table:table-cell>
          <table:table-cell office:value-type="float" office:value="71403" table:style-name="ce244">
            <text:p>71403</text:p>
          </table:table-cell>
          <table:table-cell office:value-type="string" table:style-name="ce135">
            <text:p>Basisschool De Meulenrakkers</text:p>
          </table:table-cell>
          <table:table-cell office:value-type="string" table:style-name="ce157">
            <text:p>Meulenberg 6<text:s/></text:p>
          </table:table-cell>
          <table:table-cell office:value-type="string" table:style-name="ce157">
            <text:p>4641 CL</text:p>
          </table:table-cell>
          <table:table-cell office:value-type="string" table:style-name="ce157">
            <text:p>Ossendrecht</text:p>
          </table:table-cell>
          <table:table-cell office:value-type="currency" office:value="4401358.0246913582" table:style-name="ce137">
            <text:p><text:s/>€ 4.401.358,02<text:s/></text:p>
          </table:table-cell>
          <table:table-cell office:value-type="currency" office:value="4401358.0246913582" table:style-name="ce137">
            <text:p><text:s/>€ 4.401.358,02<text:s/></text:p>
          </table:table-cell>
          <table:table-cell office:value-type="currency" office:value="4401358" table:formula="of:=ROUND([.J51];0)" table:style-name="ce137">
            <text:p><text:s/>€ 4.401.358,00<text:s/></text:p>
          </table:table-cell>
          <table:table-cell office:value-type="currency" office:value="4556063" table:formula="of:=ROUND([.L51]/113.8*117.8;0)" table:style-name="ce137">
            <text:p><text:s/>€ 4.556.063,00<text:s/></text:p>
          </table:table-cell>
          <table:table-cell office:value-type="currency" office:value="526641.97530864202" table:style-name="ce137">
            <text:p><text:s/>€ 526.641,98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526641.97530864202" table:style-name="ce137">
            <text:p><text:s/>€ 526.641,98<text:s/></text:p>
          </table:table-cell>
          <table:table-cell office:value-type="currency" office:value="4590872" table:formula="of:=ROUND([.M51]/117.8*118.7;0)" table:style-name="ce137">
            <text:p><text:s/>€ 4.590.872,00<text:s/></text:p>
          </table:table-cell>
          <table:table-cell office:value-type="currency" office:value="5112395" table:formula="of:=ROUND([.Q51]*11.36%+[.Q51];0)" table:style-name="ce137">
            <text:p><text:s/>€ 5.112.395,00<text:s/></text:p>
          </table:table-cell>
          <table:table-cell office:value-type="currency" office:value="526642" table:formula="of:=ROUND([.N51];0)" table:style-name="ce137">
            <text:p><text:s/>€ 526.642,00<text:s/></text:p>
          </table:table-cell>
          <table:table-cell office:value-type="currency" office:value="540901" table:formula="of:=ROUND([.P51]/110.8*113.8;0)" table:style-name="ce137">
            <text:p><text:s/>€ 540.901,00<text:s/></text:p>
          </table:table-cell>
          <table:table-cell office:value-type="float" office:value="4928000" table:formula="of:=[.J51]+[.N51]" table:style-name="ce138">
            <text:p>4.928.000</text:p>
          </table:table-cell>
          <table:table-cell office:value-type="float" office:value="4928000" table:formula="of:=[.K51]+[.P51]" table:style-name="ce138">
            <text:p>4.928.000</text:p>
          </table:table-cell>
          <table:table-cell office:value-type="currency" office:value="540901" table:formula="of:=ROUND([.T51]/113.8*113.8;0)" table:style-name="ce137">
            <text:p><text:s/>€ 540.901,00<text:s/></text:p>
          </table:table-cell>
          <table:table-cell office:value-type="currency" office:value="4065000" table:style-name="ce137">
            <text:p><text:s/>€ 4.065.000,00<text:s/></text:p>
          </table:table-cell>
          <table:table-cell office:value-type="currency" office:value="405676" table:formula="of:=ROUND([.W51]-[.W51]*25%;0)" table:style-name="ce137">
            <text:p><text:s/>€ 405.676,00<text:s/></text:p>
          </table:table-cell>
          <table:table-cell office:value-type="currency" office:value="4928000" table:formula="of:=[.L51]+[.S51]" table:style-name="ce139">
            <text:p><text:s/>€ 4.928.000,00<text:s/></text:p>
          </table:table-cell>
          <table:table-cell office:value-type="currency" office:value="4122254" table:formula="of:=ROUND([.X51]/120.7*122.4;0)" table:style-name="ce137">
            <text:p><text:s/>€ 4.122.254,00<text:s/></text:p>
          </table:table-cell>
          <table:table-cell office:value-type="currency" office:value="407079" table:formula="of:=ROUND([.Y51]/115.7*116.1;0)" table:style-name="ce137">
            <text:p><text:s/>€ 407.079,00<text:s/></text:p>
          </table:table-cell>
          <table:table-cell office:value-type="currency" office:value="4209818" table:formula="of:=ROUND([.AA51]/122.4*125;0)" table:style-name="ce140">
            <text:p><text:s/>€ 4.209.818,00<text:s/></text:p>
          </table:table-cell>
          <table:table-cell office:value-type="currency" office:value="414442" table:formula="of:=ROUND([.AB51]/116.1*118.2;0)" table:style-name="ce140">
            <text:p><text:s/>€ 414.442,00<text:s/></text:p>
          </table:table-cell>
          <table:table-cell office:value-type="currency" office:value="4624260" table:formula="of:=[.AC51]+[.AD51]" table:style-name="ce141">
            <text:p><text:s/>€ 4.624.260,00<text:s/></text:p>
          </table:table-cell>
          <table:table-cell office:value-type="currency" office:value="4209818" table:style-name="ce142">
            <text:p><text:s/>€ 4.209.818,00<text:s/></text:p>
          </table:table-cell>
          <table:table-cell office:value-type="currency" office:value="414442" table:style-name="ce142">
            <text:p><text:s/>€ 414.442,00<text:s/></text:p>
          </table:table-cell>
          <table:table-cell office:value-type="currency" office:value="4624260" table:formula="of:=[.AF51]+[.AG51]" table:style-name="ce142">
            <text:p><text:s/>€ 4.624.260,00<text:s/></text:p>
          </table:table-cell>
          <table:table-cell office:value-type="currency" office:value="4209818" table:style-name="ce139">
            <text:p><text:s/>€ 4.209.818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414442" table:style-name="ce139">
            <text:p><text:s/>€ 414.442,00<text:s/></text:p>
          </table:table-cell>
          <table:table-cell office:value-type="float" office:value="118.2" table:style-name="ce130">
            <text:p>118,2</text:p>
          </table:table-cell>
          <table:table-cell office:value-type="currency" office:value="4624260" table:formula="of:=[.AI51]+[.AK51]" table:style-name="ce139">
            <text:p><text:s/>€ 4.624.260,00<text:s/></text:p>
          </table:table-cell>
          <table:table-cell table:number-columns-repeated="5" table:style-name="ce109"/>
          <table:table-cell office:value-type="string" table:style-name="ce4">
            <text:p>Taxatierapport 702372/2 Lengkeek 18-5-2016</text:p>
          </table:table-cell>
          <table:table-cell office:value-type="string" table:style-name="ce177">
            <text:p>zie nw.taxatie onderin bij mutaties RHvO!!!!</text:p>
          </table:table-cell>
          <table:table-cell table:number-columns-repeated="3" table:style-name="ce10"/>
          <table:table-cell office:value-type="currency" office:value="4762146.1216000002" table:formula="of:=[.BE51]/[.AJ51]*[.AI51]" table:style-name="ce143">
            <text:p><text:s/>€ 4.762.146,12<text:s/></text:p>
          </table:table-cell>
          <table:table-cell office:value-type="currency" office:value="5000253.4276800007" table:formula="of:=[.AX51]/100*105" table:style-name="ce112">
            <text:p><text:s/>€ 5.000.253,43<text:s/></text:p>
          </table:table-cell>
          <table:table-cell office:value-type="currency" office:value="5143117.8113280004" table:formula="of:=[.BG51]/[.BD51]*[.AY51]" table:style-name="ce113">
            <text:p><text:s/>€ 5.143.117,81<text:s/></text:p>
          </table:table-cell>
          <table:table-cell office:value-type="currency" office:value="5452657.3092320003" table:formula="of:=[.BI51]/[.BG51]*[.AZ51]" table:style-name="ce114">
            <text:p><text:s/>€ 5.452.657,31<text:s/></text:p>
          </table:table-cell>
          <table:table-cell office:value-type="date" office:date-value="2016-09-06T00:00:00" table:style-name="ce115">
            <text:p>6-9-2016</text:p>
          </table:table-cell>
          <table:table-cell office:value-type="date" office:date-value="2022-09-06T00:00:00" table:style-name="ce115">
            <text:p>6-9-2022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433375.89847715735" table:formula="of:=[.BU51]/[.AL51]*[.AK51]" table:style-name="ce143">
            <text:p><text:s/>€ 433.375,90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440309.91285279184" table:formula="of:=[.BF51]/100*101.6" table:style-name="ce147">
            <text:p><text:s/>€ 440.309,91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1620000" table:style-name="ce149">
            <text:p><text:s/>€ 1.620.000,00<text:s/></text:p>
          </table:table-cell>
          <table:table-cell office:value-type="currency" office:value="5415000" table:style-name="ce150">
            <text:p><text:s/>€ 5.415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5663810" table:formula="of:=COM.MICROSOFT.CEILING((([.BK51]/[.BL51])*[.BN51]);1)" table:style-name="ce122">
            <text:p><text:s/>€ 5.663.810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2-09-06T00:00:00" table:formula="of:=[.BC51]" table:style-name="ce124">
            <text:p>6-9-2022</text:p>
          </table:table-cell>
          <table:table-cell table:style-name="ce123"/>
          <table:table-cell office:value-type="currency" office:value="1709217.3913043479" table:formula="of:=[.BW51]/[.BV51]*[.BJ51]" table:style-name="ce242">
            <text:p><text:s/>€ 1.709.217,39<text:s/></text:p>
          </table:table-cell>
          <table:table-cell office:value-type="date" office:date-value="2021-06-09T00:00:00" table:style-name="ce124">
            <text:p>9-6-2021</text:p>
          </table:table-cell>
          <table:table-cell office:value-type="date" office:date-value="2024-06-09T00:00:00" table:style-name="ce124">
            <text:p>9-6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1801565.2173913042" table:formula="of:=[.BQ51]/[.BW51]*[.BY51]" table:style-name="ce127">
            <text:p><text:s/>€ 1.801.565,22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1929914" table:formula="of:=COM.MICROSOFT.CEILING((([.BX51]/[.BY51])*[.CA51]);1)" table:style-name="ce129">
            <text:p><text:s/>€ 1.929.914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06-09T00:00:00" table:formula="of:=[.BS51]" table:style-name="ce131">
            <text:p>9-6-2024</text:p>
          </table:table-cell>
          <table:table-cell office:value-type="currency" office:value="7593724" table:formula="of:=[.BM51]+[.BZ51]" table:style-name="ce132">
            <text:p><text:s/>€ 7.593.724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style-name="ce2"/>
          <table:table-cell table:style-name="ce175"/>
          <table:table-cell table:style-name="ce166"/>
          <table:table-cell office:value-type="string" table:style-name="ce96">
            <text:p>6.423.00.00</text:p>
          </table:table-cell>
          <table:table-cell office:value-type="float" office:value="74001" table:style-name="ce136">
            <text:p>74001</text:p>
          </table:table-cell>
          <table:table-cell office:value-type="string" table:style-name="ce136">
            <text:p>Basisschool Op Dreef en units</text:p>
          </table:table-cell>
          <table:table-cell office:value-type="string" table:style-name="ce133">
            <text:p>Hogebergdreef 55 a en b</text:p>
          </table:table-cell>
          <table:table-cell office:value-type="string" table:style-name="ce133">
            <text:p>4645 EV</text:p>
          </table:table-cell>
          <table:table-cell office:value-type="string" table:style-name="ce133">
            <text:p>Putte</text:p>
          </table:table-cell>
          <table:table-cell office:value-type="currency" office:value="1505777.7777777778" table:style-name="ce137">
            <text:p><text:s/>€ 1.505.777,78<text:s/></text:p>
          </table:table-cell>
          <table:table-cell office:value-type="currency" office:value="1505777.7777777778" table:style-name="ce137">
            <text:p><text:s/>€ 1.505.777,78<text:s/></text:p>
          </table:table-cell>
          <table:table-cell office:value-type="currency" office:value="1505778" table:formula="of:=ROUND([.J52];0)" table:style-name="ce137">
            <text:p><text:s/>€ 1.505.778,00<text:s/></text:p>
          </table:table-cell>
          <table:table-cell office:value-type="currency" office:value="1558705" table:formula="of:=ROUND([.L52]/113.8*117.8;0)" table:style-name="ce137">
            <text:p><text:s/>€ 1.558.705,00<text:s/></text:p>
          </table:table-cell>
          <table:table-cell office:value-type="currency" office:value="173012.34567901236" table:style-name="ce137">
            <text:p><text:s/>€ 173.012,35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73012.34567901236" table:style-name="ce137">
            <text:p><text:s/>€ 173.012,35<text:s/></text:p>
          </table:table-cell>
          <table:table-cell office:value-type="currency" office:value="1570614" table:formula="of:=ROUND([.M52]/117.8*118.7;0)" table:style-name="ce137">
            <text:p><text:s/>€ 1.570.614,00<text:s/></text:p>
          </table:table-cell>
          <table:table-cell office:value-type="currency" office:value="1749036" table:formula="of:=ROUND([.Q52]*11.36%+[.Q52];0)" table:style-name="ce137">
            <text:p><text:s/>€ 1.749.036,00<text:s/></text:p>
          </table:table-cell>
          <table:table-cell office:value-type="currency" office:value="173012" table:formula="of:=ROUND([.N52];0)" table:style-name="ce137">
            <text:p><text:s/>€ 173.012,00<text:s/></text:p>
          </table:table-cell>
          <table:table-cell office:value-type="currency" office:value="177697" table:formula="of:=ROUND([.P52]/110.8*113.8;0)" table:style-name="ce137">
            <text:p><text:s/>€ 177.697,00<text:s/></text:p>
          </table:table-cell>
          <table:table-cell office:value-type="float" office:value="1678790.1234567901" table:formula="of:=[.J52]+[.N52]" table:style-name="ce138">
            <text:p>1.678.790</text:p>
          </table:table-cell>
          <table:table-cell office:value-type="float" office:value="1678790.1234567901" table:formula="of:=[.K52]+[.P52]" table:style-name="ce138">
            <text:p>1.678.790</text:p>
          </table:table-cell>
          <table:table-cell office:value-type="currency" office:value="177697" table:formula="of:=ROUND([.T52]/113.8*113.8;0)" table:style-name="ce137">
            <text:p><text:s/>€ 177.697,00<text:s/></text:p>
          </table:table-cell>
          <table:table-cell office:value-type="currency" office:value="2215000" table:style-name="ce137">
            <text:p><text:s/>€ 2.215.000,00<text:s/></text:p>
          </table:table-cell>
          <table:table-cell office:value-type="currency" office:value="133273" table:formula="of:=ROUND([.W52]-[.W52]*25%;0)" table:style-name="ce137">
            <text:p><text:s/>€ 133.273,00<text:s/></text:p>
          </table:table-cell>
          <table:table-cell office:value-type="currency" office:value="1678790" table:formula="of:=[.L52]+[.S52]" table:style-name="ce139">
            <text:p><text:s/>€ 1.678.790,00<text:s/></text:p>
          </table:table-cell>
          <table:table-cell office:value-type="currency" office:value="2246197" table:formula="of:=ROUND([.X52]/120.7*122.4;0)" table:style-name="ce137">
            <text:p><text:s/>€ 2.246.197,00<text:s/></text:p>
          </table:table-cell>
          <table:table-cell office:value-type="currency" office:value="133734" table:formula="of:=ROUND([.Y52]/115.7*116.1;0)" table:style-name="ce137">
            <text:p><text:s/>€ 133.734,00<text:s/></text:p>
          </table:table-cell>
          <table:table-cell office:value-type="currency" office:value="2293910" table:formula="of:=ROUND([.AA52]/122.4*125;0)" table:style-name="ce140">
            <text:p><text:s/>€ 2.293.910,00<text:s/></text:p>
          </table:table-cell>
          <table:table-cell office:value-type="currency" office:value="136153" table:formula="of:=ROUND([.AB52]/116.1*118.2;0)" table:style-name="ce140">
            <text:p><text:s/>€ 136.153,00<text:s/></text:p>
          </table:table-cell>
          <table:table-cell office:value-type="currency" office:value="2430063" table:formula="of:=[.AC52]+[.AD52]" table:style-name="ce141">
            <text:p><text:s/>€ 2.430.063,00<text:s/></text:p>
          </table:table-cell>
          <table:table-cell office:value-type="currency" office:value="2293910" table:style-name="ce142">
            <text:p><text:s/>€ 2.293.910,00<text:s/></text:p>
          </table:table-cell>
          <table:table-cell office:value-type="currency" office:value="136153" table:style-name="ce142">
            <text:p><text:s/>€ 136.153,00<text:s/></text:p>
          </table:table-cell>
          <table:table-cell office:value-type="currency" office:value="2430063" table:formula="of:=[.AF52]+[.AG52]" table:style-name="ce142">
            <text:p><text:s/>€ 2.430.063,00<text:s/></text:p>
          </table:table-cell>
          <table:table-cell office:value-type="currency" office:value="2293910" table:style-name="ce139">
            <text:p><text:s/>€ 2.293.910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136153" table:style-name="ce139">
            <text:p><text:s/>€ 136.153,00<text:s/></text:p>
          </table:table-cell>
          <table:table-cell office:value-type="float" office:value="118.2" table:style-name="ce130">
            <text:p>118,2</text:p>
          </table:table-cell>
          <table:table-cell office:value-type="currency" office:value="2430063" table:formula="of:=[.AI52]+[.AK52]" table:style-name="ce139">
            <text:p><text:s/>€ 2.430.063,00<text:s/></text:p>
          </table:table-cell>
          <table:table-cell table:number-columns-repeated="5" table:style-name="ce109"/>
          <table:table-cell office:value-type="string" table:style-name="ce10">
            <text:p>Taxatierapport 702372/3 Lengkeek 18-5-2016</text:p>
          </table:table-cell>
          <table:table-cell office:value-type="string" table:style-name="ce177">
            <text:p>zie nw.taxatie onderin bij mutaties RHvO!!!!</text:p>
          </table:table-cell>
          <table:table-cell table:number-columns-repeated="3" table:style-name="ce10"/>
          <table:table-cell office:value-type="currency" office:value="2594870.9920000001" table:formula="of:=[.BE52]/[.AJ52]*[.AI52]" table:style-name="ce143">
            <text:p><text:s/>€ 2.594.870,99<text:s/></text:p>
          </table:table-cell>
          <table:table-cell office:value-type="currency" office:value="2724614.5416000001" table:formula="of:=[.AX52]/100*105" table:style-name="ce144">
            <text:p><text:s/>€ 2.724.614,54<text:s/></text:p>
          </table:table-cell>
          <table:table-cell office:value-type="currency" office:value="2725000" table:style-name="ce113">
            <text:p><text:s/>€ 2.725.000,00<text:s/></text:p>
          </table:table-cell>
          <table:table-cell office:value-type="currency" office:value="2889004.6296296297" table:formula="of:=[.BI52]/[.BG52]*[.AZ52]" table:style-name="ce114">
            <text:p><text:s/>€ 2.889.004,63<text:s/></text:p>
          </table:table-cell>
          <table:table-cell office:value-type="date" office:date-value="2021-04-06T00:00:00" table:style-name="ce124">
            <text:p>6-4-2021</text:p>
          </table:table-cell>
          <table:table-cell office:value-type="date" office:date-value="2027-04-06T00:00:00" table:style-name="ce124">
            <text:p>6-4-2027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142373.18781725888" table:formula="of:=[.BU52]/[.AL52]*[.AK52]" table:style-name="ce143">
            <text:p><text:s/>€ 142.373,19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144651.15882233501" table:formula="of:=[.BF52]/100*101.6" table:style-name="ce147">
            <text:p><text:s/>€ 144.651,16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912500" table:style-name="ce149">
            <text:p><text:s/>€ 912.500,00<text:s/></text:p>
          </table:table-cell>
          <table:table-cell office:value-type="currency" office:value="3020208.3333333335" table:formula="of:=[.BA52]/[.BI52]*[.BL52]" table:style-name="ce113">
            <text:p><text:s/>€ 3.020.208,33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3158982" table:formula="of:=COM.MICROSOFT.CEILING((([.BK52]/[.BL52])*[.BN52]);1)" table:style-name="ce122">
            <text:p><text:s/>€ 3.158.982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7-04-06T00:00:00" table:formula="of:=[.BC52]" table:style-name="ce124">
            <text:p>6-4-2027</text:p>
          </table:table-cell>
          <table:table-cell table:style-name="ce123"/>
          <table:table-cell office:value-type="currency" office:value="962753.62318840576" table:formula="of:=[.BW52]/[.BV52]*[.BJ52]" table:style-name="ce242">
            <text:p><text:s/>€ 962.753,62<text:s/></text:p>
          </table:table-cell>
          <table:table-cell office:value-type="date" office:date-value="2021-06-09T00:00:00" table:style-name="ce124">
            <text:p>9-6-2021</text:p>
          </table:table-cell>
          <table:table-cell office:value-type="date" office:date-value="2024-06-09T00:00:00" table:style-name="ce124">
            <text:p>9-6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1014770.5314009661" table:formula="of:=[.BQ52]/[.BW52]*[.BY52]" table:style-name="ce127">
            <text:p><text:s/>€ 1.014.770,53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1087066" table:formula="of:=COM.MICROSOFT.CEILING((([.BX52]/[.BY52])*[.CA52]);1)" table:style-name="ce129">
            <text:p><text:s/>€ 1.087.066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06-09T00:00:00" table:formula="of:=[.BS52]" table:style-name="ce131">
            <text:p>9-6-2024</text:p>
          </table:table-cell>
          <table:table-cell office:value-type="currency" office:value="4246048" table:formula="of:=[.BM52]+[.BZ52]" table:style-name="ce132">
            <text:p><text:s/>€ 4.246.048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3">
          <table:table-cell table:style-name="ce2"/>
          <table:table-cell office:value-type="string" table:style-name="ce165">
            <text:p>nw. Taak</text:p>
          </table:table-cell>
          <table:table-cell table:style-name="ce166"/>
          <table:table-cell office:value-type="string" table:style-name="ce96">
            <text:p>6.423.00.00</text:p>
          </table:table-cell>
          <table:table-cell office:value-type="float" office:value="71405" table:style-name="ce244">
            <text:p>71405</text:p>
          </table:table-cell>
          <table:table-cell office:value-type="string" table:style-name="ce135">
            <text:p>Basissch.St.Marie + gymlokaal</text:p>
          </table:table-cell>
          <table:table-cell office:value-type="string" table:style-name="ce157">
            <text:p>Boomstraat 5</text:p>
          </table:table-cell>
          <table:table-cell office:value-type="string" table:style-name="ce157">
            <text:p>4635 CX</text:p>
          </table:table-cell>
          <table:table-cell office:value-type="string" table:style-name="ce157">
            <text:p>Huijbergen</text:p>
          </table:table-cell>
          <table:table-cell office:value-type="currency" office:value="2596135.8024691357" table:style-name="ce137">
            <text:p><text:s/>€ 2.596.135,80<text:s/></text:p>
          </table:table-cell>
          <table:table-cell office:value-type="currency" office:value="2596135.8024691357" table:style-name="ce137">
            <text:p><text:s/>€ 2.596.135,80<text:s/></text:p>
          </table:table-cell>
          <table:table-cell office:value-type="currency" office:value="2596136" table:formula="of:=ROUND([.J53];0)" table:style-name="ce137">
            <text:p><text:s/>€ 2.596.136,00<text:s/></text:p>
          </table:table-cell>
          <table:table-cell office:value-type="currency" office:value="2687389" table:formula="of:=ROUND([.L53]/113.8*117.8;0)" table:style-name="ce137">
            <text:p><text:s/>€ 2.687.389,00<text:s/></text:p>
          </table:table-cell>
          <table:table-cell office:value-type="currency" office:value="192024.69135802469" table:style-name="ce137">
            <text:p><text:s/>€ 192.024,69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92024.69135802469" table:style-name="ce137">
            <text:p><text:s/>€ 192.024,69<text:s/></text:p>
          </table:table-cell>
          <table:table-cell office:value-type="currency" office:value="2707921" table:formula="of:=ROUND([.M53]/117.8*118.7;0)" table:style-name="ce137">
            <text:p><text:s/>€ 2.707.921,00<text:s/></text:p>
          </table:table-cell>
          <table:table-cell office:value-type="currency" office:value="3015541" table:formula="of:=ROUND([.Q53]*11.36%+[.Q53];0)" table:style-name="ce137">
            <text:p><text:s/>€ 3.015.541,00<text:s/></text:p>
          </table:table-cell>
          <table:table-cell office:value-type="currency" office:value="192025" table:formula="of:=ROUND([.N53];0)" table:style-name="ce137">
            <text:p><text:s/>€ 192.025,00<text:s/></text:p>
          </table:table-cell>
          <table:table-cell office:value-type="currency" office:value="197224" table:formula="of:=ROUND([.P53]/110.8*113.8;0)" table:style-name="ce137">
            <text:p><text:s/>€ 197.224,00<text:s/></text:p>
          </table:table-cell>
          <table:table-cell office:value-type="float" office:value="2788160.4938271604" table:formula="of:=[.J53]+[.N53]" table:style-name="ce138">
            <text:p>2.788.160</text:p>
          </table:table-cell>
          <table:table-cell office:value-type="float" office:value="2788160.4938271604" table:formula="of:=[.K53]+[.P53]" table:style-name="ce138">
            <text:p>2.788.160</text:p>
          </table:table-cell>
          <table:table-cell office:value-type="currency" office:value="197224" table:formula="of:=ROUND([.T53]/113.8*113.8;0)" table:style-name="ce137">
            <text:p><text:s/>€ 197.224,00<text:s/></text:p>
          </table:table-cell>
          <table:table-cell office:value-type="currency" office:value="3510000" table:style-name="ce137">
            <text:p><text:s/>€ 3.510.000,00<text:s/></text:p>
          </table:table-cell>
          <table:table-cell office:value-type="currency" office:value="147918" table:formula="of:=ROUND([.W53]-[.W53]*25%;0)" table:style-name="ce137">
            <text:p><text:s/>€ 147.918,00<text:s/></text:p>
          </table:table-cell>
          <table:table-cell office:value-type="currency" office:value="2788161" table:formula="of:=[.L53]+[.S53]" table:style-name="ce139">
            <text:p><text:s/>€ 2.788.161,00<text:s/></text:p>
          </table:table-cell>
          <table:table-cell office:value-type="currency" office:value="3559437" table:formula="of:=ROUND([.X53]/120.7*122.4;0)" table:style-name="ce137">
            <text:p><text:s/>€ 3.559.437,00<text:s/></text:p>
          </table:table-cell>
          <table:table-cell office:value-type="currency" office:value="148429" table:formula="of:=ROUND([.Y53]/115.7*116.1;0)" table:style-name="ce137">
            <text:p><text:s/>€ 148.429,00<text:s/></text:p>
          </table:table-cell>
          <table:table-cell office:value-type="currency" office:value="3635046" table:formula="of:=ROUND([.AA53]/122.4*125;0)" table:style-name="ce140">
            <text:p><text:s/>€ 3.635.046,00<text:s/></text:p>
          </table:table-cell>
          <table:table-cell office:value-type="currency" office:value="151114" table:formula="of:=ROUND([.AB53]/116.1*118.2;0)" table:style-name="ce140">
            <text:p><text:s/>€ 151.114,00<text:s/></text:p>
          </table:table-cell>
          <table:table-cell office:value-type="currency" office:value="3786160" table:formula="of:=[.AC53]+[.AD53]" table:style-name="ce141">
            <text:p><text:s/>€ 3.786.160,00<text:s/></text:p>
          </table:table-cell>
          <table:table-cell office:value-type="currency" office:value="3635046" table:style-name="ce142">
            <text:p><text:s/>€ 3.635.046,00<text:s/></text:p>
          </table:table-cell>
          <table:table-cell office:value-type="currency" office:value="151114" table:style-name="ce142">
            <text:p><text:s/>€ 151.114,00<text:s/></text:p>
          </table:table-cell>
          <table:table-cell office:value-type="currency" office:value="3786160" table:formula="of:=[.AF53]+[.AG53]" table:style-name="ce142">
            <text:p><text:s/>€ 3.786.160,00<text:s/></text:p>
          </table:table-cell>
          <table:table-cell office:value-type="currency" office:value="3635046" table:style-name="ce139">
            <text:p><text:s/>€ 3.635.046,00<text:s/></text:p>
          </table:table-cell>
          <table:table-cell office:value-type="float" office:value="125" table:style-name="ce130">
            <text:p>125</text:p>
          </table:table-cell>
          <table:table-cell office:value-type="currency" office:value="151114" table:style-name="ce139">
            <text:p><text:s/>€ 151.114,00<text:s/></text:p>
          </table:table-cell>
          <table:table-cell office:value-type="float" office:value="118.2" table:style-name="ce130">
            <text:p>118,2</text:p>
          </table:table-cell>
          <table:table-cell office:value-type="currency" office:value="3786160" table:formula="of:=[.AI53]+[.AK53]" table:style-name="ce139">
            <text:p><text:s/>€ 3.786.160,00<text:s/></text:p>
          </table:table-cell>
          <table:table-cell table:number-columns-repeated="5" table:style-name="ce109"/>
          <table:table-cell office:value-type="string" table:style-name="ce4">
            <text:p>Taxatierapport 702372/1 Lengkeek 18-5-2016</text:p>
          </table:table-cell>
          <table:table-cell office:value-type="string" table:style-name="ce177">
            <text:p>zie nw.taxatie onderin bij mutaties RHvO!!!!</text:p>
          </table:table-cell>
          <table:table-cell table:number-columns-repeated="3" table:style-name="ce10"/>
          <table:table-cell office:value-type="currency" office:value="4111964.0351999998" table:formula="of:=[.BE53]/[.AJ53]*[.AI53]" table:style-name="ce143">
            <text:p><text:s/>€ 4.111.964,04<text:s/></text:p>
          </table:table-cell>
          <table:table-cell office:value-type="currency" office:value="4317562.2369599994" table:formula="of:=[.AX53]/100*105" table:style-name="ce112">
            <text:p><text:s/>€ 4.317.562,24<text:s/></text:p>
          </table:table-cell>
          <table:table-cell office:value-type="currency" office:value="4440921.158015999" table:formula="of:=[.BG53]/[.BD53]*[.AY53]" table:style-name="ce113">
            <text:p><text:s/>€ 4.440.921,16<text:s/></text:p>
          </table:table-cell>
          <table:table-cell office:value-type="currency" office:value="4708198.8203039989" table:formula="of:=[.BI53]/[.BG53]*[.AZ53]" table:style-name="ce114">
            <text:p><text:s/>€ 4.708.198,82<text:s/></text:p>
          </table:table-cell>
          <table:table-cell office:value-type="date" office:date-value="2016-09-06T00:00:00" table:style-name="ce124">
            <text:p>6-9-2016</text:p>
          </table:table-cell>
          <table:table-cell office:value-type="date" office:date-value="2022-09-06T00:00:00" table:style-name="ce124">
            <text:p>6-9-2022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158017.68527918783" table:formula="of:=[.BU53]/[.AL53]*[.AK53]" table:style-name="ce143">
            <text:p><text:s/>€ 158.017,69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160545.96824365485" table:formula="of:=[.BF53]/100*101.6" table:style-name="ce147">
            <text:p><text:s/>€ 160.545,97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712500" table:style-name="ce149">
            <text:p><text:s/>€ 712.500,00<text:s/></text:p>
          </table:table-cell>
          <table:table-cell office:value-type="currency" office:value="4905000" table:style-name="ce150">
            <text:p><text:s/>€ 4.905.000,0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5130376" table:formula="of:=COM.MICROSOFT.CEILING((([.BK53]/[.BL53])*[.BN53]);1)" table:style-name="ce122">
            <text:p><text:s/>€ 5.130.376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2-09-06T00:00:00" table:formula="of:=[.BC53]" table:style-name="ce124">
            <text:p>6-9-2022</text:p>
          </table:table-cell>
          <table:table-cell table:style-name="ce123"/>
          <table:table-cell office:value-type="currency" office:value="751739.13043478259" table:formula="of:=[.BW53]/[.BV53]*[.BJ53]" table:style-name="ce242">
            <text:p><text:s/>€ 751.739,13<text:s/></text:p>
          </table:table-cell>
          <table:table-cell office:value-type="date" office:date-value="2021-06-09T00:00:00" table:style-name="ce124">
            <text:p>9-6-2021</text:p>
          </table:table-cell>
          <table:table-cell office:value-type="date" office:date-value="2024-06-09T00:00:00" table:style-name="ce124">
            <text:p>9-6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792355.07246376795" table:formula="of:=[.BQ53]/[.BW53]*[.BY53]" table:style-name="ce127">
            <text:p><text:s/>€ 792.355,07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848805" table:formula="of:=COM.MICROSOFT.CEILING((([.BX53]/[.BY53])*[.CA53]);1)" table:style-name="ce129">
            <text:p><text:s/>€ 848.805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06-09T00:00:00" table:formula="of:=[.BS53]" table:style-name="ce131">
            <text:p>9-6-2024</text:p>
          </table:table-cell>
          <table:table-cell office:value-type="currency" office:value="5979181" table:formula="of:=[.BM53]+[.BZ53]" table:style-name="ce132">
            <text:p><text:s/>€ 5.979.181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2" table:style-name="ce2"/>
          <table:table-cell table:style-name="ce169"/>
          <table:table-cell office:value-type="string" table:style-name="ce96">
            <text:p>6.423.00.00</text:p>
          </table:table-cell>
          <table:table-cell office:value-type="float" office:value="70301" table:style-name="ce134">
            <text:p>70301</text:p>
          </table:table-cell>
          <table:table-cell office:value-type="string" table:style-name="ce134">
            <text:p>Basisschool De Stappen</text:p>
          </table:table-cell>
          <table:table-cell office:value-type="string" table:style-name="ce157">
            <text:p>Bloemenlaan 52</text:p>
          </table:table-cell>
          <table:table-cell office:value-type="string" table:style-name="ce157">
            <text:p>4631 AD</text:p>
          </table:table-cell>
          <table:table-cell office:value-type="string" table:style-name="ce157">
            <text:p>Hoogerheide</text:p>
          </table:table-cell>
          <table:table-cell office:value-type="currency" office:value="1535246.913580247" table:style-name="ce137">
            <text:p><text:s/>€ 1.535.246,91<text:s/></text:p>
          </table:table-cell>
          <table:table-cell office:value-type="currency" office:value="1535246.913580247" table:style-name="ce137">
            <text:p><text:s/>€ 1.535.246,91<text:s/></text:p>
          </table:table-cell>
          <table:table-cell office:value-type="currency" office:value="1535247" table:formula="of:=ROUND([.J54];0)" table:style-name="ce137">
            <text:p><text:s/>€ 1.535.247,00<text:s/></text:p>
          </table:table-cell>
          <table:table-cell office:value-type="currency" office:value="1589210" table:formula="of:=ROUND([.L54]/113.8*117.8;0)" table:style-name="ce137">
            <text:p><text:s/>€ 1.589.210,00<text:s/></text:p>
          </table:table-cell>
          <table:table-cell office:value-type="currency" office:value="126432.09876543209" table:style-name="ce137">
            <text:p><text:s/>€ 126.432,10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126432.09876543209" table:style-name="ce137">
            <text:p><text:s/>€ 126.432,10<text:s/></text:p>
          </table:table-cell>
          <table:table-cell office:value-type="currency" office:value="1601352" table:formula="of:=ROUND([.M54]/117.8*118.7;0)" table:style-name="ce137">
            <text:p><text:s/>€ 1.601.352,00<text:s/></text:p>
          </table:table-cell>
          <table:table-cell office:value-type="currency" office:value="1783266" table:formula="of:=ROUND([.Q54]*11.36%+[.Q54];0)" table:style-name="ce137">
            <text:p><text:s/>€ 1.783.266,00<text:s/></text:p>
          </table:table-cell>
          <table:table-cell office:value-type="currency" office:value="126432" table:formula="of:=ROUND([.N54];0)" table:style-name="ce137">
            <text:p><text:s/>€ 126.432,00<text:s/></text:p>
          </table:table-cell>
          <table:table-cell office:value-type="currency" office:value="129855" table:formula="of:=ROUND([.P54]/110.8*113.8;0)" table:style-name="ce137">
            <text:p><text:s/>€ 129.855,00<text:s/></text:p>
          </table:table-cell>
          <table:table-cell office:value-type="float" office:value="1661679.0123456791" table:formula="of:=[.J54]+[.N54]" table:style-name="ce138">
            <text:p>1.661.679</text:p>
          </table:table-cell>
          <table:table-cell office:value-type="float" office:value="1661679.0123456791" table:formula="of:=[.K54]+[.P54]" table:style-name="ce138">
            <text:p>1.661.679</text:p>
          </table:table-cell>
          <table:table-cell office:value-type="currency" office:value="129855" table:formula="of:=ROUND([.T54]/113.8*113.8;0)" table:style-name="ce137">
            <text:p><text:s/>€ 129.855,00<text:s/></text:p>
          </table:table-cell>
          <table:table-cell office:value-type="currency" office:value="1790684" table:formula="of:=ROUND([.R54]/120.2*120.7;0)" table:style-name="ce137">
            <text:p><text:s/>€ 1.790.684,00<text:s/></text:p>
          </table:table-cell>
          <table:table-cell office:value-type="currency" office:value="97391" table:formula="of:=ROUND([.W54]-[.W54]*25%;0)" table:style-name="ce137">
            <text:p><text:s/>€ 97.391,00<text:s/></text:p>
          </table:table-cell>
          <table:table-cell office:value-type="currency" office:value="1661679" table:formula="of:=[.L54]+[.S54]" table:style-name="ce139">
            <text:p><text:s/>€ 1.661.679,00<text:s/></text:p>
          </table:table-cell>
          <table:table-cell office:value-type="currency" office:value="1815905" table:formula="of:=ROUND([.X54]/120.7*122.4;0)" table:style-name="ce137">
            <text:p><text:s/>€ 1.815.905,00<text:s/></text:p>
          </table:table-cell>
          <table:table-cell office:value-type="currency" office:value="97728" table:formula="of:=ROUND([.Y54]/115.7*116.1;0)" table:style-name="ce137">
            <text:p><text:s/>€ 97.728,00<text:s/></text:p>
          </table:table-cell>
          <table:table-cell office:value-type="currency" office:value="1854478" table:formula="of:=ROUND([.AA54]/122.4*125;0)" table:style-name="ce140">
            <text:p><text:s/>€ 1.854.478,00<text:s/></text:p>
          </table:table-cell>
          <table:table-cell office:value-type="currency" office:value="99496" table:formula="of:=ROUND([.AB54]/116.1*118.2;0)" table:style-name="ce140">
            <text:p><text:s/>€ 99.496,00<text:s/></text:p>
          </table:table-cell>
          <table:table-cell office:value-type="currency" office:value="1953974" table:formula="of:=[.AC54]+[.AD54]" table:style-name="ce141">
            <text:p><text:s/>€ 1.953.974,00<text:s/></text:p>
          </table:table-cell>
          <table:table-cell office:value-type="currency" office:value="1840000" table:style-name="ce160">
            <text:p><text:s/>€ 1.840.000,00<text:s/></text:p>
          </table:table-cell>
          <table:table-cell office:value-type="currency" office:value="333000" table:style-name="ce160">
            <text:p><text:s/>€ 333.000,00<text:s/></text:p>
          </table:table-cell>
          <table:table-cell office:value-type="currency" office:value="2173000" table:formula="of:=[.AF54]+[.AG54]" table:style-name="ce160">
            <text:p><text:s/>€ 2.173.000,00<text:s/></text:p>
          </table:table-cell>
          <table:table-cell office:value-type="currency" office:value="1840000" table:style-name="ce139">
            <text:p><text:s/>€ 1.840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333000" table:style-name="ce139">
            <text:p><text:s/>€ 333.000,00<text:s/></text:p>
          </table:table-cell>
          <table:table-cell office:value-type="float" office:value="119.9" table:style-name="ce161">
            <text:p>119,9</text:p>
          </table:table-cell>
          <table:table-cell office:value-type="currency" office:value="2173000" table:formula="of:=[.AI54]+[.AK54]" table:style-name="ce139">
            <text:p><text:s/>€ 2.173.000,00<text:s/></text:p>
          </table:table-cell>
          <table:table-cell office:value-type="string" table:style-name="ce108">
            <text:p>nw.taxatie nov.2018</text:p>
          </table:table-cell>
          <table:table-cell office:value-type="currency" office:value="1840000" table:style-name="ce108">
            <text:p><text:s/>€ 1.840.000,00<text:s/></text:p>
          </table:table-cell>
          <table:table-cell office:value-type="string" table:style-name="ce108">
            <text:p>nw.taxatie nov.2018</text:p>
          </table:table-cell>
          <table:table-cell office:value-type="currency" office:value="333000" table:style-name="ce108">
            <text:p><text:s/>€ 333.000,00<text:s/></text:p>
          </table:table-cell>
          <table:table-cell office:value-type="currency" office:value="2173000" table:formula="of:=[.AO54]+[.AQ54]" table:style-name="ce108">
            <text:p><text:s/>€ 2.173.000,00<text:s/></text:p>
          </table:table-cell>
          <table:table-cell table:style-name="ce4"/>
          <table:table-cell table:number-columns-repeated="4" table:style-name="ce10"/>
          <table:table-cell office:value-type="currency" office:value="1978524.7148288975" table:formula="of:=[.BE54]/[.AJ54]*[.AI54]" table:style-name="ce143">
            <text:p><text:s/>€ 1.978.524,71<text:s/></text:p>
          </table:table-cell>
          <table:table-cell office:value-type="currency" office:value="2077450.9505703424" table:formula="of:=[.AX54]/100*105" table:style-name="ce144">
            <text:p><text:s/>€ 2.077.450,95<text:s/></text:p>
          </table:table-cell>
          <table:table-cell office:value-type="currency" office:value="2136806.6920152092" table:formula="of:=[.BG54]/[.BD54]*[.AY54]" table:style-name="ce113">
            <text:p><text:s/>€ 2.136.806,69<text:s/></text:p>
          </table:table-cell>
          <table:table-cell office:value-type="currency" office:value="2265410.7984790877" table:formula="of:=[.BI54]/[.BG54]*[.AZ54]" table:style-name="ce114">
            <text:p><text:s/>€ 2.265.410,80<text:s/></text:p>
          </table:table-cell>
          <table:table-cell office:value-type="date" office:date-value="2018-11-21T00:00:00" table:style-name="ce124">
            <text:p>21-11-2018</text:p>
          </table:table-cell>
          <table:table-cell office:value-type="date" office:date-value="2024-11-21T00:00:00" table:style-name="ce124">
            <text:p>21-11-2024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343276.06338615512" table:formula="of:=[.BU54]/[.AL54]*[.AK54]" table:style-name="ce143">
            <text:p><text:s/>€ 343.276,06<text:s/></text:p>
          </table:table-cell>
          <table:table-cell office:value-type="float" office:value="108" table:style-name="ce168">
            <text:p>108</text:p>
          </table:table-cell>
          <table:table-cell office:value-type="currency" office:value="348768.48040033359" table:formula="of:=[.BF54]/100*101.6" table:style-name="ce147">
            <text:p><text:s/>€ 348.768,48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355290.72560467053" table:formula="of:=[.BV54]/[.BT54]*[.BH54]" table:style-name="ce149">
            <text:p><text:s/>€ 355.290,73<text:s/></text:p>
          </table:table-cell>
          <table:table-cell office:value-type="currency" office:value="2368294.0836501904" table:formula="of:=[.BA54]/[.BI54]*[.BL54]" table:style-name="ce113">
            <text:p><text:s/>€ 2.368.294,08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2477113" table:formula="of:=COM.MICROSOFT.CEILING((([.BK54]/[.BL54])*[.BN54]);1)" table:style-name="ce122">
            <text:p><text:s/>€ 2.477.113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1-21T00:00:00" table:formula="of:=[.BC54]" table:style-name="ce124">
            <text:p>21-11-2024</text:p>
          </table:table-cell>
          <table:table-cell table:style-name="ce123"/>
          <table:table-cell office:value-type="currency" office:value="490000" table:style-name="ce242">
            <text:p><text:s/>€ 490.000,00<text:s/></text:p>
          </table:table-cell>
          <table:table-cell office:value-type="date" office:date-value="2021-11-29T00:00:00" table:style-name="ce124">
            <text:p>29-11-2021</text:p>
          </table:table-cell>
          <table:table-cell office:value-type="date" office:date-value="2024-11-29T00:00:00" table:style-name="ce124">
            <text:p>29-11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516474.35897435894" table:formula="of:=[.BQ54]/[.BW54]*[.BY54]" table:style-name="ce127">
            <text:p><text:s/>€ 516.474,36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553270" table:formula="of:=COM.MICROSOFT.CEILING((([.BX54]/[.BY54])*[.CA54]);1)" table:style-name="ce129">
            <text:p><text:s/>€ 553.270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11-29T00:00:00" table:formula="of:=[.BS54]" table:style-name="ce131">
            <text:p>29-11-2024</text:p>
          </table:table-cell>
          <table:table-cell office:value-type="currency" office:value="3030383" table:formula="of:=[.BM54]+[.BZ54]" table:style-name="ce132">
            <text:p><text:s/>€ 3.030.383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15">
          <table:table-cell table:number-columns-repeated="3" table:style-name="ce2"/>
          <table:table-cell office:value-type="string" table:style-name="ce96">
            <text:p>6.423.00.00</text:p>
          </table:table-cell>
          <table:table-cell office:value-type="float" office:value="70501" table:style-name="ce134">
            <text:p>70501</text:p>
          </table:table-cell>
          <table:table-cell office:value-type="string" table:style-name="ce134">
            <text:p>Basisschool De Poorte en units</text:p>
          </table:table-cell>
          <table:table-cell office:value-type="string" table:style-name="ce157">
            <text:p>Berglaan 10</text:p>
          </table:table-cell>
          <table:table-cell office:value-type="string" table:style-name="ce157">
            <text:p>4634 VH</text:p>
          </table:table-cell>
          <table:table-cell office:value-type="string" table:style-name="ce157">
            <text:p>Woensdrecht</text:p>
          </table:table-cell>
          <table:table-cell office:value-type="currency" office:value="829888.88888888888" table:style-name="ce137">
            <text:p><text:s/>€ 829.888,89<text:s/></text:p>
          </table:table-cell>
          <table:table-cell office:value-type="currency" office:value="829888.88888888888" table:style-name="ce137">
            <text:p><text:s/>€ 829.888,89<text:s/></text:p>
          </table:table-cell>
          <table:table-cell office:value-type="currency" office:value="829889" table:formula="of:=ROUND([.J55];0)" table:style-name="ce137">
            <text:p><text:s/>€ 829.889,00<text:s/></text:p>
          </table:table-cell>
          <table:table-cell office:value-type="currency" office:value="859059" table:formula="of:=ROUND([.L55]/113.8*117.8;0)" table:style-name="ce137">
            <text:p><text:s/>€ 859.059,00<text:s/></text:p>
          </table:table-cell>
          <table:table-cell office:value-type="currency" office:value="87456.790123456798" table:style-name="ce137">
            <text:p><text:s/>€ 87.456,79<text:s/></text:p>
          </table:table-cell>
          <table:table-cell office:value-type="currency" office:value="0" table:style-name="ce137">
            <text:p><text:s/>€ -<text:s/></text:p>
          </table:table-cell>
          <table:table-cell office:value-type="currency" office:value="87456.790123456798" table:style-name="ce137">
            <text:p><text:s/>€ 87.456,79<text:s/></text:p>
          </table:table-cell>
          <table:table-cell office:value-type="currency" office:value="865622" table:formula="of:=ROUND([.M55]/117.8*118.7;0)" table:style-name="ce137">
            <text:p><text:s/>€ 865.622,00<text:s/></text:p>
          </table:table-cell>
          <table:table-cell office:value-type="currency" office:value="963957" table:formula="of:=ROUND([.Q55]*11.36%+[.Q55];0)" table:style-name="ce137">
            <text:p><text:s/>€ 963.957,00<text:s/></text:p>
          </table:table-cell>
          <table:table-cell office:value-type="currency" office:value="87457" table:formula="of:=ROUND([.N55];0)" table:style-name="ce137">
            <text:p><text:s/>€ 87.457,00<text:s/></text:p>
          </table:table-cell>
          <table:table-cell office:value-type="currency" office:value="89825" table:formula="of:=ROUND([.P55]/110.8*113.8;0)" table:style-name="ce137">
            <text:p><text:s/>€ 89.825,00<text:s/></text:p>
          </table:table-cell>
          <table:table-cell office:value-type="float" office:value="917345.67901234562" table:formula="of:=[.J55]+[.N55]" table:style-name="ce138">
            <text:p>917.346</text:p>
          </table:table-cell>
          <table:table-cell office:value-type="float" office:value="917345.67901234562" table:formula="of:=[.K55]+[.P55]" table:style-name="ce138">
            <text:p>917.346</text:p>
          </table:table-cell>
          <table:table-cell office:value-type="currency" office:value="89825" table:formula="of:=ROUND([.T55]/113.8*113.8;0)" table:style-name="ce137">
            <text:p><text:s/>€ 89.825,00<text:s/></text:p>
          </table:table-cell>
          <table:table-cell office:value-type="currency" office:value="967967" table:formula="of:=ROUND([.R55]/120.2*120.7;0)" table:style-name="ce137">
            <text:p><text:s/>€ 967.967,00<text:s/></text:p>
          </table:table-cell>
          <table:table-cell office:value-type="currency" office:value="67369" table:formula="of:=ROUND([.W55]-[.W55]*25%;0)" table:style-name="ce137">
            <text:p><text:s/>€ 67.369,00<text:s/></text:p>
          </table:table-cell>
          <table:table-cell office:value-type="currency" office:value="917346" table:formula="of:=[.L55]+[.S55]" table:style-name="ce139">
            <text:p><text:s/>€ 917.346,00<text:s/></text:p>
          </table:table-cell>
          <table:table-cell office:value-type="currency" office:value="981600" table:formula="of:=ROUND([.X55]/120.7*122.4;0)" table:style-name="ce137">
            <text:p><text:s/>€ 981.600,00<text:s/></text:p>
          </table:table-cell>
          <table:table-cell office:value-type="currency" office:value="67602" table:formula="of:=ROUND([.Y55]/115.7*116.1;0)" table:style-name="ce137">
            <text:p><text:s/>€ 67.602,00<text:s/></text:p>
          </table:table-cell>
          <table:table-cell office:value-type="currency" office:value="1002451" table:formula="of:=ROUND([.AA55]/122.4*125;0)" table:style-name="ce140">
            <text:p><text:s/>€ 1.002.451,00<text:s/></text:p>
          </table:table-cell>
          <table:table-cell office:value-type="currency" office:value="68825" table:formula="of:=ROUND([.AB55]/116.1*118.2;0)" table:style-name="ce140">
            <text:p><text:s/>€ 68.825,00<text:s/></text:p>
          </table:table-cell>
          <table:table-cell office:value-type="currency" office:value="1071276" table:formula="of:=[.AC55]+[.AD55]" table:style-name="ce141">
            <text:p><text:s/>€ 1.071.276,00<text:s/></text:p>
          </table:table-cell>
          <table:table-cell office:value-type="currency" office:value="1160000" table:style-name="ce160">
            <text:p><text:s/>€ 1.160.000,00<text:s/></text:p>
          </table:table-cell>
          <table:table-cell office:value-type="currency" office:value="360000" table:style-name="ce160">
            <text:p><text:s/>€ 360.000,00<text:s/></text:p>
          </table:table-cell>
          <table:table-cell office:value-type="currency" office:value="1520000" table:formula="of:=[.AF55]+[.AG55]" table:style-name="ce142">
            <text:p><text:s/>€ 1.520.000,00<text:s/></text:p>
          </table:table-cell>
          <table:table-cell office:value-type="currency" office:value="1160000" table:style-name="ce139">
            <text:p><text:s/>€ 1.160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360000" table:style-name="ce139">
            <text:p><text:s/>€ 360.000,00<text:s/></text:p>
          </table:table-cell>
          <table:table-cell office:value-type="float" office:value="119.9" table:style-name="ce161">
            <text:p>119,9</text:p>
          </table:table-cell>
          <table:table-cell office:value-type="currency" office:value="1520000" table:formula="of:=[.AI55]+[.AK55]" table:style-name="ce139">
            <text:p><text:s/>€ 1.520.000,00<text:s/></text:p>
          </table:table-cell>
          <table:table-cell office:value-type="string" table:style-name="ce162">
            <text:p>nw.taxatie nov.2018 maar enkel totaal incl.units</text:p>
          </table:table-cell>
          <table:table-cell office:value-type="currency" office:value="1160000" table:style-name="ce163">
            <text:p><text:s/>€ 1.160.000,00<text:s/></text:p>
          </table:table-cell>
          <table:table-cell office:value-type="string" table:style-name="ce162">
            <text:p>nw.taxatie nov.2018 maar enkel totaal incl.units</text:p>
          </table:table-cell>
          <table:table-cell office:value-type="currency" office:value="360000" table:style-name="ce163">
            <text:p><text:s/>€ 360.000,00<text:s/></text:p>
          </table:table-cell>
          <table:table-cell office:value-type="currency" office:value="1520000" table:formula="of:=[.AO55]+[.AQ55]" table:style-name="ce163">
            <text:p><text:s/>€ 1.520.000,00<text:s/></text:p>
          </table:table-cell>
          <table:table-cell table:style-name="ce4"/>
          <table:table-cell table:number-columns-repeated="4" table:style-name="ce10"/>
          <table:table-cell office:value-type="currency" office:value="1247330.7984790874" table:formula="of:=[.BE55]/[.AJ55]*[.AI55]" table:style-name="ce143">
            <text:p><text:s/>€ 1.247.330,80<text:s/></text:p>
          </table:table-cell>
          <table:table-cell office:value-type="currency" office:value="1309697.3384030417" table:formula="of:=[.AX55]/100*105" table:style-name="ce112">
            <text:p><text:s/>€ 1.309.697,34<text:s/></text:p>
          </table:table-cell>
          <table:table-cell office:value-type="currency" office:value="1347117.2623574142" table:formula="of:=[.BG55]/[.BD55]*[.AY55]" table:style-name="ce113">
            <text:p><text:s/>€ 1.347.117,26<text:s/></text:p>
          </table:table-cell>
          <table:table-cell office:value-type="currency" office:value="1428193.7642585549" table:formula="of:=[.BI55]/[.BG55]*[.AZ55]" table:style-name="ce114">
            <text:p><text:s/>€ 1.428.193,76<text:s/></text:p>
          </table:table-cell>
          <table:table-cell office:value-type="date" office:date-value="2018-11-21T00:00:00" table:style-name="ce124">
            <text:p>21-11-2018</text:p>
          </table:table-cell>
          <table:table-cell office:value-type="date" office:date-value="2024-11-21T00:00:00" table:style-name="ce124">
            <text:p>21-11-2024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371109.25771476229" table:formula="of:=[.BU55]/[.AL55]*[.AK55]" table:style-name="ce143">
            <text:p><text:s/>€ 371.109,26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377047.00583819847" table:formula="of:=[.BF55]/100*101.6" table:style-name="ce147">
            <text:p><text:s/>€ 377.047,01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384098.08173477894" table:formula="of:=[.BV55]/[.BT55]*[.BH55]" table:style-name="ce149">
            <text:p><text:s/>€ 384.098,08<text:s/></text:p>
          </table:table-cell>
          <table:table-cell office:value-type="currency" office:value="1493054.9657794675" table:formula="of:=[.BA55]/[.BI55]*[.BL55]" table:style-name="ce113">
            <text:p><text:s/>€ 1.493.054,97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561659" table:formula="of:=COM.MICROSOFT.CEILING((([.BK55]/[.BL55])*[.BN55]);1)" table:style-name="ce122">
            <text:p><text:s/>€ 1.561.659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1-21T00:00:00" table:formula="of:=[.BC55]" table:style-name="ce124">
            <text:p>21-11-2024</text:p>
          </table:table-cell>
          <table:table-cell table:style-name="ce123"/>
          <table:table-cell office:value-type="currency" office:value="690000" table:style-name="ce242">
            <text:p><text:s/>€ 690.000,00<text:s/></text:p>
          </table:table-cell>
          <table:table-cell office:value-type="date" office:date-value="2021-11-29T00:00:00" table:style-name="ce124">
            <text:p>29-11-2021</text:p>
          </table:table-cell>
          <table:table-cell office:value-type="date" office:date-value="2024-11-29T00:00:00" table:style-name="ce124">
            <text:p>29-11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727280.21978021972" table:formula="of:=[.BQ55]/[.BW55]*[.BY55]" table:style-name="ce127">
            <text:p><text:s/>€ 727.280,22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779094" table:formula="of:=COM.MICROSOFT.CEILING((([.BX55]/[.BY55])*[.CA55]);1)" table:style-name="ce129">
            <text:p><text:s/>€ 779.094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11-29T00:00:00" table:formula="of:=[.BS55]" table:style-name="ce131">
            <text:p>29-11-2024</text:p>
          </table:table-cell>
          <table:table-cell office:value-type="currency" office:value="2340753" table:formula="of:=[.BM55]+[.BZ55]" table:style-name="ce132">
            <text:p><text:s/>€ 2.340.753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7">
          <table:table-cell table:number-columns-repeated="3" table:style-name="ce10"/>
          <table:table-cell office:value-type="string" table:style-name="ce3">
            <text:p>6,442,00,00</text:p>
          </table:table-cell>
          <table:table-cell table:style-name="ce157"/>
          <table:table-cell office:value-type="string" table:style-name="ce157">
            <text:p>Almata onderwijs (nevenvestigigng van het Aventurijn College)</text:p>
          </table:table-cell>
          <table:table-cell office:value-type="string" table:style-name="ce157">
            <text:p>OLV ter Duinenlaan 193</text:p>
          </table:table-cell>
          <table:table-cell office:value-type="string" table:style-name="ce157">
            <text:p>4641 RM</text:p>
          </table:table-cell>
          <table:table-cell office:value-type="string" table:style-name="ce157">
            <text:p>Ossendrecht</text:p>
          </table:table-cell>
          <table:table-cell table:number-columns-repeated="11" table:style-name="ce179"/>
          <table:table-cell table:number-columns-repeated="5" table:style-name="ce180"/>
          <table:table-cell table:number-columns-repeated="3" table:style-name="ce181"/>
          <table:table-cell table:style-name="ce245"/>
          <table:table-cell office:value-type="currency" office:value="200000" table:style-name="ce245">
            <text:p><text:s/>€ 200.000,00<text:s/></text:p>
          </table:table-cell>
          <table:table-cell office:value-type="currency" office:value="200000" table:style-name="ce246">
            <text:p><text:s/>€ 200.000,00<text:s/></text:p>
          </table:table-cell>
          <table:table-cell office:value-type="currency" office:value="0" table:style-name="ce247">
            <text:p><text:s/>€ -<text:s/></text:p>
          </table:table-cell>
          <table:table-cell office:value-type="currency" office:value="200000" table:style-name="ce247">
            <text:p><text:s/>€ 200.000,00<text:s/></text:p>
          </table:table-cell>
          <table:table-cell office:value-type="currency" office:value="200000" table:formula="of:=[.AF56]+[.AG56]" table:style-name="ce142">
            <text:p><text:s/>€ 200.000,00<text:s/></text:p>
          </table:table-cell>
          <table:table-cell office:value-type="currency" office:value="0" table:style-name="ce181">
            <text:p><text:s/>€ -<text:s/></text:p>
          </table:table-cell>
          <table:table-cell table:style-name="ce130"/>
          <table:table-cell office:value-type="currency" office:value="200000" table:style-name="ce181">
            <text:p><text:s/>€ 200.000,00<text:s/></text:p>
          </table:table-cell>
          <table:table-cell office:value-type="float" office:value="118.2" table:style-name="ce130">
            <text:p>118,2</text:p>
          </table:table-cell>
          <table:table-cell office:value-type="currency" office:value="200000" table:formula="of:=[.AI56]+[.AK56]" table:style-name="ce139">
            <text:p><text:s/>€ 200.000,00<text:s/></text:p>
          </table:table-cell>
          <table:table-cell table:number-columns-repeated="2" table:style-name="ce9"/>
          <table:table-cell table:style-name="ce248"/>
          <table:table-cell table:style-name="ce249"/>
          <table:table-cell table:style-name="ce108"/>
          <table:table-cell office:value-type="string" table:style-name="ce4">
            <text:p>per 010818 inventaris verzekeren zie mail 260718, aanpassing verzekerde som conform mail 200818</text:p>
          </table:table-cell>
          <table:table-cell table:number-columns-repeated="4" table:style-name="ce10"/>
          <table:table-cell office:value-type="currency" office:value="0" table:style-name="ce143">
            <text:p><text:s/>€ -<text:s/></text:p>
          </table:table-cell>
          <table:table-cell office:value-type="currency" office:value="0" table:formula="of:=[.AX56]/100*105" table:style-name="ce144">
            <text:p><text:s/>€ -<text:s/></text:p>
          </table:table-cell>
          <table:table-cell office:value-type="currency" office:value="0" table:formula="of:=[.BG56]/[.BD56]*[.AY56]" table:style-name="ce113">
            <text:p><text:s/>€ -<text:s/></text:p>
          </table:table-cell>
          <table:table-cell office:value-type="currency" office:value="0" table:formula="of:=[.BI56]/[.BG56]*[.AZ56]" table:style-name="ce114">
            <text:p><text:s/>€ -<text:s/></text:p>
          </table:table-cell>
          <table:table-cell table:number-columns-repeated="2" table:style-name="ce167"/>
          <table:table-cell office:value-type="float" office:value="105" table:style-name="ce145">
            <text:p>105</text:p>
          </table:table-cell>
          <table:table-cell table:style-name="ce146"/>
          <table:table-cell office:value-type="currency" office:value="209137.05583756344" table:formula="of:=[.BU56]/[.AL56]*[.AK56]" table:style-name="ce143">
            <text:p><text:s/>€ 209.137,06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212483.24873096446" table:formula="of:=[.BF56]/100*101.6" table:style-name="ce147">
            <text:p><text:s/>€ 212.483,25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290000" table:style-name="ce149">
            <text:p><text:s/>€ 290.000,00<text:s/></text:p>
          </table:table-cell>
          <table:table-cell office:value-type="currency" office:value="0" table:formula="of:=[.BA56]/[.BI56]*[.BL56]" table:style-name="ce113">
            <text:p><text:s/>€ -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0" table:formula="of:=COM.MICROSOFT.CEILING((([.BK56]/[.BL56])*[.BN56]);1)" table:style-name="ce122">
            <text:p><text:s/>€ -<text:s/></text:p>
          </table:table-cell>
          <table:table-cell office:value-type="float" office:value="125.2" table:style-name="ce123">
            <text:p>125,20</text:p>
          </table:table-cell>
          <table:table-cell table:style-name="ce124"/>
          <table:table-cell table:style-name="ce123"/>
          <table:table-cell office:value-type="currency" office:value="305971.0144927536" table:formula="of:=[.BW56]/[.BV56]*[.BJ56]" table:style-name="ce242">
            <text:p><text:s/>€ 305.971,01<text:s/></text:p>
          </table:table-cell>
          <table:table-cell office:value-type="date" office:date-value="2021-06-09T00:00:00" table:style-name="ce124">
            <text:p>9-6-2021</text:p>
          </table:table-cell>
          <table:table-cell office:value-type="date" office:date-value="2024-06-09T00:00:00" table:style-name="ce124">
            <text:p>9-6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322502.41545893718" table:formula="of:=[.BQ56]/[.BW56]*[.BY56]" table:style-name="ce127">
            <text:p><text:s/>€ 322.502,42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345479" table:formula="of:=COM.MICROSOFT.CEILING((([.BX56]/[.BY56])*[.CA56]);1)" table:style-name="ce129">
            <text:p><text:s/>€ 345.479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06-09T00:00:00" table:formula="of:=[.BS56]" table:style-name="ce131">
            <text:p>9-6-2024</text:p>
          </table:table-cell>
          <table:table-cell office:value-type="currency" office:value="345479" table:formula="of:=[.BM56]+[.BZ56]" table:style-name="ce132">
            <text:p><text:s/>€ 345.479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office:value-type="string" table:style-name="ce10">
            <text:p>nieuw per 24-09-2012</text:p>
          </table:table-cell>
          <table:table-cell table:number-columns-repeated="2" table:style-name="ce10"/>
          <table:table-cell office:value-type="string" table:style-name="ce96">
            <text:p>6.443.00.00</text:p>
          </table:table-cell>
          <table:table-cell table:style-name="ce134"/>
          <table:table-cell office:value-type="string" table:style-name="ce134">
            <text:p>Moller college (nieuwbouw)/Zuidwest college</text:p>
          </table:table-cell>
          <table:table-cell office:value-type="string" table:style-name="ce157">
            <text:p>OLV ter Duinenlaan 201</text:p>
          </table:table-cell>
          <table:table-cell office:value-type="string" table:style-name="ce157">
            <text:p>4641 RM</text:p>
          </table:table-cell>
          <table:table-cell office:value-type="string" table:style-name="ce157">
            <text:p>Ossendrecht</text:p>
          </table:table-cell>
          <table:table-cell table:style-name="ce137"/>
          <table:table-cell office:value-type="currency" office:value="11000000" table:style-name="ce137">
            <text:p><text:s/>€ 11.000.000,00<text:s/></text:p>
          </table:table-cell>
          <table:table-cell office:value-type="currency" office:value="11000000" table:style-name="ce137">
            <text:p><text:s/>€ 11.000.000,00<text:s/></text:p>
          </table:table-cell>
          <table:table-cell office:value-type="currency" office:value="11386643" table:formula="of:=ROUND([.L57]/113.8*117.8;0)" table:style-name="ce137">
            <text:p><text:s/>€ 11.386.643,00<text:s/></text:p>
          </table:table-cell>
          <table:table-cell table:number-columns-repeated="2" table:style-name="ce137"/>
          <table:table-cell office:value-type="currency" office:value="1200000" table:style-name="ce137">
            <text:p><text:s/>€ 1.200.000,00<text:s/></text:p>
          </table:table-cell>
          <table:table-cell office:value-type="currency" office:value="11473638" table:formula="of:=ROUND([.M57]/117.8*118.7;0)" table:style-name="ce137">
            <text:p><text:s/>€ 11.473.638,00<text:s/></text:p>
          </table:table-cell>
          <table:table-cell office:value-type="currency" office:value="12777043" table:formula="of:=ROUND([.Q57]*11.36%+[.Q57];0)" table:style-name="ce137">
            <text:p><text:s/>€ 12.777.043,00<text:s/></text:p>
          </table:table-cell>
          <table:table-cell office:value-type="currency" office:value="1200000" table:style-name="ce137">
            <text:p><text:s/>€ 1.200.000,00<text:s/></text:p>
          </table:table-cell>
          <table:table-cell office:value-type="currency" office:value="1232491" table:formula="of:=ROUND([.P57]/110.8*113.8;0)" table:style-name="ce137">
            <text:p><text:s/>€ 1.232.491,00<text:s/></text:p>
          </table:table-cell>
          <table:table-cell office:value-type="float" office:value="0" table:formula="of:=[.J57]+[.N57]" table:style-name="ce138">
            <text:p>0</text:p>
          </table:table-cell>
          <table:table-cell office:value-type="float" office:value="12200000" table:formula="of:=[.K57]+[.P57]" table:style-name="ce138">
            <text:p>12.200.000</text:p>
          </table:table-cell>
          <table:table-cell office:value-type="currency" office:value="1232491" table:formula="of:=ROUND([.T57]/113.8*113.8;0)" table:style-name="ce137">
            <text:p><text:s/>€ 1.232.491,00<text:s/></text:p>
          </table:table-cell>
          <table:table-cell office:value-type="currency" office:value="12830192" table:formula="of:=ROUND([.R57]/120.2*120.7;0)" table:style-name="ce137">
            <text:p><text:s/>€ 12.830.192,00<text:s/></text:p>
          </table:table-cell>
          <table:table-cell office:value-type="currency" office:value="924368" table:formula="of:=ROUND([.W57]-[.W57]*25%;0)" table:style-name="ce137">
            <text:p><text:s/>€ 924.368,00<text:s/></text:p>
          </table:table-cell>
          <table:table-cell office:value-type="currency" office:value="12200000" table:formula="of:=[.L57]+[.S57]" table:style-name="ce139">
            <text:p><text:s/>€ 12.200.000,00<text:s/></text:p>
          </table:table-cell>
          <table:table-cell office:value-type="currency" office:value="13010899" table:formula="of:=ROUND([.X57]/120.7*122.4;0)" table:style-name="ce137">
            <text:p><text:s/>€ 13.010.899,00<text:s/></text:p>
          </table:table-cell>
          <table:table-cell office:value-type="currency" office:value="927564" table:formula="of:=ROUND([.Y57]/115.7*116.1;0)" table:style-name="ce137">
            <text:p><text:s/>€ 927.564,00<text:s/></text:p>
          </table:table-cell>
          <table:table-cell office:value-type="currency" office:value="13287274" table:formula="of:=ROUND([.AA57]/122.4*125;0)" table:style-name="ce140">
            <text:p><text:s/>€ 13.287.274,00<text:s/></text:p>
          </table:table-cell>
          <table:table-cell office:value-type="currency" office:value="944342" table:formula="of:=ROUND([.AB57]/116.1*118.2;0)" table:style-name="ce140">
            <text:p><text:s/>€ 944.342,00<text:s/></text:p>
          </table:table-cell>
          <table:table-cell office:value-type="currency" office:value="14231616" table:formula="of:=[.AC57]+[.AD57]" table:style-name="ce141">
            <text:p><text:s/>€ 14.231.616,00<text:s/></text:p>
          </table:table-cell>
          <table:table-cell office:value-type="currency" office:value="13000000" table:style-name="ce160">
            <text:p><text:s/>€ 13.000.000,00<text:s/></text:p>
          </table:table-cell>
          <table:table-cell office:value-type="currency" office:value="2670000" table:style-name="ce160">
            <text:p><text:s/>€ 2.670.000,00<text:s/></text:p>
          </table:table-cell>
          <table:table-cell office:value-type="currency" office:value="15670000" table:formula="of:=[.AF57]+[.AG57]" table:style-name="ce160">
            <text:p><text:s/>€ 15.670.000,00<text:s/></text:p>
          </table:table-cell>
          <table:table-cell office:value-type="currency" office:value="13000000" table:style-name="ce139">
            <text:p><text:s/>€ 13.000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2670000" table:style-name="ce139">
            <text:p><text:s/>€ 2.670.000,00<text:s/></text:p>
          </table:table-cell>
          <table:table-cell office:value-type="float" office:value="119.9" table:style-name="ce161">
            <text:p>119,9</text:p>
          </table:table-cell>
          <table:table-cell office:value-type="currency" office:value="15670000" table:formula="of:=[.AI57]+[.AK57]" table:style-name="ce139">
            <text:p><text:s/>€ 15.670.000,00<text:s/></text:p>
          </table:table-cell>
          <table:table-cell office:value-type="string" table:style-name="ce163">
            <text:p>nw.taxatie okt.2018</text:p>
          </table:table-cell>
          <table:table-cell office:value-type="currency" office:value="13000000" table:style-name="ce163">
            <text:p><text:s/>€ 13.000.000,00<text:s/></text:p>
          </table:table-cell>
          <table:table-cell office:value-type="string" table:style-name="ce163">
            <text:p>nw.taxatie okt.2018</text:p>
          </table:table-cell>
          <table:table-cell office:value-type="currency" office:value="2670000" table:style-name="ce163">
            <text:p><text:s/>€ 2.670.000,00<text:s/></text:p>
          </table:table-cell>
          <table:table-cell office:value-type="currency" office:value="15670000" table:formula="of:=[.AO57]+[.AQ57]" table:style-name="ce163">
            <text:p><text:s/>€ 15.670.000,00<text:s/></text:p>
          </table:table-cell>
          <table:table-cell table:style-name="ce4"/>
          <table:table-cell table:number-columns-repeated="4" table:style-name="ce10"/>
          <table:table-cell office:value-type="currency" office:value="13978707.224334601" table:formula="of:=[.BE57]/[.AJ57]*[.AI57]" table:style-name="ce143">
            <text:p><text:s/>€ 13.978.707,22<text:s/></text:p>
          </table:table-cell>
          <table:table-cell office:value-type="currency" office:value="14677642.585551333" table:formula="of:=[.AX57]/100*105" table:style-name="ce112">
            <text:p><text:s/>€ 14.677.642,59<text:s/></text:p>
          </table:table-cell>
          <table:table-cell office:value-type="currency" office:value="15097003.802281369" table:formula="of:=[.BG57]/[.BD57]*[.AY57]" table:style-name="ce113">
            <text:p><text:s/>€ 15.097.003,80<text:s/></text:p>
          </table:table-cell>
          <table:table-cell office:value-type="currency" office:value="16005619.771863116" table:formula="of:=[.BI57]/[.BG57]*[.AZ57]" table:style-name="ce114">
            <text:p><text:s/>€ 16.005.619,77<text:s/></text:p>
          </table:table-cell>
          <table:table-cell office:value-type="date" office:date-value="2018-12-06T00:00:00" table:style-name="ce124">
            <text:p>6-12-2018</text:p>
          </table:table-cell>
          <table:table-cell office:value-type="date" office:date-value="2024-12-06T00:00:00" table:style-name="ce124">
            <text:p>6-12-2024</text:p>
          </table:table-cell>
          <table:table-cell office:value-type="float" office:value="105" table:style-name="ce116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2752393.6613844871" table:formula="of:=[.BU57]/[.AL57]*[.AK57]" table:style-name="ce143">
            <text:p><text:s/>€ 2.752.393,66<text:s/></text:p>
          </table:table-cell>
          <table:table-cell office:value-type="float" office:value="108" table:style-name="ce168">
            <text:p>108</text:p>
          </table:table-cell>
          <table:table-cell office:value-type="currency" office:value="2796431.9599666386" table:formula="of:=[.BF57]/100*101.6" table:style-name="ce147">
            <text:p><text:s/>€ 2.796.431,96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2848727.4395329435" table:formula="of:=[.BV57]/[.BT57]*[.BH57]" table:style-name="ce149">
            <text:p><text:s/>€ 2.848.727,44<text:s/></text:p>
          </table:table-cell>
          <table:table-cell office:value-type="currency" office:value="16732512.547528515" table:formula="of:=[.BA57]/[.BI57]*[.BL57]" table:style-name="ce113">
            <text:p><text:s/>€ 16.732.512,55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17501342" table:formula="of:=COM.MICROSOFT.CEILING((([.BK57]/[.BL57])*[.BN57]);1)" table:style-name="ce122">
            <text:p><text:s/>€ 17.501.342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2-06T00:00:00" table:formula="of:=[.BC57]" table:style-name="ce124">
            <text:p>6-12-2024</text:p>
          </table:table-cell>
          <table:table-cell table:style-name="ce123"/>
          <table:table-cell office:value-type="currency" office:value="3510000" table:style-name="ce242">
            <text:p><text:s/>€ 3.510.000,00<text:s/></text:p>
          </table:table-cell>
          <table:table-cell office:value-type="date" office:date-value="2021-11-30T00:00:00" table:style-name="ce124">
            <text:p>30-11-2021</text:p>
          </table:table-cell>
          <table:table-cell office:value-type="date" office:date-value="2024-11-30T00:00:00" table:style-name="ce124">
            <text:p>30-11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3699642.8571428568" table:formula="of:=[.BQ57]/[.BW57]*[.BY57]" table:style-name="ce127">
            <text:p><text:s/>€ 3.699.642,86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3963215" table:formula="of:=COM.MICROSOFT.CEILING((([.BX57]/[.BY57])*[.CA57]);1)" table:style-name="ce129">
            <text:p><text:s/>€ 3.963.215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11-30T00:00:00" table:formula="of:=[.BS57]" table:style-name="ce131">
            <text:p>30-11-2024</text:p>
          </table:table-cell>
          <table:table-cell office:value-type="currency" office:value="21464557" table:formula="of:=[.BM57]+[.BZ57]" table:style-name="ce132">
            <text:p><text:s/>€ 21.464.557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2"/>
          <table:table-cell office:value-type="string" table:style-name="ce96">
            <text:p>6.421.10.00</text:p>
          </table:table-cell>
          <table:table-cell office:value-type="float" office:value="70701" table:style-name="ce134">
            <text:p>70701</text:p>
          </table:table-cell>
          <table:table-cell office:value-type="string" table:style-name="ce134">
            <text:p>Brede School de Boemerang</text:p>
          </table:table-cell>
          <table:table-cell office:value-type="string" table:style-name="ce134">
            <text:p>Philomenahof 25</text:p>
          </table:table-cell>
          <table:table-cell office:value-type="string" table:style-name="ce134">
            <text:p>4631 NM</text:p>
          </table:table-cell>
          <table:table-cell office:value-type="string" table:style-name="ce134">
            <text:p>Hoogerheide</text:p>
          </table:table-cell>
          <table:table-cell office:value-type="currency" office:value="6487962.9629629636" table:style-name="ce137">
            <text:p><text:s/>€ 6.487.962,96<text:s/></text:p>
          </table:table-cell>
          <table:table-cell office:value-type="currency" office:value="6487962.9629629636" table:style-name="ce137">
            <text:p><text:s/>€ 6.487.962,96<text:s/></text:p>
          </table:table-cell>
          <table:table-cell office:value-type="currency" office:value="6487963" table:formula="of:=ROUND([.J58];0)" table:style-name="ce137">
            <text:p><text:s/>€ 6.487.963,00<text:s/></text:p>
          </table:table-cell>
          <table:table-cell office:value-type="currency" office:value="6716011" table:formula="of:=ROUND([.L58]/113.8*117.8;0)" table:style-name="ce137">
            <text:p><text:s/>€ 6.716.011,00<text:s/></text:p>
          </table:table-cell>
          <table:table-cell office:value-type="currency" office:value="475308.64197530865" table:style-name="ce137">
            <text:p><text:s/>€ 475.308,64<text:s/></text:p>
          </table:table-cell>
          <table:table-cell table:style-name="ce137"/>
          <table:table-cell office:value-type="currency" office:value="475308.64197530865" table:style-name="ce137">
            <text:p><text:s/>€ 475.308,64<text:s/></text:p>
          </table:table-cell>
          <table:table-cell office:value-type="currency" office:value="6767322" table:formula="of:=ROUND([.M58]/117.8*118.7;0)" table:style-name="ce137">
            <text:p><text:s/>€ 6.767.322,00<text:s/></text:p>
          </table:table-cell>
          <table:table-cell office:value-type="currency" office:value="7536090" table:formula="of:=ROUND([.Q58]*11.36%+[.Q58];0)" table:style-name="ce137">
            <text:p><text:s/>€ 7.536.090,00<text:s/></text:p>
          </table:table-cell>
          <table:table-cell office:value-type="currency" office:value="475309" table:formula="of:=ROUND([.N58];0)" table:style-name="ce137">
            <text:p><text:s/>€ 475.309,00<text:s/></text:p>
          </table:table-cell>
          <table:table-cell office:value-type="currency" office:value="488178" table:formula="of:=ROUND([.P58]/110.8*113.8;0)" table:style-name="ce137">
            <text:p><text:s/>€ 488.178,00<text:s/></text:p>
          </table:table-cell>
          <table:table-cell office:value-type="float" office:value="6963271.6049382724" table:formula="of:=[.J58]+[.N58]" table:style-name="ce138">
            <text:p>6.963.272</text:p>
          </table:table-cell>
          <table:table-cell office:value-type="float" office:value="6963271.6049382724" table:formula="of:=[.K58]+[.P58]" table:style-name="ce138">
            <text:p>6.963.272</text:p>
          </table:table-cell>
          <table:table-cell office:value-type="currency" office:value="488178" table:formula="of:=ROUND([.T58]/113.8*113.8;0)" table:style-name="ce137">
            <text:p><text:s/>€ 488.178,00<text:s/></text:p>
          </table:table-cell>
          <table:table-cell office:value-type="currency" office:value="7567438" table:formula="of:=ROUND([.R58]/120.2*120.7;0)" table:style-name="ce137">
            <text:p><text:s/>€ 7.567.438,00<text:s/></text:p>
          </table:table-cell>
          <table:table-cell office:value-type="currency" office:value="366134" table:formula="of:=ROUND([.W58]-[.W58]*25%;0)" table:style-name="ce137">
            <text:p><text:s/>€ 366.134,00<text:s/></text:p>
          </table:table-cell>
          <table:table-cell office:value-type="currency" office:value="6963272" table:formula="of:=[.L58]+[.S58]" table:style-name="ce139">
            <text:p><text:s/>€ 6.963.272,00<text:s/></text:p>
          </table:table-cell>
          <table:table-cell office:value-type="currency" office:value="7674022" table:formula="of:=ROUND([.X58]/120.7*122.4;0)" table:style-name="ce137">
            <text:p><text:s/>€ 7.674.022,00<text:s/></text:p>
          </table:table-cell>
          <table:table-cell office:value-type="currency" office:value="367400" table:formula="of:=ROUND([.Y58]/115.7*116.1;0)" table:style-name="ce137">
            <text:p><text:s/>€ 367.400,00<text:s/></text:p>
          </table:table-cell>
          <table:table-cell office:value-type="currency" office:value="7837032" table:formula="of:=ROUND([.AA58]/122.4*125;0)" table:style-name="ce140">
            <text:p><text:s/>€ 7.837.032,00<text:s/></text:p>
          </table:table-cell>
          <table:table-cell office:value-type="currency" office:value="374045" table:formula="of:=ROUND([.AB58]/116.1*118.2;0)" table:style-name="ce140">
            <text:p><text:s/>€ 374.045,00<text:s/></text:p>
          </table:table-cell>
          <table:table-cell office:value-type="currency" office:value="8211077" table:formula="of:=[.AC58]+[.AD58]" table:style-name="ce141">
            <text:p><text:s/>€ 8.211.077,00<text:s/></text:p>
          </table:table-cell>
          <table:table-cell office:value-type="currency" office:value="5150000" table:style-name="ce160">
            <text:p><text:s/>€ 5.150.000,00<text:s/></text:p>
          </table:table-cell>
          <table:table-cell office:value-type="currency" office:value="1210000" table:style-name="ce160">
            <text:p><text:s/>€ 1.210.000,00<text:s/></text:p>
          </table:table-cell>
          <table:table-cell office:value-type="currency" office:value="6360000" table:formula="of:=[.AF58]+[.AG58]" table:style-name="ce160">
            <text:p><text:s/>€ 6.360.000,00<text:s/></text:p>
          </table:table-cell>
          <table:table-cell office:value-type="currency" office:value="5150000" table:style-name="ce139">
            <text:p><text:s/>€ 5.150.000,00<text:s/></text:p>
          </table:table-cell>
          <table:table-cell office:value-type="float" office:value="131.5" table:style-name="ce161">
            <text:p>131,5</text:p>
          </table:table-cell>
          <table:table-cell office:value-type="currency" office:value="1210000" table:style-name="ce139">
            <text:p><text:s/>€ 1.210.000,00<text:s/></text:p>
          </table:table-cell>
          <table:table-cell office:value-type="float" office:value="119.9" table:style-name="ce161">
            <text:p>119,9</text:p>
          </table:table-cell>
          <table:table-cell office:value-type="currency" office:value="6360000" table:formula="of:=[.AI58]+[.AK58]" table:style-name="ce139">
            <text:p><text:s/>€ 6.360.000,00<text:s/></text:p>
          </table:table-cell>
          <table:table-cell office:value-type="string" table:style-name="ce163">
            <text:p>nw.taxatie okt.2018</text:p>
          </table:table-cell>
          <table:table-cell office:value-type="currency" office:value="5150000" table:style-name="ce163">
            <text:p><text:s/>€ 5.150.000,00<text:s/></text:p>
          </table:table-cell>
          <table:table-cell office:value-type="string" table:style-name="ce163">
            <text:p>nw.taxatie okt.2018</text:p>
          </table:table-cell>
          <table:table-cell office:value-type="currency" office:value="1210000" table:style-name="ce163">
            <text:p><text:s/>€ 1.210.000,00<text:s/></text:p>
          </table:table-cell>
          <table:table-cell office:value-type="currency" office:value="6360000" table:formula="of:=[.AO58]+[.AQ58]" table:style-name="ce163">
            <text:p><text:s/>€ 6.360.000,00<text:s/></text:p>
          </table:table-cell>
          <table:table-cell table:style-name="ce4"/>
          <table:table-cell table:number-columns-repeated="4" table:style-name="ce10"/>
          <table:table-cell office:value-type="currency" office:value="5537718.6311787078" table:formula="of:=[.BE58]/[.AJ58]*[.AI58]" table:style-name="ce143">
            <text:p><text:s/>€ 5.537.718,63<text:s/></text:p>
          </table:table-cell>
          <table:table-cell office:value-type="currency" office:value="5814604.5627376437" table:formula="of:=[.AX58]/100*105" table:style-name="ce144">
            <text:p><text:s/>€ 5.814.604,56<text:s/></text:p>
          </table:table-cell>
          <table:table-cell office:value-type="currency" office:value="5980736.1216730047" table:formula="of:=[.BG58]/[.BD58]*[.AY58]" table:style-name="ce113">
            <text:p><text:s/>€ 5.980.736,12<text:s/></text:p>
          </table:table-cell>
          <table:table-cell office:value-type="currency" office:value="6340687.8326996202" table:formula="of:=[.BI58]/[.BG58]*[.AZ58]" table:style-name="ce114">
            <text:p><text:s/>€ 6.340.687,83<text:s/></text:p>
          </table:table-cell>
          <table:table-cell office:value-type="date" office:date-value="2018-11-21T00:00:00" table:style-name="ce124">
            <text:p>21-11-2018</text:p>
          </table:table-cell>
          <table:table-cell office:value-type="date" office:date-value="2024-11-21T00:00:00" table:style-name="ce124">
            <text:p>21-11-2024</text:p>
          </table:table-cell>
          <table:table-cell office:value-type="float" office:value="105" table:style-name="ce145">
            <text:p>105</text:p>
          </table:table-cell>
          <table:table-cell office:value-type="float" office:value="141.4" table:style-name="ce146">
            <text:p>141,4</text:p>
          </table:table-cell>
          <table:table-cell office:value-type="currency" office:value="1247339.4495412842" table:formula="of:=[.BU58]/[.AL58]*[.AK58]" table:style-name="ce143">
            <text:p><text:s/>€ 1.247.339,45<text:s/></text:p>
          </table:table-cell>
          <table:table-cell office:value-type="float" office:value="108" table:style-name="ce118">
            <text:p>108</text:p>
          </table:table-cell>
          <table:table-cell office:value-type="currency" office:value="1267296.8807339447" table:formula="of:=[.BF58]/100*101.6" table:style-name="ce147">
            <text:p><text:s/>€ 1.267.296,88<text:s/></text:p>
          </table:table-cell>
          <table:table-cell office:value-type="float" office:value="114.5" table:style-name="ce148">
            <text:p>114,50</text:p>
          </table:table-cell>
          <table:table-cell office:value-type="currency" office:value="1290996.3302752292" table:formula="of:=[.BV58]/[.BT58]*[.BH58]" table:style-name="ce149">
            <text:p><text:s/>€ 1.290.996,33<text:s/></text:p>
          </table:table-cell>
          <table:table-cell office:value-type="currency" office:value="6628649.2015209133" table:formula="of:=[.BA58]/[.BI58]*[.BL58]" table:style-name="ce113">
            <text:p><text:s/>€ 6.628.649,20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6933224" table:formula="of:=COM.MICROSOFT.CEILING((([.BK58]/[.BL58])*[.BN58]);1)" table:style-name="ce122">
            <text:p><text:s/>€ 6.933.224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1-21T00:00:00" table:formula="of:=[.BC58]" table:style-name="ce124">
            <text:p>21-11-2024</text:p>
          </table:table-cell>
          <table:table-cell table:style-name="ce123"/>
          <table:table-cell office:value-type="currency" office:value="1660000" table:style-name="ce242">
            <text:p><text:s/>€ 1.660.000,00<text:s/></text:p>
          </table:table-cell>
          <table:table-cell office:value-type="date" office:date-value="2021-11-29T00:00:00" table:style-name="ce124">
            <text:p>29-11-2021</text:p>
          </table:table-cell>
          <table:table-cell office:value-type="date" office:date-value="2024-11-29T00:00:00" table:style-name="ce124">
            <text:p>29-11-2024</text:p>
          </table:table-cell>
          <table:table-cell office:value-type="float" office:value="101.6" table:style-name="ce152">
            <text:p>101,6</text:p>
          </table:table-cell>
          <table:table-cell office:value-type="float" office:value="123.6" table:style-name="ce146">
            <text:p>123,6</text:p>
          </table:table-cell>
          <table:table-cell office:value-type="float" office:value="103.5" table:style-name="ce146">
            <text:p>103,5</text:p>
          </table:table-cell>
          <table:table-cell office:value-type="float" office:value="109.2" table:style-name="ce117">
            <text:p>109,2</text:p>
          </table:table-cell>
          <table:table-cell office:value-type="currency" office:value="1749688.6446886447" table:formula="of:=[.BQ58]/[.BW58]*[.BY58]" table:style-name="ce127">
            <text:p><text:s/>€ 1.749.688,64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1874341" table:formula="of:=COM.MICROSOFT.CEILING((([.BX58]/[.BY58])*[.CA58]);1)" table:style-name="ce129">
            <text:p><text:s/>€ 1.874.341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11-29T00:00:00" table:formula="of:=[.BS58]" table:style-name="ce131">
            <text:p>29-11-2024</text:p>
          </table:table-cell>
          <table:table-cell office:value-type="currency" office:value="8807565" table:formula="of:=[.BM58]+[.BZ58]" table:style-name="ce132">
            <text:p><text:s/>€ 8.807.565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2"/>
          <table:table-cell office:value-type="string" table:style-name="ce96">
            <text:p>6.530.02.00</text:p>
          </table:table-cell>
          <table:table-cell office:value-type="float" office:value="20201" table:style-name="ce250">
            <text:p>20201</text:p>
          </table:table-cell>
          <table:table-cell office:value-type="string" table:style-name="ce250">
            <text:p>Gymnastieklokaal</text:p>
          </table:table-cell>
          <table:table-cell office:value-type="string" table:style-name="ce251">
            <text:p>Bloemenlaan 50</text:p>
          </table:table-cell>
          <table:table-cell office:value-type="string" table:style-name="ce251">
            <text:p>4631 AD</text:p>
          </table:table-cell>
          <table:table-cell office:value-type="string" table:style-name="ce251">
            <text:p>Hoogerheide</text:p>
          </table:table-cell>
          <table:table-cell office:value-type="currency" office:value="540901.23456790124" table:style-name="ce252">
            <text:p><text:s/>€ 540.901,23<text:s/></text:p>
          </table:table-cell>
          <table:table-cell office:value-type="currency" office:value="540901.23456790124" table:style-name="ce252">
            <text:p><text:s/>€ 540.901,23<text:s/></text:p>
          </table:table-cell>
          <table:table-cell office:value-type="currency" office:value="540901" table:formula="of:=ROUND([.J59];0)" table:style-name="ce252">
            <text:p><text:s/>€ 540.901,00<text:s/></text:p>
          </table:table-cell>
          <table:table-cell office:value-type="currency" office:value="559913" table:formula="of:=ROUND([.L59]/113.8*117.8;0)" table:style-name="ce252">
            <text:p><text:s/>€ 559.913,00<text:s/></text:p>
          </table:table-cell>
          <table:table-cell office:value-type="currency" office:value="35172.839506172837" table:style-name="ce252">
            <text:p><text:s/>€ 35.172,84<text:s/></text:p>
          </table:table-cell>
          <table:table-cell office:value-type="currency" office:value="0" table:style-name="ce252">
            <text:p><text:s/>€ -<text:s/></text:p>
          </table:table-cell>
          <table:table-cell office:value-type="currency" office:value="35172.839506172837" table:style-name="ce252">
            <text:p><text:s/>€ 35.172,84<text:s/></text:p>
          </table:table-cell>
          <table:table-cell office:value-type="currency" office:value="564191" table:formula="of:=ROUND([.M59]/117.8*118.7;0)" table:style-name="ce252">
            <text:p><text:s/>€ 564.191,00<text:s/></text:p>
          </table:table-cell>
          <table:table-cell office:value-type="currency" office:value="628283" table:formula="of:=ROUND([.Q59]*11.36%+[.Q59];0)" table:style-name="ce252">
            <text:p><text:s/>€ 628.283,00<text:s/></text:p>
          </table:table-cell>
          <table:table-cell office:value-type="currency" office:value="35173" table:formula="of:=ROUND([.N59];0)" table:style-name="ce252">
            <text:p><text:s/>€ 35.173,00<text:s/></text:p>
          </table:table-cell>
          <table:table-cell office:value-type="currency" office:value="36125" table:formula="of:=ROUND([.P59]/110.8*113.8;0)" table:style-name="ce252">
            <text:p><text:s/>€ 36.125,00<text:s/></text:p>
          </table:table-cell>
          <table:table-cell office:value-type="float" office:value="576074.07407407404" table:formula="of:=[.J59]+[.N59]" table:style-name="ce253">
            <text:p>576.074</text:p>
          </table:table-cell>
          <table:table-cell office:value-type="float" office:value="576074.07407407404" table:formula="of:=[.K59]+[.P59]" table:style-name="ce253">
            <text:p>576.074</text:p>
          </table:table-cell>
          <table:table-cell office:value-type="currency" office:value="36125" table:formula="of:=ROUND([.T59]/113.8*113.8;0)" table:style-name="ce252">
            <text:p><text:s/>€ 36.125,00<text:s/></text:p>
          </table:table-cell>
          <table:table-cell office:value-type="currency" office:value="630896" table:formula="of:=ROUND([.R59]/120.2*120.7;0)" table:style-name="ce252">
            <text:p><text:s/>€ 630.896,00<text:s/></text:p>
          </table:table-cell>
          <table:table-cell office:value-type="currency" office:value="27094" table:formula="of:=ROUND([.W59]-[.W59]*25%;0)" table:style-name="ce252">
            <text:p><text:s/>€ 27.094,00<text:s/></text:p>
          </table:table-cell>
          <table:table-cell office:value-type="currency" office:value="576074" table:formula="of:=[.L59]+[.S59]" table:style-name="ce254">
            <text:p><text:s/>€ 576.074,00<text:s/></text:p>
          </table:table-cell>
          <table:table-cell office:value-type="currency" office:value="639782" table:formula="of:=ROUND([.X59]/120.7*122.4;0)" table:style-name="ce252">
            <text:p><text:s/>€ 639.782,00<text:s/></text:p>
          </table:table-cell>
          <table:table-cell office:value-type="currency" office:value="27188" table:formula="of:=ROUND([.Y59]/115.7*116.1;0)" table:style-name="ce252">
            <text:p><text:s/>€ 27.188,00<text:s/></text:p>
          </table:table-cell>
          <table:table-cell office:value-type="currency" office:value="653372" table:formula="of:=ROUND([.AA59]/122.4*125;0)" table:style-name="ce255">
            <text:p><text:s/>€ 653.372,00<text:s/></text:p>
          </table:table-cell>
          <table:table-cell office:value-type="currency" office:value="27680" table:formula="of:=ROUND([.AB59]/116.1*118.2;0)" table:style-name="ce255">
            <text:p><text:s/>€ 27.680,00<text:s/></text:p>
          </table:table-cell>
          <table:table-cell office:value-type="currency" office:value="681052" table:formula="of:=[.AC59]+[.AD59]" table:style-name="ce256">
            <text:p><text:s/>€ 681.052,00<text:s/></text:p>
          </table:table-cell>
          <table:table-cell office:value-type="currency" office:value="650000" table:style-name="ce257">
            <text:p><text:s/>€ 650.000,00<text:s/></text:p>
          </table:table-cell>
          <table:table-cell office:value-type="currency" office:value="91000" table:style-name="ce257">
            <text:p><text:s/>€ 91.000,00<text:s/></text:p>
          </table:table-cell>
          <table:table-cell office:value-type="currency" office:value="741000" table:formula="of:=[.AF59]+[.AG59]" table:style-name="ce257">
            <text:p><text:s/>€ 741.000,00<text:s/></text:p>
          </table:table-cell>
          <table:table-cell office:value-type="currency" office:value="650000" table:style-name="ce254">
            <text:p><text:s/>€ 650.000,00<text:s/></text:p>
          </table:table-cell>
          <table:table-cell office:value-type="float" office:value="131.5" table:style-name="ce258">
            <text:p>131,5</text:p>
          </table:table-cell>
          <table:table-cell office:value-type="currency" office:value="91000" table:style-name="ce254">
            <text:p><text:s/>€ 91.000,00<text:s/></text:p>
          </table:table-cell>
          <table:table-cell office:value-type="float" office:value="119.9" table:style-name="ce258">
            <text:p>119,9</text:p>
          </table:table-cell>
          <table:table-cell office:value-type="currency" office:value="741000" table:formula="of:=[.AI59]+[.AK59]" table:style-name="ce254">
            <text:p><text:s/>€ 741.000,00<text:s/></text:p>
          </table:table-cell>
          <table:table-cell office:value-type="string" table:style-name="ce259">
            <text:p>nw.taxatie nov.2018</text:p>
          </table:table-cell>
          <table:table-cell office:value-type="currency" office:value="650000" table:style-name="ce259">
            <text:p><text:s/>€ 650.000,00<text:s/></text:p>
          </table:table-cell>
          <table:table-cell office:value-type="string" table:style-name="ce259">
            <text:p>nw.taxatie nov.2018</text:p>
          </table:table-cell>
          <table:table-cell office:value-type="currency" office:value="91000" table:style-name="ce259">
            <text:p><text:s/>€ 91.000,00<text:s/></text:p>
          </table:table-cell>
          <table:table-cell office:value-type="currency" office:value="741000" table:formula="of:=[.AO59]+[.AQ59]" table:style-name="ce259">
            <text:p><text:s/>€ 741.000,00<text:s/></text:p>
          </table:table-cell>
          <table:table-cell table:style-name="ce260"/>
          <table:table-cell table:number-columns-repeated="4" table:style-name="ce261"/>
          <table:table-cell office:value-type="currency" office:value="698935.36121673009" table:formula="of:=[.BE59]/[.AJ59]*[.AI59]" table:style-name="ce262">
            <text:p><text:s/>€ 698.935,36<text:s/></text:p>
          </table:table-cell>
          <table:table-cell office:value-type="currency" office:value="733882.12927756656" table:formula="of:=[.AX59]/100*105" table:style-name="ce263">
            <text:p><text:s/>€ 733.882,13<text:s/></text:p>
          </table:table-cell>
          <table:table-cell office:value-type="currency" office:value="754850.19011406845" table:formula="of:=[.BG59]/[.BD59]*[.AY59]" table:style-name="ce259">
            <text:p><text:s/>€ 754.850,19<text:s/></text:p>
          </table:table-cell>
          <table:table-cell office:value-type="currency" office:value="800280.98859315587" table:formula="of:=[.BI59]/[.BG59]*[.AZ59]" table:style-name="ce264">
            <text:p><text:s/>€ 800.280,99<text:s/></text:p>
          </table:table-cell>
          <table:table-cell office:value-type="date" office:date-value="2018-11-21T00:00:00" table:style-name="ce265">
            <text:p>21-11-2018</text:p>
          </table:table-cell>
          <table:table-cell office:value-type="date" office:date-value="2024-11-21T00:00:00" table:style-name="ce265">
            <text:p>21-11-2024</text:p>
          </table:table-cell>
          <table:table-cell office:value-type="float" office:value="105" table:style-name="ce266">
            <text:p>105</text:p>
          </table:table-cell>
          <table:table-cell office:value-type="float" office:value="141.4" table:style-name="ce267">
            <text:p>141,4</text:p>
          </table:table-cell>
          <table:table-cell office:value-type="currency" office:value="93808.17347789825" table:formula="of:=[.BU59]/[.AL59]*[.AK59]" table:style-name="ce262">
            <text:p><text:s/>€ 93.808,17<text:s/></text:p>
          </table:table-cell>
          <table:table-cell office:value-type="float" office:value="108" table:style-name="ce268">
            <text:p>108</text:p>
          </table:table-cell>
          <table:table-cell office:value-type="currency" office:value="95309.104253544618" table:formula="of:=[.BF59]/100*101.6" table:style-name="ce269">
            <text:p><text:s/>€ 95.309,10<text:s/></text:p>
          </table:table-cell>
          <table:table-cell office:value-type="float" office:value="114.5" table:style-name="ce270">
            <text:p>114,50</text:p>
          </table:table-cell>
          <table:table-cell office:value-type="currency" office:value="97091.459549624677" table:formula="of:=[.BV59]/[.BT59]*[.BH59]" table:style-name="ce271">
            <text:p><text:s/>€ 97.091,46<text:s/></text:p>
          </table:table-cell>
          <table:table-cell office:value-type="currency" office:value="836625.62737642589" table:formula="of:=[.BA59]/[.BI59]*[.BL59]" table:style-name="ce113">
            <text:p><text:s/>€ 836.625,63<text:s/></text:p>
          </table:table-cell>
          <table:table-cell office:value-type="float" office:value="119.7" table:style-name="ce121">
            <text:p>119,70</text:p>
          </table:table-cell>
          <table:table-cell office:value-type="currency" office:value="875068" table:formula="of:=COM.MICROSOFT.CEILING((([.BK59]/[.BL59])*[.BN59]);1)" table:style-name="ce122">
            <text:p><text:s/>€ 875.068,00<text:s/></text:p>
          </table:table-cell>
          <table:table-cell office:value-type="float" office:value="125.2" table:style-name="ce123">
            <text:p>125,20</text:p>
          </table:table-cell>
          <table:table-cell office:value-type="date" office:date-value="2024-11-21T00:00:00" table:formula="of:=[.BC59]" table:style-name="ce124">
            <text:p>21-11-2024</text:p>
          </table:table-cell>
          <table:table-cell table:style-name="ce123"/>
          <table:table-cell office:value-type="currency" office:value="130000" table:style-name="ce272">
            <text:p><text:s/>€ 130.000,00<text:s/></text:p>
          </table:table-cell>
          <table:table-cell office:value-type="date" office:date-value="2021-11-29T00:00:00" table:style-name="ce265">
            <text:p>29-11-2021</text:p>
          </table:table-cell>
          <table:table-cell office:value-type="date" office:date-value="2024-11-29T00:00:00" table:style-name="ce265">
            <text:p>29-11-2024</text:p>
          </table:table-cell>
          <table:table-cell office:value-type="float" office:value="101.6" table:style-name="ce273">
            <text:p>101,6</text:p>
          </table:table-cell>
          <table:table-cell office:value-type="float" office:value="123.6" table:style-name="ce267">
            <text:p>123,6</text:p>
          </table:table-cell>
          <table:table-cell office:value-type="float" office:value="103.5" table:style-name="ce267">
            <text:p>103,5</text:p>
          </table:table-cell>
          <table:table-cell office:value-type="float" office:value="109.2" table:style-name="ce274">
            <text:p>109,2</text:p>
          </table:table-cell>
          <table:table-cell office:value-type="currency" office:value="137023.8095238095" table:formula="of:=[.BQ59]/[.BW59]*[.BY59]" table:style-name="ce127">
            <text:p><text:s/>€ 137.023,81<text:s/></text:p>
          </table:table-cell>
          <table:table-cell office:value-type="float" office:value="115.1" table:style-name="ce128">
            <text:p>115,1</text:p>
          </table:table-cell>
          <table:table-cell office:value-type="currency" office:value="146786" table:formula="of:=COM.MICROSOFT.CEILING((([.BX59]/[.BY59])*[.CA59]);1)" table:style-name="ce129">
            <text:p><text:s/>€ 146.786,00<text:s/></text:p>
          </table:table-cell>
          <table:table-cell office:value-type="float" office:value="123.3" table:style-name="ce130">
            <text:p>123,3</text:p>
          </table:table-cell>
          <table:table-cell table:style-name="ce130"/>
          <table:table-cell office:value-type="date" office:date-value="2024-11-29T00:00:00" table:formula="of:=[.BS59]" table:style-name="ce131">
            <text:p>29-11-2024</text:p>
          </table:table-cell>
          <table:table-cell office:value-type="currency" office:value="1021854" table:formula="of:=[.BM59]+[.BZ59]" table:style-name="ce132">
            <text:p><text:s/>€ 1.021.854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2"/>
          <table:table-cell table:style-name="ce3"/>
          <table:table-cell table:number-columns-repeated="5" table:style-name="ce4"/>
          <table:table-cell office:value-type="currency" office:value="17897271.604938272" table:formula="of:=SUM([.J51:.J59])" table:style-name="ce183">
            <text:p><text:s/>€ 17.897.271,60<text:s/></text:p>
          </table:table-cell>
          <table:table-cell office:value-type="currency" office:value="28897271.604938272" table:formula="of:=SUM([.K51:.K59])" table:style-name="ce183">
            <text:p><text:s/>€ 28.897.271,60<text:s/></text:p>
          </table:table-cell>
          <table:table-cell office:value-type="currency" office:value="28897272" table:formula="of:=SUM([.L51:.L59])" table:style-name="ce183">
            <text:p><text:s/>€ 28.897.272,00<text:s/></text:p>
          </table:table-cell>
          <table:table-cell office:value-type="currency" office:value="29912993" table:formula="of:=SUM([.M51:.M59])" table:style-name="ce275">
            <text:p><text:s/>€ 29.912.993,00<text:s/></text:p>
          </table:table-cell>
          <table:table-cell office:value-type="currency" office:value="1616049.3827160497" table:formula="of:=SUM([.N51:.N59])" table:style-name="ce183">
            <text:p><text:s/>€ 1.616.049,38<text:s/></text:p>
          </table:table-cell>
          <table:table-cell office:value-type="currency" office:value="0" table:style-name="ce183">
            <text:p><text:s/>€ -<text:s/></text:p>
          </table:table-cell>
          <table:table-cell office:value-type="currency" office:value="2816049.3827160499" table:formula="of:=SUM([.P51:.P59])" table:style-name="ce275">
            <text:p><text:s/>€ 2.816.049,38<text:s/></text:p>
          </table:table-cell>
          <table:table-cell office:value-type="currency" office:value="30141532" table:formula="of:=SUM([.Q51:.Q59])" table:style-name="ce275">
            <text:p><text:s/>€ 30.141.532,00<text:s/></text:p>
          </table:table-cell>
          <table:table-cell office:value-type="currency" office:value="33565611" table:formula="of:=SUM([.R51:.R59])" table:style-name="ce275">
            <text:p><text:s/>€ 33.565.611,00<text:s/></text:p>
          </table:table-cell>
          <table:table-cell office:value-type="currency" office:value="2816050" table:formula="of:=SUM([.S51:.S59])" table:style-name="ce275">
            <text:p><text:s/>€ 2.816.050,00<text:s/></text:p>
          </table:table-cell>
          <table:table-cell office:value-type="currency" office:value="2892296" table:formula="of:=SUM([.T51:.T59])" table:style-name="ce275">
            <text:p><text:s/>€ 2.892.296,00<text:s/></text:p>
          </table:table-cell>
          <table:table-cell office:value-type="float" office:value="19513320.987654321" table:formula="of:=SUM([.U51:.U59])" table:style-name="ce276">
            <text:p>19.513.321</text:p>
          </table:table-cell>
          <table:table-cell office:value-type="float" office:value="31713320.987654325" table:formula="of:=SUM([.V51:.V59])" table:style-name="ce276">
            <text:p>31.713.321</text:p>
          </table:table-cell>
          <table:table-cell office:value-type="currency" office:value="2892296" table:formula="of:=SUM([.W51:.W59])" table:style-name="ce275">
            <text:p><text:s/>€ 2.892.296,00<text:s/></text:p>
          </table:table-cell>
          <table:table-cell office:value-type="currency" office:value="33577177" table:formula="of:=SUM([.X51:.X59])" table:style-name="ce275">
            <text:p><text:s/>€ 33.577.177,00<text:s/></text:p>
          </table:table-cell>
          <table:table-cell office:value-type="currency" office:value="2169223" table:formula="of:=SUM([.Y51:.Y59])" table:style-name="ce275">
            <text:p><text:s/>€ 2.169.223,00<text:s/></text:p>
          </table:table-cell>
          <table:table-cell office:value-type="currency" office:value="31713322" table:formula="of:=SUM([.Z51:.Z59])" table:style-name="ce277">
            <text:p><text:s/>€ 31.713.322,00<text:s/></text:p>
          </table:table-cell>
          <table:table-cell office:value-type="currency" office:value="34050096" table:formula="of:=SUM([.AA51:.AA59])" table:style-name="ce275">
            <text:p><text:s/>€ 34.050.096,00<text:s/></text:p>
          </table:table-cell>
          <table:table-cell office:value-type="currency" office:value="2176724" table:formula="of:=SUM([.AB51:.AB59])" table:style-name="ce275">
            <text:p><text:s/>€ 2.176.724,00<text:s/></text:p>
          </table:table-cell>
          <table:table-cell office:value-type="currency" office:value="34773381" table:formula="of:=SUM([.AC51:.AC59])" table:style-name="ce275">
            <text:p><text:s/>€ 34.773.381,00<text:s/></text:p>
          </table:table-cell>
          <table:table-cell office:value-type="currency" office:value="2416097" table:formula="of:=SUM([.AD51:.AD59])" table:style-name="ce275">
            <text:p><text:s/>€ 2.416.097,00<text:s/></text:p>
          </table:table-cell>
          <table:table-cell office:value-type="currency" office:value="37189478" table:formula="of:=SUM([.AE51:.AE59])" table:style-name="ce275">
            <text:p><text:s/>€ 37.189.478,00<text:s/></text:p>
          </table:table-cell>
          <table:table-cell office:value-type="currency" office:value="31938774" table:formula="of:=SUM([.AF51:.AF59])" table:style-name="ce278">
            <text:p><text:s/>€ 31.938.774,00<text:s/></text:p>
          </table:table-cell>
          <table:table-cell office:value-type="currency" office:value="5565709" table:formula="of:=SUM([.AG51:.AG59])" table:style-name="ce278">
            <text:p><text:s/>€ 5.565.709,00<text:s/></text:p>
          </table:table-cell>
          <table:table-cell office:value-type="currency" office:value="37504483" table:formula="of:=SUM([.AH51:.AH59])" table:style-name="ce278">
            <text:p><text:s/>€ 37.504.483,00<text:s/></text:p>
          </table:table-cell>
          <table:table-cell office:value-type="currency" office:value="31938774" table:formula="of:=SUM([.AI51:.AI59])" table:style-name="ce275">
            <text:p><text:s/>€ 31.938.774,00<text:s/></text:p>
          </table:table-cell>
          <table:table-cell table:style-name="ce279"/>
          <table:table-cell office:value-type="currency" office:value="5565709" table:formula="of:=SUM([.AK51:.AK59])" table:style-name="ce275">
            <text:p><text:s/>€ 5.565.709,00<text:s/></text:p>
          </table:table-cell>
          <table:table-cell table:style-name="ce280"/>
          <table:table-cell office:value-type="currency" office:value="37504483" table:formula="of:=SUM([.AM51:.AM59])" table:style-name="ce275">
            <text:p><text:s/>€ 37.504.483,00<text:s/></text:p>
          </table:table-cell>
          <table:table-cell table:style-name="ce281"/>
          <table:table-cell office:value-type="currency" office:value="21800000" table:formula="of:=SUM([.AO51:.AO59])" table:style-name="ce281">
            <text:p><text:s/>€ 21.800.000,00<text:s/></text:p>
          </table:table-cell>
          <table:table-cell table:style-name="ce281"/>
          <table:table-cell office:value-type="currency" office:value="4664000" table:formula="of:=SUM([.AQ51:.AQ59])" table:style-name="ce281">
            <text:p><text:s/>€ 4.664.000,00<text:s/></text:p>
          </table:table-cell>
          <table:table-cell office:value-type="currency" office:value="26464000" table:formula="of:=SUM([.AR51:.AR59])" table:style-name="ce281">
            <text:p><text:s/>€ 26.464.000,00<text:s/></text:p>
          </table:table-cell>
          <table:table-cell table:style-name="ce4"/>
          <table:table-cell table:number-columns-repeated="4" table:style-name="ce10"/>
          <table:table-cell office:value-type="currency" office:value="34910197.878838025" table:formula="of:=SUM([.AX51:.AX59])" table:style-name="ce275">
            <text:p><text:s/>€ 34.910.197,88<text:s/></text:p>
          </table:table-cell>
          <table:table-cell office:value-type="currency" office:value="36655707.772779927" table:formula="of:=SUM([.AY51:.AY59])" table:style-name="ce282">
            <text:p><text:s/>€ 36.655.707,77<text:s/></text:p>
          </table:table-cell>
          <table:table-cell office:value-type="currency" office:value="37625553.037785061" table:formula="of:=SUM([.AZ51:.AZ59])" table:style-name="ce282">
            <text:p><text:s/>€ 37.625.553,04<text:s/></text:p>
          </table:table-cell>
          <table:table-cell office:value-type="currency" office:value="40040053.915059164" table:formula="of:=SUM([.BA50:.BA59])" table:style-name="ce283">
            <text:p><text:s/>€ 40.040.053,92<text:s/></text:p>
          </table:table-cell>
          <table:table-cell table:number-columns-repeated="2" table:style-name="ce275"/>
          <table:table-cell table:number-columns-repeated="2" table:style-name="ce279"/>
          <table:table-cell office:value-type="currency" office:value="5750830.4329157537" table:formula="of:=SUM([.BF51:.BF59])" table:style-name="ce275">
            <text:p><text:s/>€ 5.750.830,43<text:s/></text:p>
          </table:table-cell>
          <table:table-cell table:style-name="ce284"/>
          <table:table-cell office:value-type="currency" office:value="5842843.719842406" table:formula="of:=SUM([.BH51:.BH59])" table:style-name="ce275">
            <text:p><text:s/>€ 5.842.843,72<text:s/></text:p>
          </table:table-cell>
          <table:table-cell table:style-name="ce285"/>
          <table:table-cell office:value-type="currency" office:value="8511204.0366972461" table:formula="of:=SUM([.BJ51:.BJ59])" table:style-name="ce275">
            <text:p><text:s/>€ 8.511.204,04<text:s/></text:p>
          </table:table-cell>
          <table:table-cell office:value-type="currency" office:value="41556156.986263074" table:formula="of:=SUM([.BK49:.BK59])" table:style-name="ce275">
            <text:p><text:s/>€ 41.556.156,99<text:s/></text:p>
          </table:table-cell>
          <table:table-cell table:style-name="ce286"/>
          <table:table-cell office:value-type="currency" office:value="43465592" table:formula="of:=SUM([.BM49:.BM59])" table:style-name="ce287">
            <text:p><text:s/>€ 43.465.592,00<text:s/></text:p>
          </table:table-cell>
          <table:table-cell table:number-columns-repeated="3" table:style-name="ce286"/>
          <table:table-cell office:value-type="currency" office:value="10209681.159420291" table:formula="of:=SUM([.BQ50:.BQ59])" table:style-name="ce288">
            <text:p><text:s/>€ 10.209.681,16<text:s/></text:p>
          </table:table-cell>
          <table:table-cell table:number-columns-repeated="2" table:style-name="ce275"/>
          <table:table-cell table:style-name="ce289"/>
          <table:table-cell table:number-columns-repeated="2" table:style-name="ce280"/>
          <table:table-cell table:style-name="ce290"/>
          <table:table-cell office:value-type="currency" office:value="10761303.126824867" table:formula="of:=SUM([.BX50:.BX59])" table:style-name="ce291">
            <text:p><text:s/>€ 10.761.303,13<text:s/></text:p>
          </table:table-cell>
          <table:table-cell table:style-name="ce280"/>
          <table:table-cell office:value-type="currency" office:value="11527970" table:formula="of:=SUM([.BZ49:.BZ59])" table:style-name="ce292">
            <text:p><text:s/>€ 11.527.970,00<text:s/></text:p>
          </table:table-cell>
          <table:table-cell table:number-columns-repeated="3" table:style-name="ce280"/>
          <table:table-cell office:value-type="currency" office:value="54993562" table:formula="of:=SUM([.CD48:.CD59])" table:style-name="ce293">
            <text:p><text:s/>€ 54.993.562,00<text:s/></text:p>
          </table:table-cell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2"/>
          <table:table-cell table:style-name="ce3"/>
          <table:table-cell table:number-columns-repeated="5" table:style-name="ce4"/>
          <table:table-cell table:number-columns-repeated="11" table:style-name="ce183"/>
          <table:table-cell table:number-columns-repeated="2" table:style-name="ce294"/>
          <table:table-cell table:number-columns-repeated="3" table:style-name="ce183"/>
          <table:table-cell table:style-name="ce295"/>
          <table:table-cell table:number-columns-repeated="4" table:style-name="ce183"/>
          <table:table-cell table:style-name="ce295"/>
          <table:table-cell table:number-columns-repeated="3" table:style-name="ce296"/>
          <table:table-cell table:style-name="ce295"/>
          <table:table-cell table:style-name="ce297"/>
          <table:table-cell table:style-name="ce295"/>
          <table:table-cell table:style-name="ce297"/>
          <table:table-cell table:style-name="ce295"/>
          <table:table-cell table:number-columns-repeated="5" table:style-name="ce298"/>
          <table:table-cell table:style-name="ce4"/>
          <table:table-cell table:number-columns-repeated="4" table:style-name="ce10"/>
          <table:table-cell table:number-columns-repeated="3" table:style-name="ce295"/>
          <table:table-cell table:style-name="ce299"/>
          <table:table-cell table:number-columns-repeated="2" table:style-name="ce295"/>
          <table:table-cell table:number-columns-repeated="2" table:style-name="ce297"/>
          <table:table-cell table:style-name="ce295"/>
          <table:table-cell table:style-name="ce300"/>
          <table:table-cell table:style-name="ce295"/>
          <table:table-cell table:style-name="ce301"/>
          <table:table-cell table:number-columns-repeated="2" table:style-name="ce295"/>
          <table:table-cell table:number-columns-repeated="5" table:style-name="ce302"/>
          <table:table-cell table:style-name="ce299"/>
          <table:table-cell table:number-columns-repeated="2" table:style-name="ce295"/>
          <table:table-cell table:style-name="ce303"/>
          <table:table-cell table:number-columns-repeated="2" table:style-name="ce297"/>
          <table:table-cell table:style-name="ce304"/>
          <table:table-cell table:number-columns-repeated="6" table:style-name="ce297"/>
          <table:table-cell table:style-name="ce295"/>
          <table:table-cell table:number-columns-repeated="4" table:style-name="ce133"/>
          <table:table-cell table:number-columns-repeated="16298"/>
        </table:table-row>
        <table:table-row table:style-name="ro2">
          <table:table-cell table:number-columns-repeated="3" table:style-name="ce305"/>
          <table:table-cell office:value-type="string" table:style-name="ce306">
            <text:p>EINDTOTAAL:</text:p>
          </table:table-cell>
          <table:table-cell table:number-columns-repeated="2" table:style-name="ce306"/>
          <table:table-cell table:number-columns-repeated="3" table:style-name="ce307"/>
          <table:table-cell office:value-type="currency" office:value="45956641.975308642" table:formula="of:=SUM([.J47]+[.J60])" table:style-name="ce308">
            <text:p><text:s/>€ 45.956.641,98<text:s/></text:p>
          </table:table-cell>
          <table:table-cell office:value-type="currency" office:value="56956641.975308642" table:formula="of:=SUM([.K47]+[.K60])" table:style-name="ce308">
            <text:p><text:s/>€ 56.956.641,98<text:s/></text:p>
          </table:table-cell>
          <table:table-cell office:value-type="currency" office:value="57067063" table:formula="of:=SUM([.L47]+[.L60])" table:style-name="ce308">
            <text:p><text:s/>€ 57.067.063,00<text:s/></text:p>
          </table:table-cell>
          <table:table-cell office:value-type="currency" office:value="59072936" table:formula="of:=[.M47]+[.M60]" table:style-name="ce275">
            <text:p><text:s/>€ 59.072.936,00<text:s/></text:p>
          </table:table-cell>
          <table:table-cell office:value-type="currency" office:value="6459444.444444445" table:formula="of:=SUM([.N47]+[.N60])" table:style-name="ce308">
            <text:p><text:s/>€ 6.459.444,44<text:s/></text:p>
          </table:table-cell>
          <table:table-cell table:style-name="ce183"/>
          <table:table-cell office:value-type="currency" office:value="7659444.4444444459" table:formula="of:=[.P47]+[.P60]" table:style-name="ce275">
            <text:p><text:s/>€ 7.659.444,44<text:s/></text:p>
          </table:table-cell>
          <table:table-cell office:value-type="currency" office:value="62237098" table:formula="of:=[.Q47]+[.Q60]" table:style-name="ce275">
            <text:p><text:s/>€ 62.237.098,00<text:s/></text:p>
          </table:table-cell>
          <table:table-cell office:value-type="currency" office:value="66396358" table:formula="of:=[.R47]+[.R60]" table:style-name="ce275">
            <text:p><text:s/>€ 66.396.358,00<text:s/></text:p>
          </table:table-cell>
          <table:table-cell office:value-type="currency" office:value="8093197" table:formula="of:=[.S47]+[.S60]" table:style-name="ce275">
            <text:p><text:s/>€ 8.093.197,00<text:s/></text:p>
          </table:table-cell>
          <table:table-cell office:value-type="currency" office:value="7744542" table:formula="of:=[.T47]+[.T60]" table:style-name="ce275">
            <text:p><text:s/>€ 7.744.542,00<text:s/></text:p>
          </table:table-cell>
          <table:table-cell office:value-type="float" office:value="51195493.827160493" table:formula="of:=[.U47]+[.U60]" table:style-name="ce309">
            <text:p>51.195.494</text:p>
          </table:table-cell>
          <table:table-cell office:value-type="float" office:value="63395493.8271605" table:formula="of:=[.V47]+[.V60]" table:style-name="ce309">
            <text:p>63.395.494</text:p>
          </table:table-cell>
          <table:table-cell office:value-type="currency" office:value="5523529" table:formula="of:=[.W47]+[.W60]" table:style-name="ce275">
            <text:p><text:s/>€ 5.523.529,00<text:s/></text:p>
          </table:table-cell>
          <table:table-cell office:value-type="currency" office:value="66675240" table:formula="of:=[.X47]+[.X60]" table:style-name="ce275">
            <text:p><text:s/>€ 66.675.240,00<text:s/></text:p>
          </table:table-cell>
          <table:table-cell office:value-type="currency" office:value="4777319" table:formula="of:=[.Y47]+[.Y60]" table:style-name="ce275">
            <text:p><text:s/>€ 4.777.319,00<text:s/></text:p>
          </table:table-cell>
          <table:table-cell office:value-type="currency" office:value="65160260" table:formula="of:=[.Z47]+[.Z60]" table:style-name="ce310">
            <text:p><text:s/>€ 65.160.260,00<text:s/></text:p>
          </table:table-cell>
          <table:table-cell office:value-type="currency" office:value="69169085" table:formula="of:=[.AA47]+[.AA60]" table:style-name="ce275">
            <text:p><text:s/>€ 69.169.085,00<text:s/></text:p>
          </table:table-cell>
          <table:table-cell office:value-type="currency" office:value="4774730" table:formula="of:=[.AB47]+[.AB60]" table:style-name="ce275">
            <text:p><text:s/>€ 4.774.730,00<text:s/></text:p>
          </table:table-cell>
          <table:table-cell office:value-type="currency" office:value="71192628" table:formula="of:=[.AC47]+[.AC60]" table:style-name="ce275">
            <text:p><text:s/>€ 71.192.628,00<text:s/></text:p>
          </table:table-cell>
          <table:table-cell office:value-type="currency" office:value="5061095" table:formula="of:=[.AD47]+[.AD60]" table:style-name="ce275">
            <text:p><text:s/>€ 5.061.095,00<text:s/></text:p>
          </table:table-cell>
          <table:table-cell office:value-type="currency" office:value="76253723" table:formula="of:=[.AE47]+[.AE60]" table:style-name="ce310">
            <text:p><text:s/>€ 76.253.723,00<text:s/></text:p>
          </table:table-cell>
          <table:table-cell office:value-type="currency" office:value="68430882" table:formula="of:=[.AF47]+[.AF60]" table:style-name="ce311">
            <text:p><text:s/>€ 68.430.882,00<text:s/></text:p>
          </table:table-cell>
          <table:table-cell office:value-type="currency" office:value="8654502" table:formula="of:=[.AG47]+[.AG60]" table:style-name="ce311">
            <text:p><text:s/>€ 8.654.502,00<text:s/></text:p>
          </table:table-cell>
          <table:table-cell office:value-type="currency" office:value="77085384" table:formula="of:=[.AH47]+[.AH60]" table:style-name="ce311">
            <text:p><text:s/>€ 77.085.384,00<text:s/></text:p>
          </table:table-cell>
          <table:table-cell office:value-type="currency" office:value="68430882" table:formula="of:=[.AI47]+[.AI60]" table:style-name="ce310">
            <text:p><text:s/>€ 68.430.882,00<text:s/></text:p>
          </table:table-cell>
          <table:table-cell table:style-name="ce312"/>
          <table:table-cell office:value-type="currency" office:value="8654502" table:formula="of:=[.AK60]+[.AK47]" table:style-name="ce310">
            <text:p><text:s/>€ 8.654.502,00<text:s/></text:p>
          </table:table-cell>
          <table:table-cell table:style-name="ce312"/>
          <table:table-cell office:value-type="currency" office:value="77085384" table:formula="of:=[.AM60]+[.AM47]" table:style-name="ce310">
            <text:p><text:s/>€ 77.085.384,00<text:s/></text:p>
          </table:table-cell>
          <table:table-cell table:style-name="ce313"/>
          <table:table-cell office:value-type="currency" office:value="46517677" table:formula="of:=[.AO47]+[.AO60]" table:style-name="ce313">
            <text:p><text:s/>€ 46.517.677,00<text:s/></text:p>
          </table:table-cell>
          <table:table-cell table:style-name="ce313"/>
          <table:table-cell office:value-type="currency" office:value="7672000" table:formula="of:=[.AQ47]+[.AQ60]" table:style-name="ce313">
            <text:p><text:s/>€ 7.672.000,00<text:s/></text:p>
          </table:table-cell>
          <table:table-cell office:value-type="currency" office:value="54189677" table:formula="of:=[.AR47]+[.AR60]" table:style-name="ce313">
            <text:p><text:s/>€ 54.189.677,00<text:s/></text:p>
          </table:table-cell>
          <table:table-cell table:style-name="ce307"/>
          <table:table-cell table:number-columns-repeated="4" table:style-name="ce306"/>
          <table:table-cell office:value-type="currency" office:value="77474871.920202285" table:formula="of:=[.AX47]+[.AX60]" table:style-name="ce310">
            <text:p><text:s/>€ 77.474.871,92<text:s/></text:p>
          </table:table-cell>
          <table:table-cell office:value-type="currency" office:value="81369615.516612396" table:formula="of:=[.AY47]+[.AY60]" table:style-name="ce275">
            <text:p><text:s/>€ 81.369.615,52<text:s/></text:p>
          </table:table-cell>
          <table:table-cell office:value-type="currency" office:value="82870765.420358419" table:formula="of:=[.AZ47]+[.AZ60]" table:style-name="ce275">
            <text:p><text:s/>€ 82.870.765,42<text:s/></text:p>
          </table:table-cell>
          <table:table-cell table:style-name="ce288"/>
          <table:table-cell table:number-columns-repeated="2" table:style-name="ce310"/>
          <table:table-cell table:number-columns-repeated="2" table:style-name="ce312"/>
          <table:table-cell office:value-type="currency" office:value="9272514.5436938554" table:formula="of:=[.BF60]+[.BF47]" table:style-name="ce310">
            <text:p><text:s/>€ 9.272.514,54<text:s/></text:p>
          </table:table-cell>
          <table:table-cell table:style-name="ce314"/>
          <table:table-cell office:value-type="currency" office:value="9420874.7763929572" table:formula="of:=SUM([.BH60];[.BH47])" table:style-name="ce310">
            <text:p><text:s/>€ 9.420.874,78<text:s/></text:p>
          </table:table-cell>
          <table:table-cell table:style-name="ce315"/>
          <table:table-cell table:style-name="ce310"/>
          <table:table-cell office:value-type="currency" office:value="92682342.36553511" table:formula="of:=[.BK47]+[.BK60]" table:style-name="ce310">
            <text:p><text:s/>€ 92.682.342,37<text:s/></text:p>
          </table:table-cell>
          <table:table-cell table:style-name="ce310"/>
          <table:table-cell office:value-type="currency" office:value="96940949" table:formula="of:=[.BM47]+[.BM60]" table:style-name="ce316">
            <text:p><text:s/>€ 96.940.949,00<text:s/></text:p>
          </table:table-cell>
          <table:table-cell table:number-columns-repeated="3" table:style-name="ce317"/>
          <table:table-cell table:style-name="ce318"/>
          <table:table-cell table:number-columns-repeated="2" table:style-name="ce310"/>
          <table:table-cell table:style-name="ce319"/>
          <table:table-cell table:number-columns-repeated="2" table:style-name="ce312"/>
          <table:table-cell table:style-name="ce320"/>
          <table:table-cell office:value-type="currency" office:value="16770552.923022244" table:formula="of:=[.BX47]+[.BX60]" table:style-name="ce318">
            <text:p><text:s/>€ 16.770.552,92<text:s/></text:p>
          </table:table-cell>
          <table:table-cell table:style-name="ce318"/>
          <table:table-cell office:value-type="currency" office:value="17965335" table:formula="of:=[.BZ47]+[.BZ60]" table:style-name="ce316">
            <text:p><text:s/>€ 17.965.335,00<text:s/></text:p>
          </table:table-cell>
          <table:table-cell table:number-columns-repeated="3" table:style-name="ce312"/>
          <table:table-cell office:value-type="currency" office:value="114906284" table:formula="of:=[.CD47]+[.CD60]" table:style-name="ce321">
            <text:p><text:s/>€ 114.906.284,00<text:s/></text:p>
          </table:table-cell>
          <table:table-cell table:number-columns-repeated="4" table:style-name="ce322"/>
          <table:table-cell table:number-columns-repeated="16298" table:style-name="ce306"/>
        </table:table-row>
        <table:table-row table:style-name="ro2">
          <table:table-cell table:number-columns-repeated="3" table:style-name="ce2"/>
          <table:table-cell table:style-name="ce3"/>
          <table:table-cell table:number-columns-repeated="5" table:style-name="ce4"/>
          <table:table-cell table:number-columns-repeated="11" table:style-name="ce5"/>
          <table:table-cell table:number-columns-repeated="5" table:style-name="ce6"/>
          <table:table-cell table:number-columns-repeated="6" table:style-name="ce7"/>
          <table:table-cell table:number-columns-repeated="3" table:style-name="ce8"/>
          <table:table-cell table:number-columns-repeated="5" table:style-name="ce7"/>
          <table:table-cell table:number-columns-repeated="5" table:style-name="ce9"/>
          <table:table-cell table:style-name="ce4"/>
          <table:table-cell table:number-columns-repeated="4" table:style-name="ce10"/>
          <table:table-cell table:number-columns-repeated="3" table:style-name="ce7"/>
          <table:table-cell table:style-name="ce323"/>
          <table:table-cell table:number-columns-repeated="5" table:style-name="ce7"/>
          <table:table-cell table:style-name="ce324"/>
          <table:table-cell table:style-name="ce7"/>
          <table:table-cell table:style-name="ce325"/>
          <table:table-cell table:number-columns-repeated="2" table:style-name="ce7"/>
          <table:table-cell table:number-columns-repeated="5" table:style-name="ce326"/>
          <table:table-cell table:style-name="ce323"/>
          <table:table-cell table:number-columns-repeated="2" table:style-name="ce7"/>
          <table:table-cell table:style-name="ce327"/>
          <table:table-cell table:number-columns-repeated="2" table:style-name="ce7"/>
          <table:table-cell table:style-name="ce328"/>
          <table:table-cell table:number-columns-repeated="6" table:style-name="ce7"/>
          <table:table-cell office:value-type="currency" office:value="114906284" table:formula="of:=[.BM62]+[.BZ62]" table:style-name="ce7">
            <text:p><text:s/>€ 114.906.284,00<text:s/></text:p>
          </table:table-cell>
          <table:table-cell table:number-columns-repeated="16302" table:style-name="ce10"/>
        </table:table-row>
        <table:table-row table:style-name="ro2">
          <table:table-cell table:number-columns-repeated="3" table:style-name="ce2"/>
          <table:table-cell table:style-name="ce3"/>
          <table:table-cell table:number-columns-repeated="5" table:style-name="ce4"/>
          <table:table-cell table:number-columns-repeated="11" table:style-name="ce5"/>
          <table:table-cell table:number-columns-repeated="5" table:style-name="ce6"/>
          <table:table-cell table:number-columns-repeated="6" table:style-name="ce7"/>
          <table:table-cell table:number-columns-repeated="3" table:style-name="ce8"/>
          <table:table-cell table:number-columns-repeated="5" table:style-name="ce7"/>
          <table:table-cell table:number-columns-repeated="5" table:style-name="ce9"/>
          <table:table-cell table:style-name="ce4"/>
          <table:table-cell table:number-columns-repeated="4" table:style-name="ce10"/>
          <table:table-cell table:number-columns-repeated="3" table:style-name="ce7"/>
          <table:table-cell table:style-name="ce323"/>
          <table:table-cell table:number-columns-repeated="5" table:style-name="ce7"/>
          <table:table-cell table:style-name="ce324"/>
          <table:table-cell table:style-name="ce7"/>
          <table:table-cell table:style-name="ce325"/>
          <table:table-cell table:number-columns-repeated="2" table:style-name="ce7"/>
          <table:table-cell table:number-columns-repeated="5" table:style-name="ce326"/>
          <table:table-cell table:style-name="ce323"/>
          <table:table-cell table:number-columns-repeated="2" table:style-name="ce7"/>
          <table:table-cell table:style-name="ce327"/>
          <table:table-cell table:number-columns-repeated="2" table:style-name="ce7"/>
          <table:table-cell table:style-name="ce328"/>
          <table:table-cell table:number-columns-repeated="7" table:style-name="ce7"/>
          <table:table-cell table:number-columns-repeated="16302" table:style-name="ce10"/>
        </table:table-row>
        <table:table-row table:style-name="ro2">
          <table:table-cell table:number-columns-repeated="3"/>
          <table:table-cell office:value-type="string" table:style-name="ce3">
            <text:p>5.015.60.15</text:p>
          </table:table-cell>
          <table:table-cell table:style-name="ce4"/>
          <table:table-cell office:value-type="string" table:style-name="ce4">
            <text:p>premier risque: 3 x € 1.000.000,00</text:p>
          </table:table-cell>
          <table:table-cell table:number-columns-repeated="3" table:style-name="ce4"/>
          <table:table-cell table:number-columns-repeated="11" table:style-name="ce5"/>
          <table:table-cell office:value-type="float" office:value="3000000" table:style-name="ce6">
            <text:p>3.000.000</text:p>
          </table:table-cell>
          <table:table-cell office:value-type="float" office:value="3000000" table:style-name="ce6">
            <text:p>3.000.000</text:p>
          </table:table-cell>
          <table:table-cell table:number-columns-repeated="3" table:style-name="ce6"/>
          <table:table-cell office:value-type="currency" office:value="3000000" table:style-name="ce7">
            <text:p><text:s/>€ 3.000.000,00<text:s/></text:p>
          </table:table-cell>
          <table:table-cell table:number-columns-repeated="5" table:style-name="ce7"/>
          <table:table-cell table:number-columns-repeated="3" table:style-name="ce8"/>
          <table:table-cell table:number-columns-repeated="4" table:style-name="ce7"/>
          <table:table-cell office:value-type="currency" office:value="3000000" table:style-name="ce7">
            <text:p><text:s/>€ 3.000.000,00<text:s/></text:p>
          </table:table-cell>
          <table:table-cell table:number-columns-repeated="4" table:style-name="ce9"/>
          <table:table-cell office:value-type="currency" office:value="3000000" table:style-name="ce9">
            <text:p><text:s/>€ 3.000.000,00<text:s/></text:p>
          </table:table-cell>
          <table:table-cell office:value-type="string" table:style-name="ce4">
            <text:p><text:s/></text:p>
          </table:table-cell>
          <table:table-cell table:number-columns-repeated="4" table:style-name="ce10"/>
          <table:table-cell table:number-columns-repeated="3" table:style-name="ce7"/>
          <table:table-cell table:style-name="ce323"/>
          <table:table-cell table:number-columns-repeated="5" table:style-name="ce7"/>
          <table:table-cell table:style-name="ce324"/>
          <table:table-cell table:style-name="ce7"/>
          <table:table-cell table:style-name="ce325"/>
          <table:table-cell table:number-columns-repeated="2" table:style-name="ce7"/>
          <table:table-cell table:number-columns-repeated="5" table:style-name="ce326"/>
          <table:table-cell table:style-name="ce323"/>
          <table:table-cell table:number-columns-repeated="2" table:style-name="ce7"/>
          <table:table-cell table:style-name="ce327"/>
          <table:table-cell table:number-columns-repeated="2" table:style-name="ce7"/>
          <table:table-cell table:style-name="ce328"/>
          <table:table-cell table:number-columns-repeated="6" table:style-name="ce7"/>
          <table:table-cell office:value-type="currency" office:value="3000000" table:style-name="ce7">
            <text:p><text:s/>€ 3.000.000,00<text:s/></text:p>
          </table:table-cell>
          <table:table-cell table:number-columns-repeated="16302"/>
        </table:table-row>
        <table:table-row table:style-name="ro2">
          <table:table-cell table:number-columns-repeated="3"/>
          <table:table-cell table:style-name="ce3"/>
          <table:table-cell table:number-columns-repeated="5" table:style-name="ce4"/>
          <table:table-cell table:number-columns-repeated="11" table:style-name="ce5"/>
          <table:table-cell office:value-type="float" office:value="0" table:formula="of:=SUM([.U62]+[.U65]+[.#REF!])" table:style-name="ce276">
            <text:p>#VERW!</text:p>
          </table:table-cell>
          <table:table-cell office:value-type="float" office:value="66395493.8271605" table:formula="of:=SUM([.V62]+[.V65])" table:style-name="ce276">
            <text:p>66.395.494</text:p>
          </table:table-cell>
          <table:table-cell table:number-columns-repeated="3" table:style-name="ce276"/>
          <table:table-cell office:value-type="currency" office:value="68160260" table:formula="of:=[.Z62]+[.Z65]" table:style-name="ce329">
            <text:p><text:s/>€ 68.160.260,00<text:s/></text:p>
          </table:table-cell>
          <table:table-cell table:number-columns-repeated="4" table:style-name="ce329"/>
          <table:table-cell table:style-name="ce7"/>
          <table:table-cell table:number-columns-repeated="3" table:style-name="ce8"/>
          <table:table-cell table:number-columns-repeated="4" table:style-name="ce329"/>
          <table:table-cell office:value-type="currency" office:value="80085384" table:formula="of:=SUM([.AM62]+[.AM65])" table:style-name="ce329">
            <text:p><text:s/>€ 80.085.384,00<text:s/></text:p>
          </table:table-cell>
          <table:table-cell table:number-columns-repeated="4" table:style-name="ce330"/>
          <table:table-cell office:value-type="currency" office:value="57189677" table:formula="of:=[.AR62]+[.AR65]" table:style-name="ce331">
            <text:p><text:s/>€ 57.189.677,00<text:s/></text:p>
          </table:table-cell>
          <table:table-cell office:value-type="string" table:style-name="ce4">
            <text:p><text:s/></text:p>
          </table:table-cell>
          <table:table-cell table:number-columns-repeated="4" table:style-name="ce10"/>
          <table:table-cell table:number-columns-repeated="3" table:style-name="ce329"/>
          <table:table-cell table:style-name="ce332"/>
          <table:table-cell table:number-columns-repeated="5" table:style-name="ce329"/>
          <table:table-cell table:style-name="ce333"/>
          <table:table-cell table:style-name="ce329"/>
          <table:table-cell table:style-name="ce334"/>
          <table:table-cell table:number-columns-repeated="2" table:style-name="ce329"/>
          <table:table-cell table:number-columns-repeated="5" table:style-name="ce335"/>
          <table:table-cell table:style-name="ce332"/>
          <table:table-cell table:number-columns-repeated="2" table:style-name="ce329"/>
          <table:table-cell table:style-name="ce336"/>
          <table:table-cell table:number-columns-repeated="2" table:style-name="ce329"/>
          <table:table-cell table:style-name="ce337"/>
          <table:table-cell table:number-columns-repeated="6" table:style-name="ce329"/>
          <table:table-cell office:value-type="currency" office:value="117906284" table:formula="of:=SUM([.CD62]+[.CD65])" table:style-name="ce329">
            <text:p><text:s/>€ 117.906.284,00<text:s/></text:p>
          </table:table-cell>
          <table:table-cell table:number-columns-repeated="16302"/>
        </table:table-row>
        <table:table-row table:number-rows-repeated="1048510" table:style-name="ro19">
          <table:table-cell table:number-columns-repeated="16384"/>
        </table:table-row>
        <table:named-expressions>
          <table:named-range table:name="Print_Area" table:cell-range-address="dec_2023.$D$2:dec_2023.$CD$66" table:base-cell-address="dec_2023.$A$1"/>
          <table:named-range table:name="Print_Titles" table:cell-range-address="dec_2023.$A$3:dec_2023.$XFD$5" table:base-cell-address="dec_2023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36P0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6P1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number number:decimal-places="2" number:min-decimal-places="2" number:min-integer-digits="1" number:grouping="true"/>
      <number:text>-</number:text>
    </number:currency-style>
    <number:currency-style style:name="N36P2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37P2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date-style style:name="N38">
      <number:day/>
      <number:text>-</number:text>
      <number:month/>
      <number:text>-</number:text>
      <number:year number:style="long"/>
    </number:date-style>
    <number:number-style style:name="N39">
      <number:number number:decimal-places="1" number:min-decimal-places="1" number:min-integer-digits="1"/>
    </number:number-style>
    <number:date-style style:name="N40">
      <number:day/>
      <number:text>-</number:text>
      <number:month number:textual="true"/>
      <number:text>-</number:text>
      <number:year/>
    </number:date-style>
    <number:currency-style style:name="N41P0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1P1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41P2" number:language="nl" number:country="NL">
      <number:text> </number:text>
      <number:currency-symbol number:language="nl" number:country="NL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style:style style:name="Euro" style:family="table-cell" style:data-style-name="N36"/>
    <style:style style:name="Euro_32_2" style:display-name="Euro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Standaard_32_2" style:display-name="Standaard 2" style:family="table-cell" style:data-style-name="N0">
      <style:table-cell-properties style:vertical-align="automatic" fo:background-color="transparent"/>
    </style:style>
    <style:style style:name="Valuta" style:family="table-cell" style:data-style-name="N41"/>
    <style:style style:name="Valuta_32_2" style:display-name="Valuta 2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708661417322835in" fo:margin-left="0.393700787401575in" fo:margin-right="0.393700787401575in" style:print-orientation="landscape" style:print-page-order="ttb" style:first-page-number="continue" style:scale-to-X="1" style:scale-to-Y="3" style:table-centering="none" style:print="objects charts drawings"/>
      <style:header-style>
        <style:header-footer-properties fo:min-height="1.06299212598425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<text:file-name text:display="name-and-extension">???</text:file-name><text:s/><text:sheet-name>???</text:sheet-name></text:p>
        </style:region-left>
        <style:region-center>
          <text:p><text:page-number>1</text:page-number></text:p>
        </style:region-center>
        <style:region-right>
          <text:p><text:date>???</text:dat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7328</meta:generator>
    <dc:title/>
    <dc:description/>
    <dc:subject/>
    <meta:initial-creator>admivoc</meta:initial-creator>
    <dc:creator>Judith Huisman</dc:creator>
    <meta:creation-date>2013-10-29T15:21:39Z</meta:creation-date>
    <dc:date>2024-08-21T06:36:25Z</dc:date>
  </office:meta>
</office:document-meta>
</file>