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Myriad" svg:font-family="Myriad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#FFFF99" style:cell-protect="protected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3" style:family="table-cell" style:parent-style-name="Default" style:data-style-name="N0">
      <style:table-cell-properties fo:border="thin solid #000000" style:vertical-align="automatic" fo:background-color="#FFFF99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" style:family="table-cell" style:parent-style-name="Excel_BuiltIn_Hyperlink" style:data-style-name="N0">
      <style:table-cell-properties fo:border="thin solid #000000" style:vertical-align="automatic" fo:background-color="#FFFF99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 style:text-underline-style="none" style:text-underline-type="none"/>
    </style:style>
    <style:style style:name="ce5" style:family="table-cell" style:parent-style-name="Default" style:data-style-name="N30">
      <style:table-cell-properties fo:border="thin solid #000000" style:vertical-align="automatic" fo:background-color="#FFFF99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99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99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F99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0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non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non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3" style:family="table-cell" style:parent-style-name="Default" style:data-style-name="N1">
      <style:table-cell-properties fo:border-top="none" fo:border-bottom="thin solid #000000" fo:border-left="thin solid #000000" fo:border-right="thin solid #000000" fo:background-color="#FFCC99"/>
      <style:text-properties style:font-name="Arial" style:font-name-asian="Arial" style:font-name-complex="Arial" fo:font-size="8pt" style:font-size-asian="8pt" style:font-size-complex="8pt"/>
    </style:style>
    <style:style style:name="ce14" style:family="table-cell" style:parent-style-name="Excel_BuiltIn_Hyperlink" style:data-style-name="N1">
      <style:table-cell-properties fo:border-top="none" fo:border-bottom="thin solid #000000" fo:border-left="thin solid #000000" fo:border-right="thin solid #000000" style:vertical-align="automatic" fo:background-color="#FFCC99" style:repeat-content="false"/>
      <style:paragraph-properties fo:text-align="center"/>
      <style:text-properties fo:color="#0066CC" style:font-name="Arial" style:font-name-asian="Arial" style:font-name-complex="Arial" fo:font-size="8pt" style:font-size-asian="8pt" style:font-size-complex="8pt" style:text-underline-style="solid" style:text-underline-type="single"/>
    </style:style>
    <style:style style:name="ce15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automatic" fo:background-color="transparent" style:cell-protect="non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cell-protect="non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rial" style:font-name-asian="Arial" style:font-name-complex="Arial"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8pt" style:font-size-asian="8pt" style:font-size-complex="8pt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cell-protect="non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 style:vertical-align="automatic" fo:background-color="transparent" style:cell-protect="non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1" style:family="table-cell" style:parent-style-name="Default" style:data-style-name="N1">
      <style:table-cell-properties fo:border="thin solid #000000" fo:background-color="#FFCC99"/>
      <style:text-properties style:font-name="Arial" style:font-name-asian="Arial" style:font-name-complex="Arial" fo:font-size="8pt" style:font-size-asian="8pt" style:font-size-complex="8pt"/>
    </style:style>
    <style:style style:name="ce22" style:family="table-cell" style:parent-style-name="Excel_BuiltIn_Hyperlink" style:data-style-name="N1">
      <style:table-cell-properties fo:border="thin solid #000000" style:vertical-align="automatic" fo:background-color="#FFCC99" style:repeat-content="false"/>
      <style:paragraph-properties fo:text-align="center"/>
      <style:text-properties fo:color="#0066CC" style:font-name="Arial" style:font-name-asian="Arial" style:font-name-complex="Arial" fo:font-size="8pt" style:font-size-asian="8pt" style:font-size-complex="8pt" style:text-underline-style="solid" style:text-underline-type="single"/>
    </style:style>
    <style:style style:name="ce23" style:family="table-cell" style:parent-style-name="Default" style:data-style-name="N30">
      <style:table-cell-properties fo:border="thin solid #000000" style:vertical-align="automatic" fo:background-color="transparent" style:cell-protect="non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cell-protect="non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5" style:family="table-cell" style:parent-style-name="Default" style:data-style-name="N1">
      <style:table-cell-properties fo:border="thin solid #000000" style:vertical-align="automatic" fo:background-color="transparent" style:cell-protect="non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26" style:family="table-cell" style:parent-style-name="Default" style:data-style-name="N1">
      <style:table-cell-properties fo:border="thin solid #000000" fo:background-color="transparent" style:cell-protect="none"/>
      <style:text-properties style:font-name="Arial" style:font-name-asian="Arial" style:font-name-complex="Arial" fo:font-size="8pt" style:font-size-asian="8pt" style:font-size-complex="8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29" style:family="table-cell" style:parent-style-name="Default" style:data-style-name="N30">
      <style:table-cell-properties fo:border="thin solid #000000" fo:background-color="transparent" style:cell-protect="none"/>
      <style:text-properties style:font-name="Arial" style:font-name-asian="Arial" style:font-name-complex="Arial" fo:font-size="8pt" style:font-size-asian="8pt" style:font-size-complex="8pt"/>
    </style:style>
    <style:style style:name="ce3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1" style:family="table-cell" style:parent-style-name="Default" style:data-style-name="N0">
      <style:table-cell-properties fo:background-color="transparen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non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3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4" style:family="table-cell" style:parent-style-name="Default" style:data-style-name="N1">
      <style:table-cell-properties fo:background-color="transparent"/>
      <style:text-properties style:font-name="Arial" style:font-name-asian="Arial" style:font-name-complex="Arial" fo:font-size="8pt" style:font-size-asian="8pt" style:font-size-complex="8pt"/>
    </style:style>
    <style:style style:name="ce3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6" style:family="table-cell" style:parent-style-name="Excel_BuiltIn_Hyperlink" style:data-style-name="N1">
      <style:table-cell-properties style:vertical-align="automatic" fo:background-color="transparent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 style:text-underline-style="none" style:text-underline-type="none"/>
    </style:style>
    <style:style style:name="ce37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8" style:family="table-cell" style:parent-style-name="Excel_BuiltIn_Hyperlink" style:data-style-name="N0">
      <style:table-cell-properties style:vertical-align="automatic" fo:background-color="transparent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 style:text-underline-style="solid" style:text-underline-type="single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Default" style:data-style-name="N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3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7.56708333333333cm"/>
    </style:style>
    <style:style style:name="co2" style:family="table-column">
      <style:table-column-properties fo:break-before="auto" style:column-width="1.78152777777778cm"/>
    </style:style>
    <style:style style:name="co3" style:family="table-column">
      <style:table-column-properties fo:break-before="auto" style:column-width="3.84527777777778cm"/>
    </style:style>
    <style:style style:name="co4" style:family="table-column">
      <style:table-column-properties fo:break-before="auto" style:column-width="2.50472222222222cm"/>
    </style:style>
    <style:style style:name="co5" style:family="table-column">
      <style:table-column-properties fo:break-before="auto" style:column-width="2.29305555555556cm"/>
    </style:style>
    <style:style style:name="co6" style:family="table-column">
      <style:table-column-properties fo:break-before="auto" style:column-width="3.66888888888889cm"/>
    </style:style>
    <style:style style:name="co7" style:family="table-column">
      <style:table-column-properties fo:break-before="auto" style:column-width="2.46944444444444cm"/>
    </style:style>
    <style:style style:name="co8" style:family="table-column">
      <style:table-column-properties fo:break-before="auto" style:column-width="2.73402777777778cm"/>
    </style:style>
    <style:style style:name="co9" style:family="table-column">
      <style:table-column-properties fo:break-before="auto" style:column-width="1.62277777777778cm"/>
    </style:style>
    <style:style style:name="co10" style:family="table-column">
      <style:table-column-properties fo:break-before="auto" style:column-width="2.48708333333333cm"/>
    </style:style>
    <style:style style:name="co11" style:family="table-column">
      <style:table-column-properties fo:break-before="auto" style:column-width="1.95791666666667cm"/>
    </style:style>
    <style:style style:name="co12" style:family="table-column">
      <style:table-column-properties fo:break-before="auto" style:column-width="2.02847222222222cm"/>
    </style:style>
    <style:style style:name="co13" style:family="table-column">
      <style:table-column-properties fo:break-before="auto" style:column-width="8.67833333333333cm" style:use-optimal-column-width="true"/>
    </style:style>
    <style:style style:name="co14" style:family="table-column">
      <style:table-column-properties fo:break-before="auto" style:column-width="1.81680555555556cm"/>
    </style:style>
    <style:style style:name="ro1" style:family="table-row">
      <style:table-row-properties style:row-height="13.5pt" style:use-optimal-row-height="false" fo:break-before="auto"/>
    </style:style>
    <style:style style:name="ro2" style:family="table-row">
      <style:table-row-properties style:row-height="11.25pt" style:use-optimal-row-height="false" fo:break-before="auto"/>
    </style:style>
    <style:style style:name="ro3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VRI.G179">
          <table:help-message/>
          <table:error-message table:display="true">
            <text:p>Invoer niet toegestaan</text:p>
          </table:error-message>
        </table:content-validation>
        <table:content-validation table:name="val2" table:condition="of:cell-content-is-in-list([.#REF!])" table:base-cell-address="VRI.H179">
          <table:help-message/>
          <table:error-message table:display="true">
            <text:p>Invoer niet toegestaan!</text:p>
          </table:error-message>
        </table:content-validation>
        <table:content-validation table:name="val3" table:condition="of:cell-content-is-in-list([.#REF!])" table:base-cell-address="VRI.F2">
          <table:help-message/>
          <table:error-message table:display="true"/>
        </table:content-validation>
        <table:content-validation table:name="val4" table:condition="of:cell-content-is-in-list([.$A$227:.$A$227])" table:base-cell-address="VRI.F179">
          <table:help-message/>
          <table:error-message table:display="true"/>
        </table:content-validation>
      </table:content-validations>
      <table:table table:name="V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 table:visibility="collapse"/>
        <table:table-column table:style-name="co5" table:default-cell-style-name="ce40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2" table:default-cell-style-name="ce1"/>
        <table:table-column table:style-name="co12" table:default-cell-style-name="ce27"/>
        <table:table-column table:style-name="co12" table:number-columns-repeated="961" table:default-cell-style-name="ce1"/>
        <table:table-column table:style-name="co14" table:number-columns-repeated="15407" table:default-cell-style-name="ce1"/>
        <table:table-row table:style-name="ro1">
          <table:table-cell office:value-type="string" table:style-name="ce2">
            <text:p>Locatie</text:p>
          </table:table-cell>
          <table:table-cell office:value-type="string" table:style-name="ce3">
            <text:p>VRI-nr</text:p>
          </table:table-cell>
          <table:table-cell office:value-type="string" table:style-name="ce4">
            <text:p>GPS-coordinaten</text:p>
          </table:table-cell>
          <table:table-cell office:value-type="string" table:style-name="ce3">
            <text:p>Link</text:p>
          </table:table-cell>
          <table:table-cell office:value-type="string" table:style-name="ce5">
            <text:p>Hyperlink</text:p>
          </table:table-cell>
          <table:table-cell office:value-type="string" table:style-name="ce3">
            <text:p>Type</text:p>
          </table:table-cell>
          <table:table-cell office:value-type="string" table:style-name="ce6">
            <text:p>Werkingstijden</text:p>
          </table:table-cell>
          <table:table-cell office:value-type="string" table:style-name="ce3">
            <text:p>Busprioriteit</text:p>
          </table:table-cell>
          <table:table-cell office:value-type="string" table:style-name="ce7">
            <text:p>Opticom</text:p>
          </table:table-cell>
          <table:table-cell office:value-type="string" table:style-name="ce8">
            <text:p>Communicatie</text:p>
          </table:table-cell>
          <table:table-cell office:value-type="string" table:style-name="ce7">
            <text:p>Responstijd</text:p>
          </table:table-cell>
          <table:table-cell office:value-type="string" table:style-name="ce7">
            <text:p>LED?</text:p>
          </table:table-cell>
          <table:table-cell office:value-type="string" table:style-name="ce3">
            <text:p>Gebied</text:p>
          </table:table-cell>
          <table:table-cell office:value-type="string" table:style-name="ce3">
            <text:p>Opmerkingen</text:p>
          </table:table-cell>
          <table:table-cell office:value-type="string" table:style-name="ce3">
            <office:annotation draw:style-name="a0" svg:x="17.8888888888889in" svg:y="0.00694444444444444in" svg:width="1.44444444444444in" svg:height="0.854166666666667in">
              <text:p>Opmerking:</text:p>
              <text:p><text:s text:c="4"/>volgt nog</text:p>
            </office:annotation>
            <text:p>garantie?</text:p>
          </table:table-cell>
          <table:table-cell office:value-type="string" table:style-name="ce9">
            <text:p>Gem Eindhoven</text:p>
          </table:table-cell>
          <table:table-cell table:number-columns-repeated="16368" table:style-name="ce10"/>
        </table:table-row>
        <table:table-row table:style-name="ro2">
          <table:table-cell office:value-type="string" table:style-name="ce11">
            <text:p>Mathildelaan - Boschdijktunnel</text:p>
          </table:table-cell>
          <table:table-cell office:value-type="float" office:value="1001" table:style-name="ce12">
            <text:p>1001</text:p>
          </table:table-cell>
          <table:table-cell office:value-type="string" table:style-name="ce12">
            <text:p>51.44128, 5.47565</text:p>
          </table:table-cell>
          <table:table-cell office:value-type="string" office:string-value="http://maps.google.nl/maps?f=q&amp;source=s_q&amp;hl=nl&amp;geocode=&amp;q=51.44128, 5.47565" table:formula="of:=CONCATENATE(&quot;http://maps.google.nl/maps?f=q&amp;source=s_q&amp;hl=nl&amp;geocode=&amp;q=&quot;;[.C2])" table:style-name="ce13">
            <text:p>http://maps.google.nl/maps?f=q&amp;source=s_q&amp;hl=nl&amp;geocode=&amp;q=51.44128, 5.47565</text:p>
          </table:table-cell>
          <table:table-cell office:value-type="string" office:string-value="google maps" table:formula="of:=HYPERLINK([.D2];&quot;google maps&quot;)" table:style-name="ce14">
            <text:p>google maps</text:p>
          </table:table-cell>
          <table:table-cell office:value-type="string" table:content-validation-name="val3" table:style-name="ce12">
            <text:p>AD585</text:p>
          </table:table-cell>
          <table:table-cell office:value-type="string" table:content-validation-name="val3" table:style-name="ce12">
            <text:p>A</text:p>
          </table:table-cell>
          <table:table-cell office:value-type="string" table:content-validation-name="val3" table:style-name="ce12">
            <text:p>KARBOX+XBUS</text:p>
          </table:table-cell>
          <table:table-cell office:value-type="string" table:content-validation-name="val3" table:style-name="ce12">
            <text:p>NEE</text:p>
          </table:table-cell>
          <table:table-cell office:value-type="string" table:style-name="ce15">
            <text:p>Telefoonlijn</text:p>
          </table:table-cell>
          <table:table-cell office:value-type="float" office:value="1" table:content-validation-name="val3" table:style-name="ce16">
            <text:p>1</text:p>
          </table:table-cell>
          <table:table-cell table:style-name="ce17"/>
          <table:table-cell office:value-type="string" table:style-name="ce18">
            <text:p>Centrum</text:p>
          </table:table-cell>
          <table:table-cell table:number-columns-repeated="2" table:style-name="ce18"/>
          <table:table-cell office:value-type="string" table:style-name="ce9">
            <text:p>categorie</text:p>
          </table:table-cell>
          <table:table-cell office:value-type="string" table:style-name="ce10">
            <text:p>Werkingstijden</text:p>
          </table:table-cell>
          <table:table-cell table:number-columns-repeated="16367" table:style-name="ce10"/>
        </table:table-row>
        <table:table-row table:style-name="ro2">
          <table:table-cell office:value-type="string" table:style-name="ce19">
            <text:p>Emmasingel - Willemstraat</text:p>
          </table:table-cell>
          <table:table-cell office:value-type="float" office:value="1002" table:style-name="ce20">
            <text:p>1002</text:p>
          </table:table-cell>
          <table:table-cell office:value-type="string" table:style-name="ce20">
            <text:p>51.43839, 5.47493</text:p>
          </table:table-cell>
          <table:table-cell office:value-type="string" office:string-value="http://maps.google.nl/maps?f=q&amp;source=s_q&amp;hl=nl&amp;geocode=&amp;q=51.43839, 5.47493" table:formula="of:=CONCATENATE(&quot;http://maps.google.nl/maps?f=q&amp;source=s_q&amp;hl=nl&amp;geocode=&amp;q=&quot;;[.C3])" table:style-name="ce21">
            <text:p>http://maps.google.nl/maps?f=q&amp;source=s_q&amp;hl=nl&amp;geocode=&amp;q=51.43839, 5.47493</text:p>
          </table:table-cell>
          <table:table-cell office:value-type="string" office:string-value="google maps" table:formula="of:=HYPERLINK([.D3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Cc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17"/>
          <table:table-cell office:value-type="string" table:style-name="ce18">
            <text:p>Centrum</text:p>
          </table:table-cell>
          <table:table-cell table:number-columns-repeated="2" table:style-name="ce18"/>
          <table:table-cell office:value-type="string" table:style-name="ce9">
            <text:p>A</text:p>
          </table:table-cell>
          <table:table-cell office:value-type="string" table:style-name="ce10">
            <text:p>24-uur</text:p>
          </table:table-cell>
          <table:table-cell table:number-columns-repeated="16367" table:style-name="ce10"/>
        </table:table-row>
        <table:table-row table:style-name="ro2">
          <table:table-cell office:value-type="string" table:style-name="ce19">
            <text:p>Keizersgracht - Grote Berg</text:p>
          </table:table-cell>
          <table:table-cell office:value-type="float" office:value="1004" table:style-name="ce20">
            <text:p>1004</text:p>
          </table:table-cell>
          <table:table-cell office:value-type="string" table:style-name="ce20">
            <text:p>51.43663, 5.47800</text:p>
          </table:table-cell>
          <table:table-cell office:value-type="string" office:string-value="http://maps.google.nl/maps?f=q&amp;source=s_q&amp;hl=nl&amp;geocode=&amp;q=51.43663, 5.47800" table:formula="of:=CONCATENATE(&quot;http://maps.google.nl/maps?f=q&amp;source=s_q&amp;hl=nl&amp;geocode=&amp;q=&quot;;[.C4])" table:style-name="ce21">
            <text:p>http://maps.google.nl/maps?f=q&amp;source=s_q&amp;hl=nl&amp;geocode=&amp;q=51.43663, 5.47800</text:p>
          </table:table-cell>
          <table:table-cell office:value-type="string" office:string-value="google maps" table:formula="of:=HYPERLINK([.D4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17"/>
          <table:table-cell office:value-type="string" table:style-name="ce18">
            <text:p>Centrum</text:p>
          </table:table-cell>
          <table:table-cell table:number-columns-repeated="2" table:style-name="ce18"/>
          <table:table-cell office:value-type="string" table:style-name="ce9">
            <text:p>B</text:p>
          </table:table-cell>
          <table:table-cell office:value-type="string" table:style-name="ce10">
            <text:p>Ma/Vr 06:30 - 24:00 Za/Zo 07:30 - 24:00 uur<text:s/></text:p>
          </table:table-cell>
          <table:table-cell table:number-columns-repeated="16367" table:style-name="ce10"/>
        </table:table-row>
        <table:table-row table:style-name="ro2">
          <table:table-cell office:value-type="string" table:style-name="ce19">
            <text:p>Wal - Begijnhof - Stadhuisplein</text:p>
          </table:table-cell>
          <table:table-cell office:value-type="float" office:value="1006" table:style-name="ce20">
            <text:p>1006</text:p>
          </table:table-cell>
          <table:table-cell office:value-type="string" table:style-name="ce20">
            <text:p>51.43546, 5.47944</text:p>
          </table:table-cell>
          <table:table-cell office:value-type="string" office:string-value="http://maps.google.nl/maps?f=q&amp;source=s_q&amp;hl=nl&amp;geocode=&amp;q=51.43546, 5.47944" table:formula="of:=CONCATENATE(&quot;http://maps.google.nl/maps?f=q&amp;source=s_q&amp;hl=nl&amp;geocode=&amp;q=&quot;;[.C5])" table:style-name="ce21">
            <text:p>http://maps.google.nl/maps?f=q&amp;source=s_q&amp;hl=nl&amp;geocode=&amp;q=51.43546, 5.47944</text:p>
          </table:table-cell>
          <table:table-cell office:value-type="string" office:string-value="google maps" table:formula="of:=HYPERLINK([.D5];&quot;google maps&quot;)" table:style-name="ce22">
            <text:p>google maps</text:p>
          </table:table-cell>
          <table:table-cell office:value-type="string" table:content-validation-name="val3" table:style-name="ce20">
            <text:p>AD585</text:p>
          </table:table-cell>
          <table:table-cell office:value-type="string" table:content-validation-name="val3" table:style-name="ce20">
            <text:p>Cc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17"/>
          <table:table-cell office:value-type="string" table:style-name="ce18">
            <text:p>Centrum</text:p>
          </table:table-cell>
          <table:table-cell table:number-columns-repeated="2" table:style-name="ce18"/>
          <table:table-cell office:value-type="string" table:style-name="ce9">
            <text:p>C</text:p>
          </table:table-cell>
          <table:table-cell office:value-type="string" table:style-name="ce10">
            <text:p>Ma/Vr 00:00 - 01:00 &amp; 07:00 - 24:00 uur Za/Zo 24-uur</text:p>
          </table:table-cell>
          <table:table-cell table:number-columns-repeated="16367" table:style-name="ce10"/>
        </table:table-row>
        <table:table-row table:style-name="ro2">
          <table:table-cell office:value-type="string" table:style-name="ce19">
            <text:p>Wal - Bilderdijklaan</text:p>
          </table:table-cell>
          <table:table-cell office:value-type="float" office:value="1008" table:style-name="ce20">
            <text:p>1008</text:p>
          </table:table-cell>
          <table:table-cell office:value-type="string" table:style-name="ce20">
            <text:p>51.43384, 5.48147</text:p>
          </table:table-cell>
          <table:table-cell office:value-type="string" office:string-value="http://maps.google.nl/maps?f=q&amp;source=s_q&amp;hl=nl&amp;geocode=&amp;q=51.43384, 5.48147" table:formula="of:=CONCATENATE(&quot;http://maps.google.nl/maps?f=q&amp;source=s_q&amp;hl=nl&amp;geocode=&amp;q=&quot;;[.C6])" table:style-name="ce21">
            <text:p>http://maps.google.nl/maps?f=q&amp;source=s_q&amp;hl=nl&amp;geocode=&amp;q=51.43384, 5.48147</text:p>
          </table:table-cell>
          <table:table-cell office:value-type="string" office:string-value="google maps" table:formula="of:=HYPERLINK([.D6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office:value-type="string" table:style-name="ce9">
            <text:p>D</text:p>
          </table:table-cell>
          <table:table-cell office:value-type="string" table:style-name="ce10">
            <text:p>Ma/Vr 06:30 - 24:00 Za/Zo 07:30 - 24:00 uur<text:s/></text:p>
          </table:table-cell>
          <table:table-cell table:number-columns-repeated="16367" table:style-name="ce10"/>
        </table:table-row>
        <table:table-row table:style-name="ro2">
          <table:table-cell office:value-type="string" table:style-name="ce25">
            <text:p>PC Hooftlaan - Hertogstraat - Stratumsedijk</text:p>
          </table:table-cell>
          <table:table-cell office:value-type="float" office:value="1012" table:style-name="ce20">
            <text:p>1012</text:p>
          </table:table-cell>
          <table:table-cell office:value-type="string" table:style-name="ce20">
            <text:p>51.43237, 5.48496</text:p>
          </table:table-cell>
          <table:table-cell office:value-type="string" office:string-value="http://maps.google.nl/maps?f=q&amp;source=s_q&amp;hl=nl&amp;geocode=&amp;q=51.43237, 5.48496" table:formula="of:=CONCATENATE(&quot;http://maps.google.nl/maps?f=q&amp;source=s_q&amp;hl=nl&amp;geocode=&amp;q=&quot;;[.C7])" table:style-name="ce21">
            <text:p>http://maps.google.nl/maps?f=q&amp;source=s_q&amp;hl=nl&amp;geocode=&amp;q=51.43237, 5.48496</text:p>
          </table:table-cell>
          <table:table-cell office:value-type="string" office:string-value="google maps" table:formula="of:=HYPERLINK([.D7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17"/>
          <table:table-cell office:value-type="string" table:style-name="ce18">
            <text:p>Centrum</text:p>
          </table:table-cell>
          <table:table-cell table:number-columns-repeated="2" table:style-name="ce18"/>
          <table:table-cell office:value-type="string" table:style-name="ce9">
            <text:p>E</text:p>
          </table:table-cell>
          <table:table-cell office:value-type="string" table:style-name="ce10">
            <text:p>Ma/Vr 06:30 - 01:00 Za/Zo 07:30 - 01:00 uur<text:s/></text:p>
          </table:table-cell>
          <table:table-cell table:number-columns-repeated="16367" table:style-name="ce10"/>
        </table:table-row>
        <table:table-row table:style-name="ro2">
          <table:table-cell office:value-type="string" table:style-name="ce25">
            <text:p>Vestdijk - Hertogstraat - Geldropseweg</text:p>
          </table:table-cell>
          <table:table-cell office:value-type="float" office:value="1014" table:style-name="ce20">
            <text:p>1014</text:p>
          </table:table-cell>
          <table:table-cell office:value-type="string" table:style-name="ce20">
            <text:p>51.43463, 5.48607</text:p>
          </table:table-cell>
          <table:table-cell office:value-type="string" office:string-value="http://maps.google.nl/maps?f=q&amp;source=s_q&amp;hl=nl&amp;geocode=&amp;q=51.43463, 5.48607" table:formula="of:=CONCATENATE(&quot;http://maps.google.nl/maps?f=q&amp;source=s_q&amp;hl=nl&amp;geocode=&amp;q=&quot;;[.C8])" table:style-name="ce21">
            <text:p>http://maps.google.nl/maps?f=q&amp;source=s_q&amp;hl=nl&amp;geocode=&amp;q=51.43463, 5.48607</text:p>
          </table:table-cell>
          <table:table-cell office:value-type="string" office:string-value="google maps" table:formula="of:=HYPERLINK([.D8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9"/>
          <table:table-cell table:number-columns-repeated="16368" table:style-name="ce10"/>
        </table:table-row>
        <table:table-row table:style-name="ro2">
          <table:table-cell office:value-type="string" table:style-name="ce26">
            <text:p>Vestdijk - Bleekstraat</text:p>
          </table:table-cell>
          <table:table-cell office:value-type="float" office:value="1015" table:style-name="ce20">
            <text:p>1015</text:p>
          </table:table-cell>
          <table:table-cell office:value-type="string" table:style-name="ce20">
            <text:p>51.43621, 5.48490</text:p>
          </table:table-cell>
          <table:table-cell office:value-type="string" office:string-value="http://maps.google.nl/maps?f=q&amp;source=s_q&amp;hl=nl&amp;geocode=&amp;q=51.43621, 5.48490" table:formula="of:=CONCATENATE(&quot;http://maps.google.nl/maps?f=q&amp;source=s_q&amp;hl=nl&amp;geocode=&amp;q=&quot;;[.C9])" table:style-name="ce21">
            <text:p>http://maps.google.nl/maps?f=q&amp;source=s_q&amp;hl=nl&amp;geocode=&amp;q=51.43621, 5.48490</text:p>
          </table:table-cell>
          <table:table-cell office:value-type="string" office:string-value="google maps" table:formula="of:=HYPERLINK([.D9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9"/>
          <table:table-cell table:number-columns-repeated="16368" table:style-name="ce10"/>
        </table:table-row>
        <table:table-row table:style-name="ro2">
          <table:table-cell office:value-type="string" table:style-name="ce26">
            <text:p>Nachtegaallaan - Kanaaldijk zuid</text:p>
          </table:table-cell>
          <table:table-cell office:value-type="float" office:value="1016" table:style-name="ce20">
            <text:p>1016</text:p>
          </table:table-cell>
          <table:table-cell office:value-type="string" table:style-name="ce20">
            <text:p>51.43739, 5.48564</text:p>
          </table:table-cell>
          <table:table-cell office:value-type="string" office:string-value="http://maps.google.nl/maps?f=q&amp;source=s_q&amp;hl=nl&amp;geocode=&amp;q=51.43739, 5.48564" table:formula="of:=CONCATENATE(&quot;http://maps.google.nl/maps?f=q&amp;source=s_q&amp;hl=nl&amp;geocode=&amp;q=&quot;;[.C10])" table:style-name="ce21">
            <text:p>http://maps.google.nl/maps?f=q&amp;source=s_q&amp;hl=nl&amp;geocode=&amp;q=51.43739, 5.48564</text:p>
          </table:table-cell>
          <table:table-cell office:value-type="string" office:string-value="google maps" table:formula="of:=HYPERLINK([.D10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E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17"/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9"/>
          <table:table-cell table:number-columns-repeated="16368" table:style-name="ce10"/>
        </table:table-row>
        <table:table-row table:style-name="ro2">
          <table:table-cell office:value-type="string" table:style-name="ce26">
            <text:p>Vestdijk - Ten Hagestraat</text:p>
          </table:table-cell>
          <table:table-cell office:value-type="float" office:value="1017" table:style-name="ce20">
            <text:p>1017</text:p>
          </table:table-cell>
          <table:table-cell office:value-type="string" table:style-name="ce20">
            <text:p>51.43819, 5.48224</text:p>
          </table:table-cell>
          <table:table-cell office:value-type="string" office:string-value="http://maps.google.nl/maps?f=q&amp;source=s_q&amp;hl=nl&amp;geocode=&amp;q=51.43819, 5.48224" table:formula="of:=CONCATENATE(&quot;http://maps.google.nl/maps?f=q&amp;source=s_q&amp;hl=nl&amp;geocode=&amp;q=&quot;;[.C11])" table:style-name="ce21">
            <text:p>http://maps.google.nl/maps?f=q&amp;source=s_q&amp;hl=nl&amp;geocode=&amp;q=51.43819, 5.48224</text:p>
          </table:table-cell>
          <table:table-cell office:value-type="string" office:string-value="google maps" table:formula="of:=HYPERLINK([.D11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office:value-type="string" table:style-name="ce18">
            <text:p>alleen kast</text:p>
          </table:table-cell>
          <table:table-cell table:style-name="ce18"/>
          <table:table-cell table:style-name="ce9"/>
          <table:table-cell table:number-columns-repeated="4" table:style-name="ce10"/>
          <table:table-cell table:number-columns-repeated="16364"/>
        </table:table-row>
        <table:table-row table:style-name="ro2">
          <table:table-cell office:value-type="string" table:style-name="ce19">
            <text:p>Vestdijk - Nieuwstraat</text:p>
          </table:table-cell>
          <table:table-cell office:value-type="float" office:value="1019" table:style-name="ce20">
            <text:p>1019</text:p>
          </table:table-cell>
          <table:table-cell office:value-type="string" table:style-name="ce20">
            <text:p>51.44060, 5.47971</text:p>
          </table:table-cell>
          <table:table-cell office:value-type="string" office:string-value="http://maps.google.nl/maps?f=q&amp;source=s_q&amp;hl=nl&amp;geocode=&amp;q=51.44060, 5.47971" table:formula="of:=CONCATENATE(&quot;http://maps.google.nl/maps?f=q&amp;source=s_q&amp;hl=nl&amp;geocode=&amp;q=&quot;;[.C12])" table:style-name="ce21">
            <text:p>http://maps.google.nl/maps?f=q&amp;source=s_q&amp;hl=nl&amp;geocode=&amp;q=51.44060, 5.47971</text:p>
          </table:table-cell>
          <table:table-cell office:value-type="string" office:string-value="google maps" table:formula="of:=HYPERLINK([.D12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Cc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 table:style-name="ce1"/>
        </table:table-row>
        <table:table-row table:style-name="ro2">
          <table:table-cell office:value-type="string" table:style-name="ce26">
            <text:p>Vestdijk - 18 Septemberplein</text:p>
          </table:table-cell>
          <table:table-cell office:value-type="float" office:value="1020" table:style-name="ce20">
            <text:p>1020</text:p>
          </table:table-cell>
          <table:table-cell office:value-type="string" table:style-name="ce20">
            <text:p>51.44148, 5.47848</text:p>
          </table:table-cell>
          <table:table-cell office:value-type="string" office:string-value="http://maps.google.nl/maps?f=q&amp;source=s_q&amp;hl=nl&amp;geocode=&amp;q=51.44148, 5.47848" table:formula="of:=CONCATENATE(&quot;http://maps.google.nl/maps?f=q&amp;source=s_q&amp;hl=nl&amp;geocode=&amp;q=&quot;;[.C13])" table:style-name="ce21">
            <text:p>http://maps.google.nl/maps?f=q&amp;source=s_q&amp;hl=nl&amp;geocode=&amp;q=51.44148, 5.47848</text:p>
          </table:table-cell>
          <table:table-cell office:value-type="string" office:string-value="google maps" table:formula="of:=HYPERLINK([.D13];&quot;google maps&quot;)" table:style-name="ce22">
            <text:p>google maps</text:p>
          </table:table-cell>
          <table:table-cell office:value-type="string" table:content-validation-name="val3" table:style-name="ce20">
            <text:p>AD585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 table:style-name="ce1"/>
        </table:table-row>
        <table:table-row table:style-name="ro2">
          <table:table-cell office:value-type="string" table:style-name="ce29">
            <text:p>Vonderweg - Mathildelaan</text:p>
          </table:table-cell>
          <table:table-cell office:value-type="float" office:value="1021" table:style-name="ce20">
            <text:p>1021</text:p>
          </table:table-cell>
          <table:table-cell office:value-type="string" table:style-name="ce20">
            <text:p>51.44172, 5.46974</text:p>
          </table:table-cell>
          <table:table-cell office:value-type="string" office:string-value="http://maps.google.nl/maps?f=q&amp;source=s_q&amp;hl=nl&amp;geocode=&amp;q=51.44172, 5.46974" table:formula="of:=CONCATENATE(&quot;http://maps.google.nl/maps?f=q&amp;source=s_q&amp;hl=nl&amp;geocode=&amp;q=&quot;;[.C14])" table:style-name="ce21">
            <text:p>http://maps.google.nl/maps?f=q&amp;source=s_q&amp;hl=nl&amp;geocode=&amp;q=51.44172, 5.46974</text:p>
          </table:table-cell>
          <table:table-cell office:value-type="string" office:string-value="google maps" table:formula="of:=HYPERLINK([.D14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 table:style-name="ce1"/>
        </table:table-row>
        <table:table-row table:style-name="ro2">
          <table:table-cell office:value-type="string" table:style-name="ce26">
            <text:p>Vonderweg - Willemstraat</text:p>
          </table:table-cell>
          <table:table-cell office:value-type="float" office:value="1023" table:style-name="ce20">
            <text:p>1023</text:p>
          </table:table-cell>
          <table:table-cell office:value-type="string" table:style-name="ce20">
            <text:p>51.43867, 5.46908</text:p>
          </table:table-cell>
          <table:table-cell office:value-type="string" office:string-value="http://maps.google.nl/maps?f=q&amp;source=s_q&amp;hl=nl&amp;geocode=&amp;q=51.43867, 5.46908" table:formula="of:=CONCATENATE(&quot;http://maps.google.nl/maps?f=q&amp;source=s_q&amp;hl=nl&amp;geocode=&amp;q=&quot;;[.C15])" table:style-name="ce21">
            <text:p>http://maps.google.nl/maps?f=q&amp;source=s_q&amp;hl=nl&amp;geocode=&amp;q=51.43867, 5.46908</text:p>
          </table:table-cell>
          <table:table-cell office:value-type="string" office:string-value="google maps" table:formula="of:=HYPERLINK([.D15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 table:style-name="ce1"/>
        </table:table-row>
        <table:table-row table:style-name="ro2">
          <table:table-cell office:value-type="string" table:style-name="ce26">
            <text:p>Grote Berg - Willem de Zwijgerstraat</text:p>
          </table:table-cell>
          <table:table-cell office:value-type="float" office:value="1025" table:style-name="ce20">
            <text:p>1025</text:p>
          </table:table-cell>
          <table:table-cell office:value-type="string" table:style-name="ce20">
            <text:p>51.43533, 5.47327</text:p>
          </table:table-cell>
          <table:table-cell office:value-type="string" office:string-value="http://maps.google.nl/maps?f=q&amp;source=s_q&amp;hl=nl&amp;geocode=&amp;q=51.43533, 5.47327" table:formula="of:=CONCATENATE(&quot;http://maps.google.nl/maps?f=q&amp;source=s_q&amp;hl=nl&amp;geocode=&amp;q=&quot;;[.C16])" table:style-name="ce21">
            <text:p>http://maps.google.nl/maps?f=q&amp;source=s_q&amp;hl=nl&amp;geocode=&amp;q=51.43533, 5.47327</text:p>
          </table:table-cell>
          <table:table-cell office:value-type="string" office:string-value="google maps" table:formula="of:=HYPERLINK([.D16];&quot;google maps&quot;)" table:style-name="ce22">
            <text:p>google maps</text:p>
          </table:table-cell>
          <table:table-cell office:value-type="string" table:content-validation-name="val3" table:style-name="ce20">
            <text:p>AD585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 table:style-name="ce1"/>
        </table:table-row>
        <table:table-row table:style-name="ro2">
          <table:table-cell office:value-type="string" table:style-name="ce26">
            <text:p>Edenstraat - Mauritsstraat - Mecklenburgstraat</text:p>
          </table:table-cell>
          <table:table-cell office:value-type="float" office:value="1027" table:style-name="ce20">
            <text:p>1027</text:p>
          </table:table-cell>
          <table:table-cell office:value-type="string" table:style-name="ce20">
            <text:p>51.43538, 5.47149</text:p>
          </table:table-cell>
          <table:table-cell office:value-type="string" office:string-value="http://maps.google.nl/maps?f=q&amp;source=s_q&amp;hl=nl&amp;geocode=&amp;q=51.43538, 5.47149" table:formula="of:=CONCATENATE(&quot;http://maps.google.nl/maps?f=q&amp;source=s_q&amp;hl=nl&amp;geocode=&amp;q=&quot;;[.C17])" table:style-name="ce21">
            <text:p>http://maps.google.nl/maps?f=q&amp;source=s_q&amp;hl=nl&amp;geocode=&amp;q=51.43538, 5.47149</text:p>
          </table:table-cell>
          <table:table-cell office:value-type="string" office:string-value="google maps" table:formula="of:=HYPERLINK([.D17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EEN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office:value-type="string" table:style-name="ce18">
            <text:p>alleen kast</text:p>
          </table:table-cell>
          <table:table-cell table:style-name="ce18"/>
          <table:table-cell table:number-columns-repeated="16369"/>
        </table:table-row>
        <table:table-row table:style-name="ro2">
          <table:table-cell office:value-type="string" table:style-name="ce26">
            <text:p>Edenstraat - Hoogstraat</text:p>
          </table:table-cell>
          <table:table-cell office:value-type="float" office:value="1028" table:style-name="ce20">
            <text:p>1028</text:p>
          </table:table-cell>
          <table:table-cell office:value-type="string" table:style-name="ce20">
            <text:p>51.43475, 5.47248</text:p>
          </table:table-cell>
          <table:table-cell office:value-type="string" office:string-value="http://maps.google.nl/maps?f=q&amp;source=s_q&amp;hl=nl&amp;geocode=&amp;q=51.43475, 5.47248" table:formula="of:=CONCATENATE(&quot;http://maps.google.nl/maps?f=q&amp;source=s_q&amp;hl=nl&amp;geocode=&amp;q=&quot;;[.C18])" table:style-name="ce21">
            <text:p>http://maps.google.nl/maps?f=q&amp;source=s_q&amp;hl=nl&amp;geocode=&amp;q=51.43475, 5.47248</text:p>
          </table:table-cell>
          <table:table-cell office:value-type="string" office:string-value="google maps" table:formula="of:=HYPERLINK([.D18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Jorislaan - Stratumsedijk - Elzentlaan</text:p>
          </table:table-cell>
          <table:table-cell office:value-type="float" office:value="1041" table:style-name="ce20">
            <text:p>1041</text:p>
          </table:table-cell>
          <table:table-cell office:value-type="string" table:style-name="ce20">
            <text:p>51.42997, 5.48608</text:p>
          </table:table-cell>
          <table:table-cell office:value-type="string" office:string-value="http://maps.google.nl/maps?f=q&amp;source=s_q&amp;hl=nl&amp;geocode=&amp;q=51.42997, 5.48608" table:formula="of:=CONCATENATE(&quot;http://maps.google.nl/maps?f=q&amp;source=s_q&amp;hl=nl&amp;geocode=&amp;q=&quot;;[.C19])" table:style-name="ce21">
            <text:p>http://maps.google.nl/maps?f=q&amp;source=s_q&amp;hl=nl&amp;geocode=&amp;q=51.42997, 5.48608</text:p>
          </table:table-cell>
          <table:table-cell office:value-type="string" office:string-value="google maps" table:formula="of:=HYPERLINK([.D19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Geldropseweg - Gabriel Metsulaan</text:p>
          </table:table-cell>
          <table:table-cell office:value-type="float" office:value="1048" table:style-name="ce20">
            <text:p>1048</text:p>
          </table:table-cell>
          <table:table-cell office:value-type="string" table:style-name="ce20">
            <text:p>51.43207, 5.49327</text:p>
          </table:table-cell>
          <table:table-cell office:value-type="string" office:string-value="http://maps.google.nl/maps?f=q&amp;source=s_q&amp;hl=nl&amp;geocode=&amp;q=51.43207, 5.49327" table:formula="of:=CONCATENATE(&quot;http://maps.google.nl/maps?f=q&amp;source=s_q&amp;hl=nl&amp;geocode=&amp;q=&quot;;[.C20])" table:style-name="ce21">
            <text:p>http://maps.google.nl/maps?f=q&amp;source=s_q&amp;hl=nl&amp;geocode=&amp;q=51.43207, 5.49327</text:p>
          </table:table-cell>
          <table:table-cell office:value-type="string" office:string-value="google maps" table:formula="of:=HYPERLINK([.D20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Gasthuisstraat (GOP)</text:p>
          </table:table-cell>
          <table:table-cell office:value-type="float" office:value="1079" table:style-name="ce20">
            <text:p>1079</text:p>
          </table:table-cell>
          <table:table-cell office:value-type="string" table:style-name="ce20">
            <text:p>51.43043, 5.48902</text:p>
          </table:table-cell>
          <table:table-cell office:value-type="string" office:string-value="http://maps.google.nl/maps?f=q&amp;source=s_q&amp;hl=nl&amp;geocode=&amp;q=51.43043, 5.48902" table:formula="of:=CONCATENATE(&quot;http://maps.google.nl/maps?f=q&amp;source=s_q&amp;hl=nl&amp;geocode=&amp;q=&quot;;[.C21])" table:style-name="ce21">
            <text:p>http://maps.google.nl/maps?f=q&amp;source=s_q&amp;hl=nl&amp;geocode=&amp;q=51.43043, 5.48902</text:p>
          </table:table-cell>
          <table:table-cell office:value-type="string" office:string-value="google maps" table:formula="of:=HYPERLINK([.D21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B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0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Centrum</text:p>
          </table:table-cell>
          <table:table-cell office:value-type="string" table:style-name="ce18">
            <text:p>alleen kast</text:p>
          </table:table-cell>
          <table:table-cell table:style-name="ce18"/>
          <table:table-cell table:number-columns-repeated="16369"/>
        </table:table-row>
        <table:table-row table:style-name="ro2">
          <table:table-cell office:value-type="string" table:style-name="ce26">
            <text:p>Mathildelaan - Parkeergarage</text:p>
          </table:table-cell>
          <table:table-cell office:value-type="float" office:value="1082" table:style-name="ce20">
            <text:p>1082</text:p>
          </table:table-cell>
          <table:table-cell office:value-type="string" table:style-name="ce20">
            <text:p>51.44110, 5.47342</text:p>
          </table:table-cell>
          <table:table-cell office:value-type="string" office:string-value="http://maps.google.nl/maps?f=q&amp;source=s_q&amp;hl=nl&amp;geocode=&amp;q=51.44110, 5.47342" table:formula="of:=CONCATENATE(&quot;http://maps.google.nl/maps?f=q&amp;source=s_q&amp;hl=nl&amp;geocode=&amp;q=&quot;;[.C22])" table:style-name="ce21">
            <text:p>http://maps.google.nl/maps?f=q&amp;source=s_q&amp;hl=nl&amp;geocode=&amp;q=51.44110, 5.47342</text:p>
          </table:table-cell>
          <table:table-cell office:value-type="string" office:string-value="google maps" table:formula="of:=HYPERLINK([.D22];&quot;google maps&quot;)" table:style-name="ce22">
            <text:p>google maps</text:p>
          </table:table-cell>
          <table:table-cell office:value-type="string" table:content-validation-name="val3" table:style-name="ce20">
            <text:p>AD580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ee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Marconilaan - Galileistraat</text:p>
          </table:table-cell>
          <table:table-cell office:value-type="float" office:value="2001" table:style-name="ce20">
            <text:p>2001</text:p>
          </table:table-cell>
          <table:table-cell office:value-type="string" table:style-name="ce20">
            <text:p>51.45028, 5.45897</text:p>
          </table:table-cell>
          <table:table-cell office:value-type="string" office:string-value="http://maps.google.nl/maps?f=q&amp;source=s_q&amp;hl=nl&amp;geocode=&amp;q=51.45028, 5.45897" table:formula="of:=CONCATENATE(&quot;http://maps.google.nl/maps?f=q&amp;source=s_q&amp;hl=nl&amp;geocode=&amp;q=&quot;;[.C23])" table:style-name="ce21">
            <text:p>http://maps.google.nl/maps?f=q&amp;source=s_q&amp;hl=nl&amp;geocode=&amp;q=51.45028, 5.45897</text:p>
          </table:table-cell>
          <table:table-cell office:value-type="string" office:string-value="google maps" table:formula="of:=HYPERLINK([.D23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Marconilaan - Edisonstraat</text:p>
          </table:table-cell>
          <table:table-cell office:value-type="float" office:value="2002" table:style-name="ce20">
            <text:p>2002</text:p>
          </table:table-cell>
          <table:table-cell office:value-type="string" table:style-name="ce20">
            <text:p>51.45143, 5.46291</text:p>
          </table:table-cell>
          <table:table-cell office:value-type="string" office:string-value="http://maps.google.nl/maps?f=q&amp;source=s_q&amp;hl=nl&amp;geocode=&amp;q=51.45143, 5.46291" table:formula="of:=CONCATENATE(&quot;http://maps.google.nl/maps?f=q&amp;source=s_q&amp;hl=nl&amp;geocode=&amp;q=&quot;;[.C24])" table:style-name="ce21">
            <text:p>http://maps.google.nl/maps?f=q&amp;source=s_q&amp;hl=nl&amp;geocode=&amp;q=51.45143, 5.46291</text:p>
          </table:table-cell>
          <table:table-cell office:value-type="string" office:string-value="google maps" table:formula="of:=HYPERLINK([.D24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Boschdijk - Marconilaan</text:p>
          </table:table-cell>
          <table:table-cell office:value-type="float" office:value="2003" table:style-name="ce20">
            <text:p>2003</text:p>
          </table:table-cell>
          <table:table-cell office:value-type="string" table:style-name="ce20">
            <text:p>51.45203, 5.46444</text:p>
          </table:table-cell>
          <table:table-cell office:value-type="string" office:string-value="http://maps.google.nl/maps?f=q&amp;source=s_q&amp;hl=nl&amp;geocode=&amp;q=51.45203, 5.46444" table:formula="of:=CONCATENATE(&quot;http://maps.google.nl/maps?f=q&amp;source=s_q&amp;hl=nl&amp;geocode=&amp;q=&quot;;[.C25])" table:style-name="ce21">
            <text:p>http://maps.google.nl/maps?f=q&amp;source=s_q&amp;hl=nl&amp;geocode=&amp;q=51.45203, 5.46444</text:p>
          </table:table-cell>
          <table:table-cell office:value-type="string" office:string-value="google maps" table:formula="of:=HYPERLINK([.D25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Pastoriestraat - Kloosterdreef</text:p>
          </table:table-cell>
          <table:table-cell office:value-type="float" office:value="2004" table:style-name="ce20">
            <text:p>2004</text:p>
          </table:table-cell>
          <table:table-cell office:value-type="string" table:style-name="ce20">
            <text:p>51.45269, 5.47138</text:p>
          </table:table-cell>
          <table:table-cell office:value-type="string" office:string-value="http://maps.google.nl/maps?f=q&amp;source=s_q&amp;hl=nl&amp;geocode=&amp;q=51.45269, 5.47138" table:formula="of:=CONCATENATE(&quot;http://maps.google.nl/maps?f=q&amp;source=s_q&amp;hl=nl&amp;geocode=&amp;q=&quot;;[.C26])" table:style-name="ce21">
            <text:p>http://maps.google.nl/maps?f=q&amp;source=s_q&amp;hl=nl&amp;geocode=&amp;q=51.45269, 5.47138</text:p>
          </table:table-cell>
          <table:table-cell office:value-type="string" office:string-value="google maps" table:formula="of:=HYPERLINK([.D26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O.L. Vrouwestraat - Montgomerylaan</text:p>
          </table:table-cell>
          <table:table-cell office:value-type="float" office:value="2005" table:style-name="ce20">
            <text:p>2005</text:p>
          </table:table-cell>
          <table:table-cell office:value-type="string" table:style-name="ce20">
            <text:p>51.45284, 5.47769</text:p>
          </table:table-cell>
          <table:table-cell office:value-type="string" office:string-value="http://maps.google.nl/maps?f=q&amp;source=s_q&amp;hl=nl&amp;geocode=&amp;q=51.45284, 5.47769" table:formula="of:=CONCATENATE(&quot;http://maps.google.nl/maps?f=q&amp;source=s_q&amp;hl=nl&amp;geocode=&amp;q=&quot;;[.C27])" table:style-name="ce21">
            <text:p>http://maps.google.nl/maps?f=q&amp;source=s_q&amp;hl=nl&amp;geocode=&amp;q=51.45284, 5.47769</text:p>
          </table:table-cell>
          <table:table-cell office:value-type="string" office:string-value="google maps" table:formula="of:=HYPERLINK([.D27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office:value-type="string" table:style-name="ce18">
            <text:p>recentelijk vernieuwd; alleen kast opgenomen (VRA aanpassen)</text:p>
          </table:table-cell>
          <table:table-cell office:value-type="string" table:style-name="ce18">
            <text:p>ja</text:p>
          </table:table-cell>
          <table:table-cell table:number-columns-repeated="16369"/>
        </table:table-row>
        <table:table-row table:style-name="ro2">
          <table:table-cell office:value-type="string" table:style-name="ce19">
            <text:p>O.L. Vrouwestraat - J.F. Kennedylaan</text:p>
          </table:table-cell>
          <table:table-cell office:value-type="float" office:value="2006" table:style-name="ce20">
            <text:p>2006</text:p>
          </table:table-cell>
          <table:table-cell office:value-type="string" table:style-name="ce20">
            <text:p>51.45272, 5.48470</text:p>
          </table:table-cell>
          <table:table-cell office:value-type="string" office:string-value="http://maps.google.nl/maps?f=q&amp;source=s_q&amp;hl=nl&amp;geocode=&amp;q=51.45272, 5.48470" table:formula="of:=CONCATENATE(&quot;http://maps.google.nl/maps?f=q&amp;source=s_q&amp;hl=nl&amp;geocode=&amp;q=&quot;;[.C28])" table:style-name="ce21">
            <text:p>http://maps.google.nl/maps?f=q&amp;source=s_q&amp;hl=nl&amp;geocode=&amp;q=51.45272, 5.48470</text:p>
          </table:table-cell>
          <table:table-cell office:value-type="string" office:string-value="google maps" table:formula="of:=HYPERLINK([.D28];&quot;google maps&quot;)" table:style-name="ce22">
            <text:p>google maps</text:p>
          </table:table-cell>
          <table:table-cell office:value-type="string" table:content-validation-name="val3" table:style-name="ce20">
            <text:p>EC1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O.L. Vrouwestraat - Th. Fliednerstraat + Odysakastje</text:p>
          </table:table-cell>
          <table:table-cell office:value-type="float" office:value="2007" table:style-name="ce20">
            <text:p>2007</text:p>
          </table:table-cell>
          <table:table-cell office:value-type="string" table:style-name="ce20">
            <text:p>51.45260, 5.48939</text:p>
          </table:table-cell>
          <table:table-cell office:value-type="string" office:string-value="http://maps.google.nl/maps?f=q&amp;source=s_q&amp;hl=nl&amp;geocode=&amp;q=51.45260, 5.48939" table:formula="of:=CONCATENATE(&quot;http://maps.google.nl/maps?f=q&amp;source=s_q&amp;hl=nl&amp;geocode=&amp;q=&quot;;[.C29])" table:style-name="ce21">
            <text:p>http://maps.google.nl/maps?f=q&amp;source=s_q&amp;hl=nl&amp;geocode=&amp;q=51.45260, 5.48939</text:p>
          </table:table-cell>
          <table:table-cell office:value-type="string" office:string-value="google maps" table:formula="of:=HYPERLINK([.D29];&quot;google maps&quot;)" table:style-name="ce22">
            <text:p>google maps</text:p>
          </table:table-cell>
          <table:table-cell office:value-type="string" table:content-validation-name="val3" table:style-name="ce20">
            <text:p>EC2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Insulindelaan - Javalaan</text:p>
          </table:table-cell>
          <table:table-cell office:value-type="float" office:value="2008" table:style-name="ce20">
            <text:p>2008</text:p>
          </table:table-cell>
          <table:table-cell office:value-type="string" table:style-name="ce20">
            <text:p>51.44969, 5.49822</text:p>
          </table:table-cell>
          <table:table-cell office:value-type="string" office:string-value="http://maps.google.nl/maps?f=q&amp;source=s_q&amp;hl=nl&amp;geocode=&amp;q=51.44969, 5.49822" table:formula="of:=CONCATENATE(&quot;http://maps.google.nl/maps?f=q&amp;source=s_q&amp;hl=nl&amp;geocode=&amp;q=&quot;;[.C30])" table:style-name="ce21">
            <text:p>http://maps.google.nl/maps?f=q&amp;source=s_q&amp;hl=nl&amp;geocode=&amp;q=51.44969, 5.49822</text:p>
          </table:table-cell>
          <table:table-cell office:value-type="string" office:string-value="google maps" table:formula="of:=HYPERLINK([.D30];&quot;google maps&quot;)" table:style-name="ce22">
            <text:p>google maps</text:p>
          </table:table-cell>
          <table:table-cell office:value-type="string" table:content-validation-name="val3" table:style-name="ce20">
            <text:p>EC2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Insulindelaan - Professor Dorgegolaan + Odysakastje</text:p>
          </table:table-cell>
          <table:table-cell office:value-type="float" office:value="2009" table:style-name="ce20">
            <text:p>2009</text:p>
          </table:table-cell>
          <table:table-cell office:value-type="string" table:style-name="ce20">
            <text:p>51.44705, 5.50036</text:p>
          </table:table-cell>
          <table:table-cell office:value-type="string" office:string-value="http://maps.google.nl/maps?f=q&amp;source=s_q&amp;hl=nl&amp;geocode=&amp;q=51.44705, 5.50036" table:formula="of:=CONCATENATE(&quot;http://maps.google.nl/maps?f=q&amp;source=s_q&amp;hl=nl&amp;geocode=&amp;q=&quot;;[.C31])" table:style-name="ce21">
            <text:p>http://maps.google.nl/maps?f=q&amp;source=s_q&amp;hl=nl&amp;geocode=&amp;q=51.44705, 5.50036</text:p>
          </table:table-cell>
          <table:table-cell office:value-type="string" office:string-value="google maps" table:formula="of:=HYPERLINK([.D31];&quot;google maps&quot;)" table:style-name="ce22">
            <text:p>google maps</text:p>
          </table:table-cell>
          <table:table-cell office:value-type="string" table:content-validation-name="val3" table:style-name="ce20">
            <text:p>EC2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Boschdijk - Zernikestraat</text:p>
          </table:table-cell>
          <table:table-cell office:value-type="float" office:value="2025" table:style-name="ce20">
            <text:p>2025</text:p>
          </table:table-cell>
          <table:table-cell office:value-type="string" table:style-name="ce20">
            <text:p>51.44627, 5.47002</text:p>
          </table:table-cell>
          <table:table-cell office:value-type="string" office:string-value="http://maps.google.nl/maps?f=q&amp;source=s_q&amp;hl=nl&amp;geocode=&amp;q=51.44627, 5.47002" table:formula="of:=CONCATENATE(&quot;http://maps.google.nl/maps?f=q&amp;source=s_q&amp;hl=nl&amp;geocode=&amp;q=&quot;;[.C32])" table:style-name="ce21">
            <text:p>http://maps.google.nl/maps?f=q&amp;source=s_q&amp;hl=nl&amp;geocode=&amp;q=51.44627, 5.47002</text:p>
          </table:table-cell>
          <table:table-cell office:value-type="string" office:string-value="google maps" table:formula="of:=HYPERLINK([.D32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Boschdijk - Fellenoord</text:p>
          </table:table-cell>
          <table:table-cell office:value-type="float" office:value="2026" table:style-name="ce20">
            <text:p>2026</text:p>
          </table:table-cell>
          <table:table-cell office:value-type="string" table:style-name="ce20">
            <text:p>51.44340, 5.47260</text:p>
          </table:table-cell>
          <table:table-cell office:value-type="string" office:string-value="http://maps.google.nl/maps?f=q&amp;source=s_q&amp;hl=nl&amp;geocode=&amp;q=51.44340, 5.47260" table:formula="of:=CONCATENATE(&quot;http://maps.google.nl/maps?f=q&amp;source=s_q&amp;hl=nl&amp;geocode=&amp;q=&quot;;[.C33])" table:style-name="ce21">
            <text:p>http://maps.google.nl/maps?f=q&amp;source=s_q&amp;hl=nl&amp;geocode=&amp;q=51.44340, 5.47260</text:p>
          </table:table-cell>
          <table:table-cell office:value-type="string" office:string-value="google maps" table:formula="of:=HYPERLINK([.D33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Montgomerylaan - Fellenoord</text:p>
          </table:table-cell>
          <table:table-cell office:value-type="float" office:value="2028" table:style-name="ce20">
            <text:p>2028</text:p>
          </table:table-cell>
          <table:table-cell office:value-type="string" table:style-name="ce20">
            <text:p>51.44430, 5.47682</text:p>
          </table:table-cell>
          <table:table-cell office:value-type="string" office:string-value="http://maps.google.nl/maps?f=q&amp;source=s_q&amp;hl=nl&amp;geocode=&amp;q=51.44430, 5.47682" table:formula="of:=CONCATENATE(&quot;http://maps.google.nl/maps?f=q&amp;source=s_q&amp;hl=nl&amp;geocode=&amp;q=&quot;;[.C34])" table:style-name="ce21">
            <text:p>http://maps.google.nl/maps?f=q&amp;source=s_q&amp;hl=nl&amp;geocode=&amp;q=51.44430, 5.47682</text:p>
          </table:table-cell>
          <table:table-cell office:value-type="string" office:string-value="google maps" table:formula="of:=HYPERLINK([.D34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J.F. Kennedylaan - Fellenoord</text:p>
          </table:table-cell>
          <table:table-cell office:value-type="float" office:value="2030" table:style-name="ce20">
            <text:p>2030</text:p>
          </table:table-cell>
          <table:table-cell office:value-type="string" table:style-name="ce20">
            <text:p>51.44496, 5.48075</text:p>
          </table:table-cell>
          <table:table-cell office:value-type="string" office:string-value="http://maps.google.nl/maps?f=q&amp;source=s_q&amp;hl=nl&amp;geocode=&amp;q=51.44496, 5.48075" table:formula="of:=CONCATENATE(&quot;http://maps.google.nl/maps?f=q&amp;source=s_q&amp;hl=nl&amp;geocode=&amp;q=&quot;;[.C35])" table:style-name="ce21">
            <text:p>http://maps.google.nl/maps?f=q&amp;source=s_q&amp;hl=nl&amp;geocode=&amp;q=51.44496, 5.48075</text:p>
          </table:table-cell>
          <table:table-cell office:value-type="string" office:string-value="google maps" table:formula="of:=HYPERLINK([.D35];&quot;google maps&quot;)" table:style-name="ce22">
            <text:p>google maps</text:p>
          </table:table-cell>
          <table:table-cell office:value-type="string" table:content-validation-name="val3" table:style-name="ce20">
            <text:p>FlowNode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Montgomerylaan - Vincent van den Heuvellaan</text:p>
          </table:table-cell>
          <table:table-cell office:value-type="float" office:value="2034" table:style-name="ce20">
            <text:p>2034</text:p>
          </table:table-cell>
          <table:table-cell office:value-type="string" table:style-name="ce20">
            <text:p>51.44626, 5.47679</text:p>
          </table:table-cell>
          <table:table-cell office:value-type="string" office:string-value="http://maps.google.nl/maps?f=q&amp;source=s_q&amp;hl=nl&amp;geocode=&amp;q=51.44626, 5.47679" table:formula="of:=CONCATENATE(&quot;http://maps.google.nl/maps?f=q&amp;source=s_q&amp;hl=nl&amp;geocode=&amp;q=&quot;;[.C36])" table:style-name="ce21">
            <text:p>http://maps.google.nl/maps?f=q&amp;source=s_q&amp;hl=nl&amp;geocode=&amp;q=51.44626, 5.47679</text:p>
          </table:table-cell>
          <table:table-cell office:value-type="string" office:string-value="google maps" table:formula="of:=HYPERLINK([.D36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Montgomerylaan - Gildelaan</text:p>
          </table:table-cell>
          <table:table-cell office:value-type="float" office:value="2035" table:style-name="ce20">
            <text:p>2035</text:p>
          </table:table-cell>
          <table:table-cell office:value-type="string" table:style-name="ce20">
            <text:p>51.44773, 5.47672</text:p>
          </table:table-cell>
          <table:table-cell office:value-type="string" office:string-value="http://maps.google.nl/maps?f=q&amp;source=s_q&amp;hl=nl&amp;geocode=&amp;q=51.44773, 5.47672" table:formula="of:=CONCATENATE(&quot;http://maps.google.nl/maps?f=q&amp;source=s_q&amp;hl=nl&amp;geocode=&amp;q=&quot;;[.C37])" table:style-name="ce21">
            <text:p>http://maps.google.nl/maps?f=q&amp;source=s_q&amp;hl=nl&amp;geocode=&amp;q=51.44773, 5.47672</text:p>
          </table:table-cell>
          <table:table-cell office:value-type="string" office:string-value="google maps" table:formula="of:=HYPERLINK([.D37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Montgomerylaan - Rachelsmolen</text:p>
          </table:table-cell>
          <table:table-cell office:value-type="float" office:value="2036" table:style-name="ce20">
            <text:p>2036</text:p>
          </table:table-cell>
          <table:table-cell office:value-type="string" table:style-name="ce20">
            <text:p>51.45104, 5.47755</text:p>
          </table:table-cell>
          <table:table-cell office:value-type="string" office:string-value="http://maps.google.nl/maps?f=q&amp;source=s_q&amp;hl=nl&amp;geocode=&amp;q=51.45104, 5.47755" table:formula="of:=CONCATENATE(&quot;http://maps.google.nl/maps?f=q&amp;source=s_q&amp;hl=nl&amp;geocode=&amp;q=&quot;;[.C38])" table:style-name="ce21">
            <text:p>http://maps.google.nl/maps?f=q&amp;source=s_q&amp;hl=nl&amp;geocode=&amp;q=51.45104, 5.47755</text:p>
          </table:table-cell>
          <table:table-cell office:value-type="string" office:string-value="google maps" table:formula="of:=HYPERLINK([.D38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Jeroen Boschlaan - Tongelresestraat</text:p>
          </table:table-cell>
          <table:table-cell office:value-type="float" office:value="2088" table:style-name="ce20">
            <text:p>2088</text:p>
          </table:table-cell>
          <table:table-cell office:value-type="string" table:style-name="ce20">
            <text:p>51.44163, 5.50403</text:p>
          </table:table-cell>
          <table:table-cell office:value-type="string" office:string-value="http://maps.google.nl/maps?f=q&amp;source=s_q&amp;hl=nl&amp;geocode=&amp;q=51.44163, 5.50403" table:formula="of:=CONCATENATE(&quot;http://maps.google.nl/maps?f=q&amp;source=s_q&amp;hl=nl&amp;geocode=&amp;q=&quot;;[.C39])" table:style-name="ce21">
            <text:p>http://maps.google.nl/maps?f=q&amp;source=s_q&amp;hl=nl&amp;geocode=&amp;q=51.44163, 5.50403</text:p>
          </table:table-cell>
          <table:table-cell office:value-type="string" office:string-value="google maps" table:formula="of:=HYPERLINK([.D39];&quot;google maps&quot;)" table:style-name="ce22">
            <text:p>google maps</text:p>
          </table:table-cell>
          <table:table-cell office:value-type="string" table:content-validation-name="val3" table:style-name="ce20">
            <text:p>EC2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Jeroen Boschlaan - Hobbemastraat</text:p>
          </table:table-cell>
          <table:table-cell office:value-type="float" office:value="2089" table:style-name="ce20">
            <text:p>2089</text:p>
          </table:table-cell>
          <table:table-cell office:value-type="string" table:style-name="ce20">
            <text:p>51.43851, 5.50485</text:p>
          </table:table-cell>
          <table:table-cell office:value-type="string" office:string-value="http://maps.google.nl/maps?f=q&amp;source=s_q&amp;hl=nl&amp;geocode=&amp;q=51.43851, 5.50485" table:formula="of:=CONCATENATE(&quot;http://maps.google.nl/maps?f=q&amp;source=s_q&amp;hl=nl&amp;geocode=&amp;q=&quot;;[.C40])" table:style-name="ce21">
            <text:p>http://maps.google.nl/maps?f=q&amp;source=s_q&amp;hl=nl&amp;geocode=&amp;q=51.43851, 5.50485</text:p>
          </table:table-cell>
          <table:table-cell office:value-type="string" office:string-value="google maps" table:formula="of:=HYPERLINK([.D40];&quot;google maps&quot;)" table:style-name="ce22">
            <text:p>google maps</text:p>
          </table:table-cell>
          <table:table-cell office:value-type="string" table:content-validation-name="val3" table:style-name="ce20">
            <text:p>EC2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Boschdijk - Pastoor Petersstraat</text:p>
          </table:table-cell>
          <table:table-cell office:value-type="float" office:value="2115" table:style-name="ce20">
            <text:p>2115</text:p>
          </table:table-cell>
          <table:table-cell office:value-type="string" table:style-name="ce20">
            <text:p>51.44450, 5.47181</text:p>
          </table:table-cell>
          <table:table-cell office:value-type="string" office:string-value="http://maps.google.nl/maps?f=q&amp;source=s_q&amp;hl=nl&amp;geocode=&amp;q=51.44450, 5.47181" table:formula="of:=CONCATENATE(&quot;http://maps.google.nl/maps?f=q&amp;source=s_q&amp;hl=nl&amp;geocode=&amp;q=&quot;;[.C41])" table:style-name="ce21">
            <text:p>http://maps.google.nl/maps?f=q&amp;source=s_q&amp;hl=nl&amp;geocode=&amp;q=51.44450, 5.47181</text:p>
          </table:table-cell>
          <table:table-cell office:value-type="string" office:string-value="google maps" table:formula="of:=HYPERLINK([.D41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Beukenlaan - Cederlaan</text:p>
          </table:table-cell>
          <table:table-cell office:value-type="float" office:value="3001" table:style-name="ce20">
            <text:p>3001</text:p>
          </table:table-cell>
          <table:table-cell office:value-type="string" table:style-name="ce20">
            <text:p>51.44496, 5.44859</text:p>
          </table:table-cell>
          <table:table-cell office:value-type="string" office:string-value="http://maps.google.nl/maps?f=q&amp;source=s_q&amp;hl=nl&amp;geocode=&amp;q=51.44496, 5.44859" table:formula="of:=CONCATENATE(&quot;http://maps.google.nl/maps?f=q&amp;source=s_q&amp;hl=nl&amp;geocode=&amp;q=&quot;;[.C42])" table:style-name="ce21">
            <text:p>http://maps.google.nl/maps?f=q&amp;source=s_q&amp;hl=nl&amp;geocode=&amp;q=51.44496, 5.44859</text:p>
          </table:table-cell>
          <table:table-cell office:value-type="string" office:string-value="google maps" table:formula="of:=HYPERLINK([.D42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Botenlaan - Strijpsestraat</text:p>
          </table:table-cell>
          <table:table-cell office:value-type="float" office:value="3003" table:style-name="ce20">
            <text:p>3003</text:p>
          </table:table-cell>
          <table:table-cell office:value-type="string" table:style-name="ce20">
            <text:p>51.43969, 5.45016</text:p>
          </table:table-cell>
          <table:table-cell office:value-type="string" office:string-value="http://maps.google.nl/maps?f=q&amp;source=s_q&amp;hl=nl&amp;geocode=&amp;q=51.43969, 5.45016" table:formula="of:=CONCATENATE(&quot;http://maps.google.nl/maps?f=q&amp;source=s_q&amp;hl=nl&amp;geocode=&amp;q=&quot;;[.C43])" table:style-name="ce21">
            <text:p>http://maps.google.nl/maps?f=q&amp;source=s_q&amp;hl=nl&amp;geocode=&amp;q=51.43969, 5.45016</text:p>
          </table:table-cell>
          <table:table-cell office:value-type="string" office:string-value="google maps" table:formula="of:=HYPERLINK([.D43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Botenlaan - Hastelweg</text:p>
          </table:table-cell>
          <table:table-cell office:value-type="float" office:value="3004" table:style-name="ce20">
            <text:p>3004</text:p>
          </table:table-cell>
          <table:table-cell office:value-type="string" table:style-name="ce20">
            <text:p>51.43606, 5.45194</text:p>
          </table:table-cell>
          <table:table-cell office:value-type="string" office:string-value="http://maps.google.nl/maps?f=q&amp;source=s_q&amp;hl=nl&amp;geocode=&amp;q=51.43606, 5.45194" table:formula="of:=CONCATENATE(&quot;http://maps.google.nl/maps?f=q&amp;source=s_q&amp;hl=nl&amp;geocode=&amp;q=&quot;;[.C44])" table:style-name="ce21">
            <text:p>http://maps.google.nl/maps?f=q&amp;source=s_q&amp;hl=nl&amp;geocode=&amp;q=51.43606, 5.45194</text:p>
          </table:table-cell>
          <table:table-cell office:value-type="string" office:string-value="google maps" table:formula="of:=HYPERLINK([.D44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Karel de Grotelaan - Limburglaan</text:p>
          </table:table-cell>
          <table:table-cell office:value-type="float" office:value="3005" table:style-name="ce20">
            <text:p>3005</text:p>
          </table:table-cell>
          <table:table-cell office:value-type="string" table:style-name="ce20">
            <text:p>51.42865, 5.46049</text:p>
          </table:table-cell>
          <table:table-cell office:value-type="string" office:string-value="http://maps.google.nl/maps?f=q&amp;source=s_q&amp;hl=nl&amp;geocode=&amp;q=51.42865, 5.46049" table:formula="of:=CONCATENATE(&quot;http://maps.google.nl/maps?f=q&amp;source=s_q&amp;hl=nl&amp;geocode=&amp;q=&quot;;[.C45])" table:style-name="ce21">
            <text:p>http://maps.google.nl/maps?f=q&amp;source=s_q&amp;hl=nl&amp;geocode=&amp;q=51.42865, 5.46049</text:p>
          </table:table-cell>
          <table:table-cell office:value-type="string" office:string-value="google maps" table:formula="of:=HYPERLINK([.D45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Keizer Karel V singel - Hoogstraat</text:p>
          </table:table-cell>
          <table:table-cell office:value-type="float" office:value="3006" table:style-name="ce20">
            <text:p>3006</text:p>
          </table:table-cell>
          <table:table-cell office:value-type="string" table:style-name="ce20">
            <text:p>51.42757, 5.46407</text:p>
          </table:table-cell>
          <table:table-cell office:value-type="string" office:string-value="http://maps.google.nl/maps?f=q&amp;source=s_q&amp;hl=nl&amp;geocode=&amp;q=51.42757, 5.46407" table:formula="of:=CONCATENATE(&quot;http://maps.google.nl/maps?f=q&amp;source=s_q&amp;hl=nl&amp;geocode=&amp;q=&quot;;[.C46])" table:style-name="ce21">
            <text:p>http://maps.google.nl/maps?f=q&amp;source=s_q&amp;hl=nl&amp;geocode=&amp;q=51.42757, 5.46407</text:p>
          </table:table-cell>
          <table:table-cell office:value-type="string" office:string-value="google maps" table:formula="of:=HYPERLINK([.D46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Boutenslaan - Gestelsestraat</text:p>
          </table:table-cell>
          <table:table-cell office:value-type="float" office:value="3007" table:style-name="ce20">
            <text:p>3007</text:p>
          </table:table-cell>
          <table:table-cell office:value-type="string" table:style-name="ce20">
            <text:p>51.42620, 5.46848</text:p>
          </table:table-cell>
          <table:table-cell office:value-type="string" office:string-value="http://maps.google.nl/maps?f=q&amp;source=s_q&amp;hl=nl&amp;geocode=&amp;q=51.42620, 5.46848" table:formula="of:=CONCATENATE(&quot;http://maps.google.nl/maps?f=q&amp;source=s_q&amp;hl=nl&amp;geocode=&amp;q=&quot;;[.C47])" table:style-name="ce21">
            <text:p>http://maps.google.nl/maps?f=q&amp;source=s_q&amp;hl=nl&amp;geocode=&amp;q=51.42620, 5.46848</text:p>
          </table:table-cell>
          <table:table-cell office:value-type="string" office:string-value="google maps" table:formula="of:=HYPERLINK([.D47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Aalsterweg - Boutenslaan</text:p>
          </table:table-cell>
          <table:table-cell office:value-type="float" office:value="3008" table:style-name="ce20">
            <text:p>3008</text:p>
          </table:table-cell>
          <table:table-cell office:value-type="string" table:style-name="ce20">
            <text:p>51.42397, 5.48561</text:p>
          </table:table-cell>
          <table:table-cell office:value-type="string" office:string-value="http://maps.google.nl/maps?f=q&amp;source=s_q&amp;hl=nl&amp;geocode=&amp;q=51.42397, 5.48561" table:formula="of:=CONCATENATE(&quot;http://maps.google.nl/maps?f=q&amp;source=s_q&amp;hl=nl&amp;geocode=&amp;q=&quot;;[.C48])" table:style-name="ce21">
            <text:p>http://maps.google.nl/maps?f=q&amp;source=s_q&amp;hl=nl&amp;geocode=&amp;q=51.42397, 5.48561</text:p>
          </table:table-cell>
          <table:table-cell office:value-type="string" office:string-value="google maps" table:formula="of:=HYPERLINK([.D48];&quot;google maps&quot;)" table:style-name="ce22">
            <text:p>google maps</text:p>
          </table:table-cell>
          <table:table-cell office:value-type="string" table:content-validation-name="val3" table:style-name="ce20">
            <text:p>EC1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Leenderweg - Leostraat</text:p>
          </table:table-cell>
          <table:table-cell office:value-type="float" office:value="3009" table:style-name="ce20">
            <text:p>3009</text:p>
          </table:table-cell>
          <table:table-cell office:value-type="string" table:style-name="ce20">
            <text:p>51.42421, 5.49270</text:p>
          </table:table-cell>
          <table:table-cell office:value-type="string" office:string-value="http://maps.google.nl/maps?f=q&amp;source=s_q&amp;hl=nl&amp;geocode=&amp;q=51.42421, 5.49270" table:formula="of:=CONCATENATE(&quot;http://maps.google.nl/maps?f=q&amp;source=s_q&amp;hl=nl&amp;geocode=&amp;q=&quot;;[.C49])" table:style-name="ce21">
            <text:p>http://maps.google.nl/maps?f=q&amp;source=s_q&amp;hl=nl&amp;geocode=&amp;q=51.42421, 5.49270</text:p>
          </table:table-cell>
          <table:table-cell office:value-type="string" office:string-value="google maps" table:formula="of:=HYPERLINK([.D49];&quot;google maps&quot;)" table:style-name="ce22">
            <text:p>google maps</text:p>
          </table:table-cell>
          <table:table-cell office:value-type="string" table:content-validation-name="val3" table:style-name="ce20">
            <text:p>EC2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30"/>
          <table:table-cell table:number-columns-repeated="16368" table:style-name="ce31"/>
        </table:table-row>
        <table:table-row table:style-name="ro2">
          <table:table-cell office:value-type="string" table:style-name="ce19">
            <text:p>Heezerweg - Piuslaan</text:p>
          </table:table-cell>
          <table:table-cell office:value-type="float" office:value="3010" table:style-name="ce20">
            <text:p>3010</text:p>
          </table:table-cell>
          <table:table-cell office:value-type="string" table:style-name="ce20">
            <text:p>51.42544, 5.49527</text:p>
          </table:table-cell>
          <table:table-cell office:value-type="string" office:string-value="http://maps.google.nl/maps?f=q&amp;source=s_q&amp;hl=nl&amp;geocode=&amp;q=51.42544, 5.49527" table:formula="of:=CONCATENATE(&quot;http://maps.google.nl/maps?f=q&amp;source=s_q&amp;hl=nl&amp;geocode=&amp;q=&quot;;[.C50])" table:style-name="ce21">
            <text:p>http://maps.google.nl/maps?f=q&amp;source=s_q&amp;hl=nl&amp;geocode=&amp;q=51.42544, 5.49527</text:p>
          </table:table-cell>
          <table:table-cell office:value-type="string" office:string-value="google maps" table:formula="of:=HYPERLINK([.D50];&quot;google maps&quot;)" table:style-name="ce22">
            <text:p>google maps</text:p>
          </table:table-cell>
          <table:table-cell office:value-type="string" table:content-validation-name="val3" table:style-name="ce20">
            <text:p>EC2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Petrus Donderstraat - Bonefaciuslaan</text:p>
          </table:table-cell>
          <table:table-cell office:value-type="float" office:value="3011" table:style-name="ce20">
            <text:p>3011</text:p>
          </table:table-cell>
          <table:table-cell office:value-type="string" table:style-name="ce20">
            <text:p>51.42752, 5.49923</text:p>
          </table:table-cell>
          <table:table-cell office:value-type="string" office:string-value="http://maps.google.nl/maps?f=q&amp;source=s_q&amp;hl=nl&amp;geocode=&amp;q=51.42752, 5.49923" table:formula="of:=CONCATENATE(&quot;http://maps.google.nl/maps?f=q&amp;source=s_q&amp;hl=nl&amp;geocode=&amp;q=&quot;;[.C51])" table:style-name="ce21">
            <text:p>http://maps.google.nl/maps?f=q&amp;source=s_q&amp;hl=nl&amp;geocode=&amp;q=51.42752, 5.49923</text:p>
          </table:table-cell>
          <table:table-cell office:value-type="string" office:string-value="google maps" table:formula="of:=HYPERLINK([.D51];&quot;google maps&quot;)" table:style-name="ce22">
            <text:p>google maps</text:p>
          </table:table-cell>
          <table:table-cell office:value-type="string" table:content-validation-name="val3" table:style-name="ce20">
            <text:p>EC1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Geldropseweg - Piuslaan</text:p>
          </table:table-cell>
          <table:table-cell office:value-type="float" office:value="3012" table:style-name="ce20">
            <text:p>3012</text:p>
          </table:table-cell>
          <table:table-cell office:value-type="string" table:style-name="ce20">
            <text:p>51.43128, 5.50274</text:p>
          </table:table-cell>
          <table:table-cell office:value-type="string" office:string-value="http://maps.google.nl/maps?f=q&amp;source=s_q&amp;hl=nl&amp;geocode=&amp;q=51.43128, 5.50274" table:formula="of:=CONCATENATE(&quot;http://maps.google.nl/maps?f=q&amp;source=s_q&amp;hl=nl&amp;geocode=&amp;q=&quot;;[.C52])" table:style-name="ce21">
            <text:p>http://maps.google.nl/maps?f=q&amp;source=s_q&amp;hl=nl&amp;geocode=&amp;q=51.43128, 5.50274</text:p>
          </table:table-cell>
          <table:table-cell office:value-type="string" office:string-value="google maps" table:formula="of:=HYPERLINK([.D52];&quot;google maps&quot;)" table:style-name="ce22">
            <text:p>google maps</text:p>
          </table:table-cell>
          <table:table-cell office:value-type="string" table:content-validation-name="val3" table:style-name="ce20">
            <text:p>EC1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0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Limburglaan - Beemdstraat</text:p>
          </table:table-cell>
          <table:table-cell office:value-type="float" office:value="3029" table:style-name="ce20">
            <text:p>3029</text:p>
          </table:table-cell>
          <table:table-cell office:value-type="string" table:style-name="ce20">
            <text:p>51.43182, 5.45439</text:p>
          </table:table-cell>
          <table:table-cell office:value-type="string" office:string-value="http://maps.google.nl/maps?f=q&amp;source=s_q&amp;hl=nl&amp;geocode=&amp;q=51.43182, 5.45439" table:formula="of:=CONCATENATE(&quot;http://maps.google.nl/maps?f=q&amp;source=s_q&amp;hl=nl&amp;geocode=&amp;q=&quot;;[.C53])" table:style-name="ce21">
            <text:p>http://maps.google.nl/maps?f=q&amp;source=s_q&amp;hl=nl&amp;geocode=&amp;q=51.43182, 5.45439</text:p>
          </table:table-cell>
          <table:table-cell office:value-type="string" office:string-value="google maps" table:formula="of:=HYPERLINK([.D53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Mathildelaan - Anton Philipslaan</text:p>
          </table:table-cell>
          <table:table-cell office:value-type="float" office:value="3086" table:style-name="ce20">
            <text:p>3086</text:p>
          </table:table-cell>
          <table:table-cell office:value-type="string" table:style-name="ce20">
            <text:p>51.44366, 5.46541</text:p>
          </table:table-cell>
          <table:table-cell office:value-type="string" office:string-value="http://maps.google.nl/maps?f=q&amp;source=s_q&amp;hl=nl&amp;geocode=&amp;q=51.44366, 5.46541" table:formula="of:=CONCATENATE(&quot;http://maps.google.nl/maps?f=q&amp;source=s_q&amp;hl=nl&amp;geocode=&amp;q=&quot;;[.C54])" table:style-name="ce21">
            <text:p>http://maps.google.nl/maps?f=q&amp;source=s_q&amp;hl=nl&amp;geocode=&amp;q=51.44366, 5.46541</text:p>
          </table:table-cell>
          <table:table-cell office:value-type="string" office:string-value="google maps" table:formula="of:=HYPERLINK([.D54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Mathildelaan - Glaslaan</text:p>
          </table:table-cell>
          <table:table-cell office:value-type="float" office:value="3087" table:style-name="ce20">
            <text:p>3087</text:p>
          </table:table-cell>
          <table:table-cell office:value-type="string" table:style-name="ce20">
            <text:p>51.44510, 5.46303</text:p>
          </table:table-cell>
          <table:table-cell office:value-type="string" office:string-value="http://maps.google.nl/maps?f=q&amp;source=s_q&amp;hl=nl&amp;geocode=&amp;q=51.44510, 5.46303" table:formula="of:=CONCATENATE(&quot;http://maps.google.nl/maps?f=q&amp;source=s_q&amp;hl=nl&amp;geocode=&amp;q=&quot;;[.C55])" table:style-name="ce21">
            <text:p>http://maps.google.nl/maps?f=q&amp;source=s_q&amp;hl=nl&amp;geocode=&amp;q=51.44510, 5.46303</text:p>
          </table:table-cell>
          <table:table-cell office:value-type="string" office:string-value="google maps" table:formula="of:=HYPERLINK([.D55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32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Philitelaan (busbaan Strijp S)</text:p>
          </table:table-cell>
          <table:table-cell office:value-type="float" office:value="3089" table:style-name="ce20">
            <text:p>3089</text:p>
          </table:table-cell>
          <table:table-cell office:value-type="string" table:style-name="ce20">
            <text:p>51.44659, 5.45977</text:p>
          </table:table-cell>
          <table:table-cell office:value-type="string" office:string-value="http://maps.google.nl/maps?f=q&amp;source=s_q&amp;hl=nl&amp;geocode=&amp;q=51.44659, 5.45977" table:formula="of:=CONCATENATE(&quot;http://maps.google.nl/maps?f=q&amp;source=s_q&amp;hl=nl&amp;geocode=&amp;q=&quot;;[.C56])" table:style-name="ce21">
            <text:p>http://maps.google.nl/maps?f=q&amp;source=s_q&amp;hl=nl&amp;geocode=&amp;q=51.44659, 5.45977</text:p>
          </table:table-cell>
          <table:table-cell office:value-type="string" office:string-value="google maps" table:formula="of:=HYPERLINK([.D56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Torenallee (busbaan Strijp S)</text:p>
          </table:table-cell>
          <table:table-cell office:value-type="float" office:value="3090" table:style-name="ce20">
            <text:p>3090</text:p>
          </table:table-cell>
          <table:table-cell office:value-type="string" table:style-name="ce20">
            <text:p>51.44631, 5.45831</text:p>
          </table:table-cell>
          <table:table-cell office:value-type="string" office:string-value="http://maps.google.nl/maps?f=q&amp;source=s_q&amp;hl=nl&amp;geocode=&amp;q=51.44631, 5.45831" table:formula="of:=CONCATENATE(&quot;http://maps.google.nl/maps?f=q&amp;source=s_q&amp;hl=nl&amp;geocode=&amp;q=&quot;;[.C57])" table:style-name="ce21">
            <text:p>http://maps.google.nl/maps?f=q&amp;source=s_q&amp;hl=nl&amp;geocode=&amp;q=51.44631, 5.45831</text:p>
          </table:table-cell>
          <table:table-cell office:value-type="string" office:string-value="google maps" table:formula="of:=HYPERLINK([.D57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Kastanjelaan - Cederlaan - Schootsestraat</text:p>
          </table:table-cell>
          <table:table-cell office:value-type="float" office:value="3092" table:style-name="ce20">
            <text:p>3092</text:p>
          </table:table-cell>
          <table:table-cell office:value-type="string" table:style-name="ce20">
            <text:p>51.44578, 5.45357</text:p>
          </table:table-cell>
          <table:table-cell office:value-type="string" office:string-value="http://maps.google.nl/maps?f=q&amp;source=s_q&amp;hl=nl&amp;geocode=&amp;q=51.44578, 5.45357" table:formula="of:=CONCATENATE(&quot;http://maps.google.nl/maps?f=q&amp;source=s_q&amp;hl=nl&amp;geocode=&amp;q=&quot;;[.C58])" table:style-name="ce21">
            <text:p>http://maps.google.nl/maps?f=q&amp;source=s_q&amp;hl=nl&amp;geocode=&amp;q=51.44578, 5.45357</text:p>
          </table:table-cell>
          <table:table-cell office:value-type="string" office:string-value="google maps" table:formula="of:=HYPERLINK([.D58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Cederlaan - Heeschakkerweg</text:p>
          </table:table-cell>
          <table:table-cell office:value-type="float" office:value="3093" table:style-name="ce20">
            <text:p>3093</text:p>
          </table:table-cell>
          <table:table-cell office:value-type="string" table:style-name="ce20">
            <text:p>51.44554, 5.45230</text:p>
          </table:table-cell>
          <table:table-cell office:value-type="string" office:string-value="http://maps.google.nl/maps?f=q&amp;source=s_q&amp;hl=nl&amp;geocode=&amp;q=51.44554, 5.45230" table:formula="of:=CONCATENATE(&quot;http://maps.google.nl/maps?f=q&amp;source=s_q&amp;hl=nl&amp;geocode=&amp;q=&quot;;[.C59])" table:style-name="ce21">
            <text:p>http://maps.google.nl/maps?f=q&amp;source=s_q&amp;hl=nl&amp;geocode=&amp;q=51.44554, 5.45230</text:p>
          </table:table-cell>
          <table:table-cell office:value-type="string" office:string-value="google maps" table:formula="of:=HYPERLINK([.D59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ee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Leenderweg - Aalsterweg</text:p>
          </table:table-cell>
          <table:table-cell office:value-type="float" office:value="3119" table:style-name="ce20">
            <text:p>3119</text:p>
          </table:table-cell>
          <table:table-cell office:value-type="string" table:style-name="ce20">
            <text:p>51.42826, 5.48708</text:p>
          </table:table-cell>
          <table:table-cell office:value-type="string" office:string-value="http://maps.google.nl/maps?f=q&amp;source=s_q&amp;hl=nl&amp;geocode=&amp;q=51.42826, 5.48708" table:formula="of:=CONCATENATE(&quot;http://maps.google.nl/maps?f=q&amp;source=s_q&amp;hl=nl&amp;geocode=&amp;q=&quot;;[.C60])" table:style-name="ce21">
            <text:p>http://maps.google.nl/maps?f=q&amp;source=s_q&amp;hl=nl&amp;geocode=&amp;q=51.42826, 5.48708</text:p>
          </table:table-cell>
          <table:table-cell office:value-type="string" office:string-value="google maps" table:formula="of:=HYPERLINK([.D60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E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Centrum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Boschdijk - Barrierweg</text:p>
          </table:table-cell>
          <table:table-cell office:value-type="float" office:value="4004" table:style-name="ce20">
            <text:p>4004</text:p>
          </table:table-cell>
          <table:table-cell office:value-type="string" table:style-name="ce20">
            <text:p>51.45682, 5.45944</text:p>
          </table:table-cell>
          <table:table-cell office:value-type="string" office:string-value="http://maps.google.nl/maps?f=q&amp;source=s_q&amp;hl=nl&amp;geocode=&amp;q=51.45682, 5.45944" table:formula="of:=CONCATENATE(&quot;http://maps.google.nl/maps?f=q&amp;source=s_q&amp;hl=nl&amp;geocode=&amp;q=&quot;;[.C61])" table:style-name="ce21">
            <text:p>http://maps.google.nl/maps?f=q&amp;source=s_q&amp;hl=nl&amp;geocode=&amp;q=51.45682, 5.45944</text:p>
          </table:table-cell>
          <table:table-cell office:value-type="string" office:string-value="google maps" table:formula="of:=HYPERLINK([.D61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Boschdijk - Pieter Zeemanstraat</text:p>
          </table:table-cell>
          <table:table-cell office:value-type="float" office:value="4007" table:style-name="ce20">
            <text:p>4007</text:p>
          </table:table-cell>
          <table:table-cell office:value-type="string" table:style-name="ce20">
            <text:p>51.45863, 5.45763</text:p>
          </table:table-cell>
          <table:table-cell office:value-type="string" office:string-value="http://maps.google.nl/maps?f=q&amp;source=s_q&amp;hl=nl&amp;geocode=&amp;q=51.45863, 5.45763" table:formula="of:=CONCATENATE(&quot;http://maps.google.nl/maps?f=q&amp;source=s_q&amp;hl=nl&amp;geocode=&amp;q=&quot;;[.C62])" table:style-name="ce21">
            <text:p>http://maps.google.nl/maps?f=q&amp;source=s_q&amp;hl=nl&amp;geocode=&amp;q=51.45863, 5.45763</text:p>
          </table:table-cell>
          <table:table-cell office:value-type="string" office:string-value="google maps" table:formula="of:=HYPERLINK([.D62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Boschdijk - Vredeoord</text:p>
          </table:table-cell>
          <table:table-cell office:value-type="float" office:value="4009" table:style-name="ce20">
            <text:p>4009</text:p>
          </table:table-cell>
          <table:table-cell office:value-type="string" table:style-name="ce20">
            <text:p>51.46200, 5.45428</text:p>
          </table:table-cell>
          <table:table-cell office:value-type="string" office:string-value="http://maps.google.nl/maps?f=q&amp;source=s_q&amp;hl=nl&amp;geocode=&amp;q=51.46200, 5.45428" table:formula="of:=CONCATENATE(&quot;http://maps.google.nl/maps?f=q&amp;source=s_q&amp;hl=nl&amp;geocode=&amp;q=&quot;;[.C63])" table:style-name="ce21">
            <text:p>http://maps.google.nl/maps?f=q&amp;source=s_q&amp;hl=nl&amp;geocode=&amp;q=51.46200, 5.45428</text:p>
          </table:table-cell>
          <table:table-cell office:value-type="string" office:string-value="google maps" table:formula="of:=HYPERLINK([.D63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Boschdijk - Furkapas</text:p>
          </table:table-cell>
          <table:table-cell office:value-type="float" office:value="4010" table:style-name="ce20">
            <text:p>4010</text:p>
          </table:table-cell>
          <table:table-cell office:value-type="string" table:style-name="ce20">
            <text:p>51.46941, 5.44694</text:p>
          </table:table-cell>
          <table:table-cell office:value-type="string" office:string-value="http://maps.google.nl/maps?f=q&amp;source=s_q&amp;hl=nl&amp;geocode=&amp;q=51.46941, 5.44694" table:formula="of:=CONCATENATE(&quot;http://maps.google.nl/maps?f=q&amp;source=s_q&amp;hl=nl&amp;geocode=&amp;q=&quot;;[.C64])" table:style-name="ce21">
            <text:p>http://maps.google.nl/maps?f=q&amp;source=s_q&amp;hl=nl&amp;geocode=&amp;q=51.46941, 5.44694</text:p>
          </table:table-cell>
          <table:table-cell office:value-type="string" office:string-value="google maps" table:formula="of:=HYPERLINK([.D64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Boschdijk - Marathonloop</text:p>
          </table:table-cell>
          <table:table-cell office:value-type="float" office:value="4011" table:style-name="ce20">
            <text:p>4011</text:p>
          </table:table-cell>
          <table:table-cell office:value-type="string" table:style-name="ce20">
            <text:p>51.47394, 5.44236</text:p>
          </table:table-cell>
          <table:table-cell office:value-type="string" office:string-value="http://maps.google.nl/maps?f=q&amp;source=s_q&amp;hl=nl&amp;geocode=&amp;q=51.47394, 5.44236" table:formula="of:=CONCATENATE(&quot;http://maps.google.nl/maps?f=q&amp;source=s_q&amp;hl=nl&amp;geocode=&amp;q=&quot;;[.C65])" table:style-name="ce21">
            <text:p>http://maps.google.nl/maps?f=q&amp;source=s_q&amp;hl=nl&amp;geocode=&amp;q=51.47394, 5.44236</text:p>
          </table:table-cell>
          <table:table-cell office:value-type="string" office:string-value="google maps" table:formula="of:=HYPERLINK([.D65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Boschdijk - Rijnstraat</text:p>
          </table:table-cell>
          <table:table-cell office:value-type="float" office:value="4012" table:style-name="ce20">
            <text:p>4012</text:p>
          </table:table-cell>
          <table:table-cell office:value-type="string" table:style-name="ce20">
            <text:p>51.47947, 5.43697</text:p>
          </table:table-cell>
          <table:table-cell office:value-type="string" office:string-value="http://maps.google.nl/maps?f=q&amp;source=s_q&amp;hl=nl&amp;geocode=&amp;q=51.47947, 5.43697" table:formula="of:=CONCATENATE(&quot;http://maps.google.nl/maps?f=q&amp;source=s_q&amp;hl=nl&amp;geocode=&amp;q=&quot;;[.C66])" table:style-name="ce21">
            <text:p>http://maps.google.nl/maps?f=q&amp;source=s_q&amp;hl=nl&amp;geocode=&amp;q=51.47947, 5.43697</text:p>
          </table:table-cell>
          <table:table-cell office:value-type="string" office:string-value="google maps" table:formula="of:=HYPERLINK([.D66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Anthony Fokkerweg - Verzetsheldenweg</text:p>
          </table:table-cell>
          <table:table-cell office:value-type="float" office:value="4013" table:style-name="ce20">
            <text:p>4013</text:p>
          </table:table-cell>
          <table:table-cell office:value-type="string" table:style-name="ce20">
            <text:p>51.47296, 5.43978</text:p>
          </table:table-cell>
          <table:table-cell office:value-type="string" office:string-value="http://maps.google.nl/maps?f=q&amp;source=s_q&amp;hl=nl&amp;geocode=&amp;q=51.47296, 5.43978" table:formula="of:=CONCATENATE(&quot;http://maps.google.nl/maps?f=q&amp;source=s_q&amp;hl=nl&amp;geocode=&amp;q=&quot;;[.C67])" table:style-name="ce21">
            <text:p>http://maps.google.nl/maps?f=q&amp;source=s_q&amp;hl=nl&amp;geocode=&amp;q=51.47296, 5.43978</text:p>
          </table:table-cell>
          <table:table-cell office:value-type="string" office:string-value="google maps" table:formula="of:=HYPERLINK([.D67];&quot;google maps&quot;)" table:style-name="ce22">
            <text:p>google maps</text:p>
          </table:table-cell>
          <table:table-cell office:value-type="string" table:content-validation-name="val3" table:style-name="ce20">
            <text:p>AD585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Telefoonlij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Anthony Fokkerweg - Cor. Gehrelsweg</text:p>
          </table:table-cell>
          <table:table-cell office:value-type="float" office:value="4014" table:style-name="ce20">
            <text:p>4014</text:p>
          </table:table-cell>
          <table:table-cell office:value-type="string" table:style-name="ce20">
            <text:p>51.47096, 5.43564</text:p>
          </table:table-cell>
          <table:table-cell office:value-type="string" office:string-value="http://maps.google.nl/maps?f=q&amp;source=s_q&amp;hl=nl&amp;geocode=&amp;q=51.47096, 5.43564" table:formula="of:=CONCATENATE(&quot;http://maps.google.nl/maps?f=q&amp;source=s_q&amp;hl=nl&amp;geocode=&amp;q=&quot;;[.C68])" table:style-name="ce21">
            <text:p>http://maps.google.nl/maps?f=q&amp;source=s_q&amp;hl=nl&amp;geocode=&amp;q=51.47096, 5.43564</text:p>
          </table:table-cell>
          <table:table-cell office:value-type="string" office:string-value="google maps" table:formula="of:=HYPERLINK([.D68];&quot;google maps&quot;)" table:style-name="ce22">
            <text:p>google maps</text:p>
          </table:table-cell>
          <table:table-cell office:value-type="string" table:content-validation-name="val3" table:style-name="ce20">
            <text:p>AD585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Telefoonlij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Frankrijkstraat - Europalaan - Berlagelaan</text:p>
          </table:table-cell>
          <table:table-cell office:value-type="float" office:value="4019" table:style-name="ce20">
            <text:p>4019</text:p>
          </table:table-cell>
          <table:table-cell office:value-type="string" table:style-name="ce20">
            <text:p>51.45712, 5.46875</text:p>
          </table:table-cell>
          <table:table-cell office:value-type="string" office:string-value="http://maps.google.nl/maps?f=q&amp;source=s_q&amp;hl=nl&amp;geocode=&amp;q=51.45712, 5.46875" table:formula="of:=CONCATENATE(&quot;http://maps.google.nl/maps?f=q&amp;source=s_q&amp;hl=nl&amp;geocode=&amp;q=&quot;;[.C69])" table:style-name="ce21">
            <text:p>http://maps.google.nl/maps?f=q&amp;source=s_q&amp;hl=nl&amp;geocode=&amp;q=51.45712, 5.46875</text:p>
          </table:table-cell>
          <table:table-cell office:value-type="string" office:string-value="google maps" table:formula="of:=HYPERLINK([.D69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Marathonloop - Estafettelaan</text:p>
          </table:table-cell>
          <table:table-cell office:value-type="float" office:value="4026" table:style-name="ce20">
            <text:p>4026</text:p>
          </table:table-cell>
          <table:table-cell office:value-type="string" table:style-name="ce20">
            <text:p>51.47549, 5.44652</text:p>
          </table:table-cell>
          <table:table-cell office:value-type="string" office:string-value="http://maps.google.nl/maps?f=q&amp;source=s_q&amp;hl=nl&amp;geocode=&amp;q=51.47549, 5.44652" table:formula="of:=CONCATENATE(&quot;http://maps.google.nl/maps?f=q&amp;source=s_q&amp;hl=nl&amp;geocode=&amp;q=&quot;;[.C70])" table:style-name="ce21">
            <text:p>http://maps.google.nl/maps?f=q&amp;source=s_q&amp;hl=nl&amp;geocode=&amp;q=51.47549, 5.44652</text:p>
          </table:table-cell>
          <table:table-cell office:value-type="string" office:string-value="google maps" table:formula="of:=HYPERLINK([.D70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Marathonloop - Montpellierlaan</text:p>
          </table:table-cell>
          <table:table-cell office:value-type="float" office:value="4027" table:style-name="ce20">
            <text:p>4027</text:p>
          </table:table-cell>
          <table:table-cell office:value-type="string" table:style-name="ce20">
            <text:p>51.47641, 5.44894</text:p>
          </table:table-cell>
          <table:table-cell office:value-type="string" office:string-value="http://maps.google.nl/maps?f=q&amp;source=s_q&amp;hl=nl&amp;geocode=&amp;q=51.47641, 5.44894" table:formula="of:=CONCATENATE(&quot;http://maps.google.nl/maps?f=q&amp;source=s_q&amp;hl=nl&amp;geocode=&amp;q=&quot;;[.C71])" table:style-name="ce21">
            <text:p>http://maps.google.nl/maps?f=q&amp;source=s_q&amp;hl=nl&amp;geocode=&amp;q=51.47641, 5.44894</text:p>
          </table:table-cell>
          <table:table-cell office:value-type="string" office:string-value="google maps" table:formula="of:=HYPERLINK([.D71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Hendrik de Keizerpln - 2e Lieven de Keilaan (GOP)</text:p>
          </table:table-cell>
          <table:table-cell office:value-type="float" office:value="4030" table:style-name="ce20">
            <text:p>4030</text:p>
          </table:table-cell>
          <table:table-cell office:value-type="string" table:style-name="ce20">
            <text:p>51.46307, 5.45704</text:p>
          </table:table-cell>
          <table:table-cell office:value-type="string" office:string-value="http://maps.google.nl/maps?f=q&amp;source=s_q&amp;hl=nl&amp;geocode=&amp;q=51.46307, 5.45704" table:formula="of:=CONCATENATE(&quot;http://maps.google.nl/maps?f=q&amp;source=s_q&amp;hl=nl&amp;geocode=&amp;q=&quot;;[.C72])" table:style-name="ce21">
            <text:p>http://maps.google.nl/maps?f=q&amp;source=s_q&amp;hl=nl&amp;geocode=&amp;q=51.46307, 5.45704</text:p>
          </table:table-cell>
          <table:table-cell office:value-type="string" office:string-value="google maps" table:formula="of:=HYPERLINK([.D72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B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een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Berlagelaan - 1e Lieven de Keylaan</text:p>
          </table:table-cell>
          <table:table-cell office:value-type="float" office:value="4031" table:style-name="ce20">
            <text:p>4031</text:p>
          </table:table-cell>
          <table:table-cell office:value-type="string" table:style-name="ce20">
            <text:p>51.46403, 5.45950</text:p>
          </table:table-cell>
          <table:table-cell office:value-type="string" office:string-value="http://maps.google.nl/maps?f=q&amp;source=s_q&amp;hl=nl&amp;geocode=&amp;q=51.46403, 5.45950" table:formula="of:=CONCATENATE(&quot;http://maps.google.nl/maps?f=q&amp;source=s_q&amp;hl=nl&amp;geocode=&amp;q=&quot;;[.C73])" table:style-name="ce21">
            <text:p>http://maps.google.nl/maps?f=q&amp;source=s_q&amp;hl=nl&amp;geocode=&amp;q=51.46403, 5.45950</text:p>
          </table:table-cell>
          <table:table-cell office:value-type="string" office:string-value="google maps" table:formula="of:=HYPERLINK([.D73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Oude Bosschebaan - Vitriviusweg (GOP)</text:p>
          </table:table-cell>
          <table:table-cell office:value-type="float" office:value="4032" table:style-name="ce20">
            <text:p>4032</text:p>
          </table:table-cell>
          <table:table-cell office:value-type="string" table:style-name="ce20">
            <text:p>51.46698, 5.45678</text:p>
          </table:table-cell>
          <table:table-cell office:value-type="string" office:string-value="http://maps.google.nl/maps?f=q&amp;source=s_q&amp;hl=nl&amp;geocode=&amp;q=51.46698, 5.45678" table:formula="of:=CONCATENATE(&quot;http://maps.google.nl/maps?f=q&amp;source=s_q&amp;hl=nl&amp;geocode=&amp;q=&quot;;[.C74])" table:style-name="ce21">
            <text:p>http://maps.google.nl/maps?f=q&amp;source=s_q&amp;hl=nl&amp;geocode=&amp;q=51.46698, 5.45678</text:p>
          </table:table-cell>
          <table:table-cell office:value-type="string" office:string-value="google maps" table:formula="of:=HYPERLINK([.D74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B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0">
            <text:p>Geen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Cuyperslaan - Europalaan</text:p>
          </table:table-cell>
          <table:table-cell office:value-type="float" office:value="4036" table:style-name="ce20">
            <text:p>4036</text:p>
          </table:table-cell>
          <table:table-cell office:value-type="string" table:style-name="ce20">
            <text:p>51.45698, 5.47128</text:p>
          </table:table-cell>
          <table:table-cell office:value-type="string" office:string-value="http://maps.google.nl/maps?f=q&amp;source=s_q&amp;hl=nl&amp;geocode=&amp;q=51.45698, 5.47128" table:formula="of:=CONCATENATE(&quot;http://maps.google.nl/maps?f=q&amp;source=s_q&amp;hl=nl&amp;geocode=&amp;q=&quot;;[.C75])" table:style-name="ce21">
            <text:p>http://maps.google.nl/maps?f=q&amp;source=s_q&amp;hl=nl&amp;geocode=&amp;q=51.45698, 5.47128</text:p>
          </table:table-cell>
          <table:table-cell office:value-type="string" office:string-value="google maps" table:formula="of:=HYPERLINK([.D75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Huizingalaan - Churchilllaan</text:p>
          </table:table-cell>
          <table:table-cell office:value-type="float" office:value="4041" table:style-name="ce20">
            <text:p>4041</text:p>
          </table:table-cell>
          <table:table-cell office:value-type="string" table:style-name="ce20">
            <text:p>51.46744, 5.46787</text:p>
          </table:table-cell>
          <table:table-cell office:value-type="string" office:string-value="http://maps.google.nl/maps?f=q&amp;source=s_q&amp;hl=nl&amp;geocode=&amp;q=51.46744, 5.46787" table:formula="of:=CONCATENATE(&quot;http://maps.google.nl/maps?f=q&amp;source=s_q&amp;hl=nl&amp;geocode=&amp;q=&quot;;[.C76])" table:style-name="ce21">
            <text:p>http://maps.google.nl/maps?f=q&amp;source=s_q&amp;hl=nl&amp;geocode=&amp;q=51.46744, 5.46787</text:p>
          </table:table-cell>
          <table:table-cell office:value-type="string" office:string-value="google maps" table:formula="of:=HYPERLINK([.D76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Huizingalaan - Gerretsonlaan</text:p>
          </table:table-cell>
          <table:table-cell office:value-type="float" office:value="4042" table:style-name="ce20">
            <text:p>4042</text:p>
          </table:table-cell>
          <table:table-cell office:value-type="string" table:style-name="ce20">
            <text:p>51.47068, 5.46449</text:p>
          </table:table-cell>
          <table:table-cell office:value-type="string" office:string-value="http://maps.google.nl/maps?f=q&amp;source=s_q&amp;hl=nl&amp;geocode=&amp;q=51.47068, 5.46449" table:formula="of:=CONCATENATE(&quot;http://maps.google.nl/maps?f=q&amp;source=s_q&amp;hl=nl&amp;geocode=&amp;q=&quot;;[.C77])" table:style-name="ce21">
            <text:p>http://maps.google.nl/maps?f=q&amp;source=s_q&amp;hl=nl&amp;geocode=&amp;q=51.47068, 5.46449</text:p>
          </table:table-cell>
          <table:table-cell office:value-type="string" office:string-value="google maps" table:formula="of:=HYPERLINK([.D77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Huizingelaan - Roelantlaan - Fakkellaan</text:p>
          </table:table-cell>
          <table:table-cell office:value-type="float" office:value="4043" table:style-name="ce20">
            <text:p>4043</text:p>
          </table:table-cell>
          <table:table-cell office:value-type="string" table:style-name="ce20">
            <text:p>51.47494, 5.46014</text:p>
          </table:table-cell>
          <table:table-cell office:value-type="string" office:string-value="http://maps.google.nl/maps?f=q&amp;source=s_q&amp;hl=nl&amp;geocode=&amp;q=51.47494, 5.46014" table:formula="of:=CONCATENATE(&quot;http://maps.google.nl/maps?f=q&amp;source=s_q&amp;hl=nl&amp;geocode=&amp;q=&quot;;[.C78])" table:style-name="ce21">
            <text:p>http://maps.google.nl/maps?f=q&amp;source=s_q&amp;hl=nl&amp;geocode=&amp;q=51.47494, 5.46014</text:p>
          </table:table-cell>
          <table:table-cell office:value-type="string" office:string-value="google maps" table:formula="of:=HYPERLINK([.D78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Huizingalaan - Marathonloop</text:p>
          </table:table-cell>
          <table:table-cell office:value-type="float" office:value="4044" table:style-name="ce20">
            <text:p>4044</text:p>
          </table:table-cell>
          <table:table-cell office:value-type="string" table:style-name="ce20">
            <text:p>51.47894, 5.45624</text:p>
          </table:table-cell>
          <table:table-cell office:value-type="string" office:string-value="http://maps.google.nl/maps?f=q&amp;source=s_q&amp;hl=nl&amp;geocode=&amp;q=51.47894, 5.45624" table:formula="of:=CONCATENATE(&quot;http://maps.google.nl/maps?f=q&amp;source=s_q&amp;hl=nl&amp;geocode=&amp;q=&quot;;[.C79])" table:style-name="ce21">
            <text:p>http://maps.google.nl/maps?f=q&amp;source=s_q&amp;hl=nl&amp;geocode=&amp;q=51.47894, 5.45624</text:p>
          </table:table-cell>
          <table:table-cell office:value-type="string" office:string-value="google maps" table:formula="of:=HYPERLINK([.D79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Huizingalaan - Hondsruglaan - Artoislaan</text:p>
          </table:table-cell>
          <table:table-cell office:value-type="float" office:value="4045" table:style-name="ce20">
            <text:p>4045</text:p>
          </table:table-cell>
          <table:table-cell office:value-type="string" table:style-name="ce20">
            <text:p>51.48268, 5.45450</text:p>
          </table:table-cell>
          <table:table-cell office:value-type="string" office:string-value="http://maps.google.nl/maps?f=q&amp;source=s_q&amp;hl=nl&amp;geocode=&amp;q=51.48268, 5.45450" table:formula="of:=CONCATENATE(&quot;http://maps.google.nl/maps?f=q&amp;source=s_q&amp;hl=nl&amp;geocode=&amp;q=&quot;;[.C80])" table:style-name="ce21">
            <text:p>http://maps.google.nl/maps?f=q&amp;source=s_q&amp;hl=nl&amp;geocode=&amp;q=51.48268, 5.45450</text:p>
          </table:table-cell>
          <table:table-cell office:value-type="string" office:string-value="google maps" table:formula="of:=HYPERLINK([.D80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Huizingalaan - Roubaixlaan</text:p>
          </table:table-cell>
          <table:table-cell office:value-type="float" office:value="4047" table:style-name="ce20">
            <text:p>4047</text:p>
          </table:table-cell>
          <table:table-cell office:value-type="string" table:style-name="ce20">
            <text:p>51.48711, 5.45275</text:p>
          </table:table-cell>
          <table:table-cell office:value-type="string" office:string-value="http://maps.google.nl/maps?f=q&amp;source=s_q&amp;hl=nl&amp;geocode=&amp;q=51.48711, 5.45275" table:formula="of:=CONCATENATE(&quot;http://maps.google.nl/maps?f=q&amp;source=s_q&amp;hl=nl&amp;geocode=&amp;q=&quot;;[.C81])" table:style-name="ce21">
            <text:p>http://maps.google.nl/maps?f=q&amp;source=s_q&amp;hl=nl&amp;geocode=&amp;q=51.48711, 5.45275</text:p>
          </table:table-cell>
          <table:table-cell office:value-type="string" office:string-value="google maps" table:formula="of:=HYPERLINK([.D81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Montgomerylaan - Europalaan</text:p>
          </table:table-cell>
          <table:table-cell office:value-type="float" office:value="4048" table:style-name="ce20">
            <text:p>4048</text:p>
          </table:table-cell>
          <table:table-cell office:value-type="string" table:style-name="ce20">
            <text:p>51.45716, 5.47695</text:p>
          </table:table-cell>
          <table:table-cell office:value-type="string" office:string-value="http://maps.google.nl/maps?f=q&amp;source=s_q&amp;hl=nl&amp;geocode=&amp;q=51.45716, 5.47695" table:formula="of:=CONCATENATE(&quot;http://maps.google.nl/maps?f=q&amp;source=s_q&amp;hl=nl&amp;geocode=&amp;q=&quot;;[.C82])" table:style-name="ce21">
            <text:p>http://maps.google.nl/maps?f=q&amp;source=s_q&amp;hl=nl&amp;geocode=&amp;q=51.45716, 5.47695</text:p>
          </table:table-cell>
          <table:table-cell office:value-type="string" office:string-value="google maps" table:formula="of:=HYPERLINK([.D82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Montgomerylaan - Generaal Pattonlaan</text:p>
          </table:table-cell>
          <table:table-cell office:value-type="float" office:value="4049" table:style-name="ce20">
            <text:p>4049</text:p>
          </table:table-cell>
          <table:table-cell office:value-type="string" table:style-name="ce20">
            <text:p>51.46068, 5.47623</text:p>
          </table:table-cell>
          <table:table-cell office:value-type="string" office:string-value="http://maps.google.nl/maps?f=q&amp;source=s_q&amp;hl=nl&amp;geocode=&amp;q=51.46068, 5.47623" table:formula="of:=CONCATENATE(&quot;http://maps.google.nl/maps?f=q&amp;source=s_q&amp;hl=nl&amp;geocode=&amp;q=&quot;;[.C83])" table:style-name="ce21">
            <text:p>http://maps.google.nl/maps?f=q&amp;source=s_q&amp;hl=nl&amp;geocode=&amp;q=51.46068, 5.47623</text:p>
          </table:table-cell>
          <table:table-cell office:value-type="string" office:string-value="google maps" table:formula="of:=HYPERLINK([.D83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Montgomerylaan - Generaal Marshallweg</text:p>
          </table:table-cell>
          <table:table-cell office:value-type="float" office:value="4050" table:style-name="ce20">
            <text:p>4050</text:p>
          </table:table-cell>
          <table:table-cell office:value-type="string" table:style-name="ce20">
            <text:p>51.46449, 5.47536</text:p>
          </table:table-cell>
          <table:table-cell office:value-type="string" office:string-value="http://maps.google.nl/maps?f=q&amp;source=s_q&amp;hl=nl&amp;geocode=&amp;q=51.46449, 5.47536" table:formula="of:=CONCATENATE(&quot;http://maps.google.nl/maps?f=q&amp;source=s_q&amp;hl=nl&amp;geocode=&amp;q=&quot;;[.C84])" table:style-name="ce21">
            <text:p>http://maps.google.nl/maps?f=q&amp;source=s_q&amp;hl=nl&amp;geocode=&amp;q=51.46449, 5.47536</text:p>
          </table:table-cell>
          <table:table-cell office:value-type="string" office:string-value="google maps" table:formula="of:=HYPERLINK([.D84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wireles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Churchilllaan - Montgomerylaan</text:p>
          </table:table-cell>
          <table:table-cell office:value-type="float" office:value="4052" table:style-name="ce20">
            <text:p>4052</text:p>
          </table:table-cell>
          <table:table-cell office:value-type="string" table:style-name="ce20">
            <text:p>51.46738, 5.47486</text:p>
          </table:table-cell>
          <table:table-cell office:value-type="string" office:string-value="http://maps.google.nl/maps?f=q&amp;source=s_q&amp;hl=nl&amp;geocode=&amp;q=51.46738, 5.47486" table:formula="of:=CONCATENATE(&quot;http://maps.google.nl/maps?f=q&amp;source=s_q&amp;hl=nl&amp;geocode=&amp;q=&quot;;[.C85])" table:style-name="ce21">
            <text:p>http://maps.google.nl/maps?f=q&amp;source=s_q&amp;hl=nl&amp;geocode=&amp;q=51.46738, 5.47486</text:p>
          </table:table-cell>
          <table:table-cell office:value-type="string" office:string-value="google maps" table:formula="of:=HYPERLINK([.D85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Churchilllaan - Genovevalaan</text:p>
          </table:table-cell>
          <table:table-cell office:value-type="float" office:value="4053" table:style-name="ce20">
            <text:p>4053</text:p>
          </table:table-cell>
          <table:table-cell office:value-type="string" table:style-name="ce20">
            <text:p>51.46744, 5.47276</text:p>
          </table:table-cell>
          <table:table-cell office:value-type="string" office:string-value="http://maps.google.nl/maps?f=q&amp;source=s_q&amp;hl=nl&amp;geocode=&amp;q=51.46744, 5.47276" table:formula="of:=CONCATENATE(&quot;http://maps.google.nl/maps?f=q&amp;source=s_q&amp;hl=nl&amp;geocode=&amp;q=&quot;;[.C86])" table:style-name="ce21">
            <text:p>http://maps.google.nl/maps?f=q&amp;source=s_q&amp;hl=nl&amp;geocode=&amp;q=51.46744, 5.47276</text:p>
          </table:table-cell>
          <table:table-cell office:value-type="string" office:string-value="google maps" table:formula="of:=HYPERLINK([.D86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WCW west - Genovevalaan</text:p>
          </table:table-cell>
          <table:table-cell office:value-type="float" office:value="4054" table:style-name="ce20">
            <text:p>4054</text:p>
          </table:table-cell>
          <table:table-cell office:value-type="string" table:style-name="ce20">
            <text:p>51.46955, 5.47222</text:p>
          </table:table-cell>
          <table:table-cell office:value-type="string" office:string-value="http://maps.google.nl/maps?f=q&amp;source=s_q&amp;hl=nl&amp;geocode=&amp;q=51.46955, 5.47222" table:formula="of:=CONCATENATE(&quot;http://maps.google.nl/maps?f=q&amp;source=s_q&amp;hl=nl&amp;geocode=&amp;q=&quot;;[.C87])" table:style-name="ce21">
            <text:p>http://maps.google.nl/maps?f=q&amp;source=s_q&amp;hl=nl&amp;geocode=&amp;q=51.46955, 5.47222</text:p>
          </table:table-cell>
          <table:table-cell office:value-type="string" office:string-value="google maps" table:formula="of:=HYPERLINK([.D87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Bisschop Bekkerslaan - Genovevalaan - Rode Kruislaan</text:p>
          </table:table-cell>
          <table:table-cell office:value-type="float" office:value="4060" table:style-name="ce20">
            <text:p>4060</text:p>
          </table:table-cell>
          <table:table-cell office:value-type="string" table:style-name="ce20">
            <text:p>51.47642, 5.47053</text:p>
          </table:table-cell>
          <table:table-cell office:value-type="string" office:string-value="http://maps.google.nl/maps?f=q&amp;source=s_q&amp;hl=nl&amp;geocode=&amp;q=51.47642, 5.47053" table:formula="of:=CONCATENATE(&quot;http://maps.google.nl/maps?f=q&amp;source=s_q&amp;hl=nl&amp;geocode=&amp;q=&quot;;[.C88])" table:style-name="ce21">
            <text:p>http://maps.google.nl/maps?f=q&amp;source=s_q&amp;hl=nl&amp;geocode=&amp;q=51.47642, 5.47053</text:p>
          </table:table-cell>
          <table:table-cell office:value-type="string" office:string-value="google maps" table:formula="of:=HYPERLINK([.D88];&quot;google maps&quot;)" table:style-name="ce22">
            <text:p>google maps</text:p>
          </table:table-cell>
          <table:table-cell office:value-type="string" table:content-validation-name="val3" table:style-name="ce20">
            <text:p>AD580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ee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Churchilllaan - Rooseveltlaan</text:p>
          </table:table-cell>
          <table:table-cell office:value-type="float" office:value="4067" table:style-name="ce20">
            <text:p>4067</text:p>
          </table:table-cell>
          <table:table-cell office:value-type="string" table:style-name="ce20">
            <text:p>51.46750, 5.47857</text:p>
          </table:table-cell>
          <table:table-cell office:value-type="string" office:string-value="http://maps.google.nl/maps?f=q&amp;source=s_q&amp;hl=nl&amp;geocode=&amp;q=51.46750, 5.47857" table:formula="of:=CONCATENATE(&quot;http://maps.google.nl/maps?f=q&amp;source=s_q&amp;hl=nl&amp;geocode=&amp;q=&quot;;[.C89])" table:style-name="ce21">
            <text:p>http://maps.google.nl/maps?f=q&amp;source=s_q&amp;hl=nl&amp;geocode=&amp;q=51.46750, 5.47857</text:p>
          </table:table-cell>
          <table:table-cell office:value-type="string" office:string-value="google maps" table:formula="of:=HYPERLINK([.D89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Rooseveltlaan - Samarialaan (GOP)</text:p>
          </table:table-cell>
          <table:table-cell office:value-type="float" office:value="4068" table:style-name="ce20">
            <text:p>4068</text:p>
          </table:table-cell>
          <table:table-cell office:value-type="string" table:style-name="ce20">
            <text:p>51.47115, 5.47914</text:p>
          </table:table-cell>
          <table:table-cell office:value-type="string" office:string-value="http://maps.google.nl/maps?f=q&amp;source=s_q&amp;hl=nl&amp;geocode=&amp;q=51.47115, 5.47914" table:formula="of:=CONCATENATE(&quot;http://maps.google.nl/maps?f=q&amp;source=s_q&amp;hl=nl&amp;geocode=&amp;q=&quot;;[.C90])" table:style-name="ce21">
            <text:p>http://maps.google.nl/maps?f=q&amp;source=s_q&amp;hl=nl&amp;geocode=&amp;q=51.47115, 5.47914</text:p>
          </table:table-cell>
          <table:table-cell office:value-type="string" office:string-value="google maps" table:formula="of:=HYPERLINK([.D90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B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0">
            <text:p>Geen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WCW oost - Rooseveltlaan</text:p>
          </table:table-cell>
          <table:table-cell office:value-type="float" office:value="4069" table:style-name="ce20">
            <text:p>4069</text:p>
          </table:table-cell>
          <table:table-cell office:value-type="string" table:style-name="ce20">
            <text:p>51.46937, 5.47879</text:p>
          </table:table-cell>
          <table:table-cell office:value-type="string" office:string-value="http://maps.google.nl/maps?f=q&amp;source=s_q&amp;hl=nl&amp;geocode=&amp;q=51.46937, 5.47879" table:formula="of:=CONCATENATE(&quot;http://maps.google.nl/maps?f=q&amp;source=s_q&amp;hl=nl&amp;geocode=&amp;q=&quot;;[.C91])" table:style-name="ce21">
            <text:p>http://maps.google.nl/maps?f=q&amp;source=s_q&amp;hl=nl&amp;geocode=&amp;q=51.46937, 5.47879</text:p>
          </table:table-cell>
          <table:table-cell office:value-type="string" office:string-value="google maps" table:formula="of:=HYPERLINK([.D91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Churchilllaan - Generaal Chasselaan</text:p>
          </table:table-cell>
          <table:table-cell office:value-type="float" office:value="4070" table:style-name="ce20">
            <text:p>4070</text:p>
          </table:table-cell>
          <table:table-cell office:value-type="string" table:style-name="ce20">
            <text:p>51.46740, 5.48079</text:p>
          </table:table-cell>
          <table:table-cell office:value-type="string" office:string-value="http://maps.google.nl/maps?f=q&amp;source=s_q&amp;hl=nl&amp;geocode=&amp;q=51.46740, 5.48079" table:formula="of:=CONCATENATE(&quot;http://maps.google.nl/maps?f=q&amp;source=s_q&amp;hl=nl&amp;geocode=&amp;q=&quot;;[.C92])" table:style-name="ce21">
            <text:p>http://maps.google.nl/maps?f=q&amp;source=s_q&amp;hl=nl&amp;geocode=&amp;q=51.46740, 5.48079</text:p>
          </table:table-cell>
          <table:table-cell office:value-type="string" office:string-value="google maps" table:formula="of:=HYPERLINK([.D92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Rooseveltlaan - Bisschop Bekkerslaan</text:p>
          </table:table-cell>
          <table:table-cell office:value-type="float" office:value="4072" table:style-name="ce20">
            <text:p>4072</text:p>
          </table:table-cell>
          <table:table-cell office:value-type="string" table:style-name="ce20">
            <text:p>51.47618, 5.47967</text:p>
          </table:table-cell>
          <table:table-cell office:value-type="string" office:string-value="http://maps.google.nl/maps?f=q&amp;source=s_q&amp;hl=nl&amp;geocode=&amp;q=51.47618, 5.47967" table:formula="of:=CONCATENATE(&quot;http://maps.google.nl/maps?f=q&amp;source=s_q&amp;hl=nl&amp;geocode=&amp;q=&quot;;[.C93])" table:style-name="ce21">
            <text:p>http://maps.google.nl/maps?f=q&amp;source=s_q&amp;hl=nl&amp;geocode=&amp;q=51.47618, 5.47967</text:p>
          </table:table-cell>
          <table:table-cell office:value-type="string" office:string-value="google maps" table:formula="of:=HYPERLINK([.D93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Bisschop Bekkerslaan - Brussellaan</text:p>
          </table:table-cell>
          <table:table-cell office:value-type="float" office:value="4073" table:style-name="ce20">
            <text:p>4073</text:p>
          </table:table-cell>
          <table:table-cell office:value-type="string" table:style-name="ce20">
            <text:p>51.47602, 5.48446</text:p>
          </table:table-cell>
          <table:table-cell office:value-type="string" office:string-value="http://maps.google.nl/maps?f=q&amp;source=s_q&amp;hl=nl&amp;geocode=&amp;q=51.47602, 5.48446" table:formula="of:=CONCATENATE(&quot;http://maps.google.nl/maps?f=q&amp;source=s_q&amp;hl=nl&amp;geocode=&amp;q=&quot;;[.C94])" table:style-name="ce21">
            <text:p>http://maps.google.nl/maps?f=q&amp;source=s_q&amp;hl=nl&amp;geocode=&amp;q=51.47602, 5.48446</text:p>
          </table:table-cell>
          <table:table-cell office:value-type="string" office:string-value="google maps" table:formula="of:=HYPERLINK([.D94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Airbornlaan - Kennedylaan oostelijke deelkruising (master)</text:p>
          </table:table-cell>
          <table:table-cell office:value-type="float" office:value="4074" table:style-name="ce20">
            <text:p>4074</text:p>
          </table:table-cell>
          <table:table-cell office:value-type="string" table:style-name="ce20">
            <text:p>51.47589, 5.48912</text:p>
          </table:table-cell>
          <table:table-cell office:value-type="string" office:string-value="http://maps.google.nl/maps?f=q&amp;source=s_q&amp;hl=nl&amp;geocode=&amp;q=51.47589, 5.48912" table:formula="of:=CONCATENATE(&quot;http://maps.google.nl/maps?f=q&amp;source=s_q&amp;hl=nl&amp;geocode=&amp;q=&quot;;[.C95])" table:style-name="ce21">
            <text:p>http://maps.google.nl/maps?f=q&amp;source=s_q&amp;hl=nl&amp;geocode=&amp;q=51.47589, 5.48912</text:p>
          </table:table-cell>
          <table:table-cell office:value-type="string" office:string-value="google maps" table:formula="of:=HYPERLINK([.D95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Airbornlaan - Kennedylaan westelijke deelkruising (slave)</text:p>
          </table:table-cell>
          <table:table-cell office:value-type="float" office:value="4075" table:style-name="ce20">
            <text:p>4075</text:p>
          </table:table-cell>
          <table:table-cell office:value-type="string" table:style-name="ce20">
            <text:p>51.47597, 5.48785</text:p>
          </table:table-cell>
          <table:table-cell office:value-type="string" office:string-value="http://maps.google.nl/maps?f=q&amp;source=s_q&amp;hl=nl&amp;geocode=&amp;q=51.47597, 5.48785" table:formula="of:=CONCATENATE(&quot;http://maps.google.nl/maps?f=q&amp;source=s_q&amp;hl=nl&amp;geocode=&amp;q=&quot;;[.C96])" table:style-name="ce21">
            <text:p>http://maps.google.nl/maps?f=q&amp;source=s_q&amp;hl=nl&amp;geocode=&amp;q=51.47597, 5.48785</text:p>
          </table:table-cell>
          <table:table-cell office:value-type="string" office:string-value="google maps" table:formula="of:=HYPERLINK([.D96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office:value-type="string" table:style-name="ce18">
            <text:p>alleen kast</text:p>
          </table:table-cell>
          <table:table-cell table:style-name="ce18"/>
          <table:table-cell table:number-columns-repeated="16369"/>
        </table:table-row>
        <table:table-row table:style-name="ro2">
          <table:table-cell office:value-type="string" table:style-name="ce19">
            <text:p>Hondsruglaan - Holterberglaan</text:p>
          </table:table-cell>
          <table:table-cell office:value-type="float" office:value="4080" table:style-name="ce20">
            <text:p>4080</text:p>
          </table:table-cell>
          <table:table-cell office:value-type="string" table:style-name="ce20">
            <text:p>51.48377, 5.46117</text:p>
          </table:table-cell>
          <table:table-cell office:value-type="string" office:string-value="http://maps.google.nl/maps?f=q&amp;source=s_q&amp;hl=nl&amp;geocode=&amp;q=51.48377, 5.46117" table:formula="of:=CONCATENATE(&quot;http://maps.google.nl/maps?f=q&amp;source=s_q&amp;hl=nl&amp;geocode=&amp;q=&quot;;[.C97])" table:style-name="ce21">
            <text:p>http://maps.google.nl/maps?f=q&amp;source=s_q&amp;hl=nl&amp;geocode=&amp;q=51.48377, 5.46117</text:p>
          </table:table-cell>
          <table:table-cell office:value-type="string" office:string-value="google maps" table:formula="of:=HYPERLINK([.D97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E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Hondsruglaan - Rode Kruislaan</text:p>
          </table:table-cell>
          <table:table-cell office:value-type="float" office:value="4082" table:style-name="ce20">
            <text:p>4082</text:p>
          </table:table-cell>
          <table:table-cell office:value-type="string" table:style-name="ce20">
            <text:p>51.48410, 5.46978</text:p>
          </table:table-cell>
          <table:table-cell office:value-type="string" office:string-value="http://maps.google.nl/maps?f=q&amp;source=s_q&amp;hl=nl&amp;geocode=&amp;q=51.48410, 5.46978" table:formula="of:=CONCATENATE(&quot;http://maps.google.nl/maps?f=q&amp;source=s_q&amp;hl=nl&amp;geocode=&amp;q=&quot;;[.C98])" table:style-name="ce21">
            <text:p>http://maps.google.nl/maps?f=q&amp;source=s_q&amp;hl=nl&amp;geocode=&amp;q=51.48410, 5.46978</text:p>
          </table:table-cell>
          <table:table-cell office:value-type="string" office:string-value="google maps" table:formula="of:=HYPERLINK([.D98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Tempellaan - Shakespearlaan</text:p>
          </table:table-cell>
          <table:table-cell office:value-type="float" office:value="4083" table:style-name="ce20">
            <text:p>4083</text:p>
          </table:table-cell>
          <table:table-cell office:value-type="string" table:style-name="ce20">
            <text:p>51.48412, 5.47405</text:p>
          </table:table-cell>
          <table:table-cell office:value-type="string" office:string-value="http://maps.google.nl/maps?f=q&amp;source=s_q&amp;hl=nl&amp;geocode=&amp;q=51.48412, 5.47405" table:formula="of:=CONCATENATE(&quot;http://maps.google.nl/maps?f=q&amp;source=s_q&amp;hl=nl&amp;geocode=&amp;q=&quot;;[.C99])" table:style-name="ce21">
            <text:p>http://maps.google.nl/maps?f=q&amp;source=s_q&amp;hl=nl&amp;geocode=&amp;q=51.48412, 5.47405</text:p>
          </table:table-cell>
          <table:table-cell office:value-type="string" office:string-value="google maps" table:formula="of:=HYPERLINK([.D99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Tempellaan - Antwerpenlaan</text:p>
          </table:table-cell>
          <table:table-cell office:value-type="float" office:value="4084" table:style-name="ce20">
            <text:p>4084</text:p>
          </table:table-cell>
          <table:table-cell office:value-type="string" table:style-name="ce20">
            <text:p>51.48410, 5.47791</text:p>
          </table:table-cell>
          <table:table-cell office:value-type="string" table:style-name="ce21">
            <text:p>http://maps.google.nl/maps?f=q&amp;source=s_q&amp;hl=nl&amp;geocode=&amp;q=51.48410, 5.47791</text:p>
          </table:table-cell>
          <table:table-cell office:value-type="string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E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Tempellaan - Kennedylaan west - Sprookjesbos</text:p>
          </table:table-cell>
          <table:table-cell office:value-type="float" office:value="4085" table:style-name="ce20">
            <text:p>4085</text:p>
          </table:table-cell>
          <table:table-cell office:value-type="string" table:style-name="ce20">
            <text:p>51.48486, 5.48735</text:p>
          </table:table-cell>
          <table:table-cell office:value-type="string" office:string-value="http://maps.google.nl/maps?f=q&amp;source=s_q&amp;hl=nl&amp;geocode=&amp;q=51.48486, 5.48735" table:formula="of:=CONCATENATE(&quot;http://maps.google.nl/maps?f=q&amp;source=s_q&amp;hl=nl&amp;geocode=&amp;q=&quot;;[.C101])" table:style-name="ce21">
            <text:p>http://maps.google.nl/maps?f=q&amp;source=s_q&amp;hl=nl&amp;geocode=&amp;q=51.48486, 5.48735</text:p>
          </table:table-cell>
          <table:table-cell office:value-type="string" office:string-value="google maps" table:formula="of:=HYPERLINK([.D101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Eindhovenseweg - Kennedylaan oost</text:p>
          </table:table-cell>
          <table:table-cell office:value-type="float" office:value="4086" table:style-name="ce20">
            <text:p>4086</text:p>
          </table:table-cell>
          <table:table-cell office:value-type="string" table:style-name="ce20">
            <text:p>51.48559, 5.49085</text:p>
          </table:table-cell>
          <table:table-cell office:value-type="string" office:string-value="http://maps.google.nl/maps?f=q&amp;source=s_q&amp;hl=nl&amp;geocode=&amp;q=51.48559, 5.49085" table:formula="of:=CONCATENATE(&quot;http://maps.google.nl/maps?f=q&amp;source=s_q&amp;hl=nl&amp;geocode=&amp;q=&quot;;[.C102])" table:style-name="ce21">
            <text:p>http://maps.google.nl/maps?f=q&amp;source=s_q&amp;hl=nl&amp;geocode=&amp;q=51.48559, 5.49085</text:p>
          </table:table-cell>
          <table:table-cell office:value-type="string" office:string-value="google maps" table:formula="of:=HYPERLINK([.D102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Huizingalaan Castilielaan</text:p>
          </table:table-cell>
          <table:table-cell office:value-type="float" office:value="4148" table:style-name="ce20">
            <text:p>4148</text:p>
          </table:table-cell>
          <table:table-cell office:value-type="string" table:style-name="ce20">
            <text:p>51.49087, 5.45158</text:p>
          </table:table-cell>
          <table:table-cell office:value-type="string" office:string-value="http://maps.google.nl/maps?f=q&amp;source=s_q&amp;hl=nl&amp;geocode=&amp;q=51.49087, 5.45158" table:formula="of:=CONCATENATE(&quot;http://maps.google.nl/maps?f=q&amp;source=s_q&amp;hl=nl&amp;geocode=&amp;q=&quot;;[.C103])" table:style-name="ce21">
            <text:p>http://maps.google.nl/maps?f=q&amp;source=s_q&amp;hl=nl&amp;geocode=&amp;q=51.49087, 5.45158</text:p>
          </table:table-cell>
          <table:table-cell office:value-type="string" office:string-value="google maps" table:formula="of:=HYPERLINK([.D103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Boschdijk - Spaaihoefweg</text:p>
          </table:table-cell>
          <table:table-cell office:value-type="float" office:value="4180" table:style-name="ce20">
            <text:p>4180</text:p>
          </table:table-cell>
          <table:table-cell office:value-type="string" table:style-name="ce20">
            <text:p>51.48299, 5.43335</text:p>
          </table:table-cell>
          <table:table-cell office:value-type="string" office:string-value="http://maps.google.nl/maps?f=q&amp;source=s_q&amp;hl=nl&amp;geocode=&amp;q=51.48299, 5.43335" table:formula="of:=CONCATENATE(&quot;http://maps.google.nl/maps?f=q&amp;source=s_q&amp;hl=nl&amp;geocode=&amp;q=&quot;;[.C104])" table:style-name="ce21">
            <text:p>http://maps.google.nl/maps?f=q&amp;source=s_q&amp;hl=nl&amp;geocode=&amp;q=51.48299, 5.43335</text:p>
          </table:table-cell>
          <table:table-cell office:value-type="string" office:string-value="google maps" table:formula="of:=HYPERLINK([.D104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0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Boschdijk - Steenoven</text:p>
          </table:table-cell>
          <table:table-cell office:value-type="float" office:value="4190" table:style-name="ce20">
            <text:p>4190</text:p>
          </table:table-cell>
          <table:table-cell office:value-type="string" table:style-name="ce20">
            <text:p>51.48631, 5.43019</text:p>
          </table:table-cell>
          <table:table-cell office:value-type="string" office:string-value="http://maps.google.nl/maps?f=q&amp;source=s_q&amp;hl=nl&amp;geocode=&amp;q=51.48631, 5.43019" table:formula="of:=CONCATENATE(&quot;http://maps.google.nl/maps?f=q&amp;source=s_q&amp;hl=nl&amp;geocode=&amp;q=&quot;;[.C105])" table:style-name="ce21">
            <text:p>http://maps.google.nl/maps?f=q&amp;source=s_q&amp;hl=nl&amp;geocode=&amp;q=51.48631, 5.43019</text:p>
          </table:table-cell>
          <table:table-cell office:value-type="string" office:string-value="google maps" table:formula="of:=HYPERLINK([.D105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0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Fliednerstraat - Orpheuslaan</text:p>
          </table:table-cell>
          <table:table-cell office:value-type="float" office:value="5001" table:style-name="ce20">
            <text:p>5001</text:p>
          </table:table-cell>
          <table:table-cell office:value-type="string" table:style-name="ce20">
            <text:p>51.45746, 5.48982</text:p>
          </table:table-cell>
          <table:table-cell office:value-type="string" office:string-value="http://maps.google.nl/maps?f=q&amp;source=s_q&amp;hl=nl&amp;geocode=&amp;q=51.45746, 5.48982" table:formula="of:=CONCATENATE(&quot;http://maps.google.nl/maps?f=q&amp;source=s_q&amp;hl=nl&amp;geocode=&amp;q=&quot;;[.C106])" table:style-name="ce21">
            <text:p>http://maps.google.nl/maps?f=q&amp;source=s_q&amp;hl=nl&amp;geocode=&amp;q=51.45746, 5.48982</text:p>
          </table:table-cell>
          <table:table-cell office:value-type="string" office:string-value="google maps" table:formula="of:=HYPERLINK([.D106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Sterrenlaan - Kennedylaan (westelijke afrit)</text:p>
          </table:table-cell>
          <table:table-cell office:value-type="float" office:value="5025" table:style-name="ce20">
            <text:p>5025</text:p>
          </table:table-cell>
          <table:table-cell office:value-type="string" table:style-name="ce20">
            <text:p>51.46767, 5.48634</text:p>
          </table:table-cell>
          <table:table-cell office:value-type="string" office:string-value="http://maps.google.nl/maps?f=q&amp;source=s_q&amp;hl=nl&amp;geocode=&amp;q=51.46767, 5.48634" table:formula="of:=CONCATENATE(&quot;http://maps.google.nl/maps?f=q&amp;source=s_q&amp;hl=nl&amp;geocode=&amp;q=&quot;;[.C107])" table:style-name="ce21">
            <text:p>http://maps.google.nl/maps?f=q&amp;source=s_q&amp;hl=nl&amp;geocode=&amp;q=51.46767, 5.48634</text:p>
          </table:table-cell>
          <table:table-cell office:value-type="string" office:string-value="google maps" table:formula="of:=HYPERLINK([.D107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Sterrenlaan - Kennedylaan (oostelijke afrit)</text:p>
          </table:table-cell>
          <table:table-cell office:value-type="float" office:value="5026" table:style-name="ce20">
            <text:p>5026</text:p>
          </table:table-cell>
          <table:table-cell office:value-type="string" table:style-name="ce20">
            <text:p>51.46762, 5.48767</text:p>
          </table:table-cell>
          <table:table-cell office:value-type="string" office:string-value="http://maps.google.nl/maps?f=q&amp;source=s_q&amp;hl=nl&amp;geocode=&amp;q=51.46762, 5.48767" table:formula="of:=CONCATENATE(&quot;http://maps.google.nl/maps?f=q&amp;source=s_q&amp;hl=nl&amp;geocode=&amp;q=&quot;;[.C108])" table:style-name="ce21">
            <text:p>http://maps.google.nl/maps?f=q&amp;source=s_q&amp;hl=nl&amp;geocode=&amp;q=51.46762, 5.48767</text:p>
          </table:table-cell>
          <table:table-cell office:value-type="string" office:string-value="google maps" table:formula="of:=HYPERLINK([.D108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office:value-type="string" table:style-name="ce18">
            <text:p>alleen kast</text:p>
          </table:table-cell>
          <table:table-cell table:style-name="ce18"/>
          <table:table-cell table:number-columns-repeated="16369"/>
        </table:table-row>
        <table:table-row table:style-name="ro2">
          <table:table-cell office:value-type="string" table:style-name="ce26">
            <text:p>Sterrenlaan - Mercuriuslaan</text:p>
          </table:table-cell>
          <table:table-cell office:value-type="float" office:value="5027" table:style-name="ce20">
            <text:p>5027</text:p>
          </table:table-cell>
          <table:table-cell office:value-type="string" table:style-name="ce20">
            <text:p>51.46744, 5.49051</text:p>
          </table:table-cell>
          <table:table-cell office:value-type="string" office:string-value="http://maps.google.nl/maps?f=q&amp;source=s_q&amp;hl=nl&amp;geocode=&amp;q=51.46744, 5.49051" table:formula="of:=CONCATENATE(&quot;http://maps.google.nl/maps?f=q&amp;source=s_q&amp;hl=nl&amp;geocode=&amp;q=&quot;;[.C109])" table:style-name="ce21">
            <text:p>http://maps.google.nl/maps?f=q&amp;source=s_q&amp;hl=nl&amp;geocode=&amp;q=51.46744, 5.49051</text:p>
          </table:table-cell>
          <table:table-cell office:value-type="string" office:string-value="google maps" table:formula="of:=HYPERLINK([.D109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E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Sterrenlaan - Argonautenlaan</text:p>
          </table:table-cell>
          <table:table-cell office:value-type="float" office:value="5093" table:style-name="ce20">
            <text:p>5093</text:p>
          </table:table-cell>
          <table:table-cell office:value-type="string" table:style-name="ce20">
            <text:p>51.46704, 5.49718</text:p>
          </table:table-cell>
          <table:table-cell office:value-type="string" office:string-value="http://maps.google.nl/maps?f=q&amp;source=s_q&amp;hl=nl&amp;geocode=&amp;q=51.46704, 5.49718" table:formula="of:=CONCATENATE(&quot;http://maps.google.nl/maps?f=q&amp;source=s_q&amp;hl=nl&amp;geocode=&amp;q=&quot;;[.C110])" table:style-name="ce21">
            <text:p>http://maps.google.nl/maps?f=q&amp;source=s_q&amp;hl=nl&amp;geocode=&amp;q=51.46704, 5.49718</text:p>
          </table:table-cell>
          <table:table-cell office:value-type="string" office:string-value="google maps" table:formula="of:=HYPERLINK([.D110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Sterrenlaan - Firmamentlaan</text:p>
          </table:table-cell>
          <table:table-cell office:value-type="float" office:value="5095" table:style-name="ce20">
            <text:p>5095</text:p>
          </table:table-cell>
          <table:table-cell office:value-type="string" table:style-name="ce20">
            <text:p>51.46734, 5.50165</text:p>
          </table:table-cell>
          <table:table-cell office:value-type="string" office:string-value="http://maps.google.nl/maps?f=q&amp;source=s_q&amp;hl=nl&amp;geocode=&amp;q=51.46734, 5.50165" table:formula="of:=CONCATENATE(&quot;http://maps.google.nl/maps?f=q&amp;source=s_q&amp;hl=nl&amp;geocode=&amp;q=&quot;;[.C111])" table:style-name="ce21">
            <text:p>http://maps.google.nl/maps?f=q&amp;source=s_q&amp;hl=nl&amp;geocode=&amp;q=51.46734, 5.50165</text:p>
          </table:table-cell>
          <table:table-cell office:value-type="string" office:string-value="google maps" table:formula="of:=HYPERLINK([.D111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Eisenhowerlaan - Oldenbarneveltlaan + Odysakastje</text:p>
          </table:table-cell>
          <table:table-cell office:value-type="float" office:value="5112" table:style-name="ce20">
            <text:p>5112</text:p>
          </table:table-cell>
          <table:table-cell office:value-type="string" table:style-name="ce20">
            <text:p>51.45138, 5.51268</text:p>
          </table:table-cell>
          <table:table-cell office:value-type="string" office:string-value="http://maps.google.nl/maps?f=q&amp;source=s_q&amp;hl=nl&amp;geocode=&amp;q=51.45138, 5.51268" table:formula="of:=CONCATENATE(&quot;http://maps.google.nl/maps?f=q&amp;source=s_q&amp;hl=nl&amp;geocode=&amp;q=&quot;;[.C112])" table:style-name="ce21">
            <text:p>http://maps.google.nl/maps?f=q&amp;source=s_q&amp;hl=nl&amp;geocode=&amp;q=51.45138, 5.51268</text:p>
          </table:table-cell>
          <table:table-cell office:value-type="string" office:string-value="google maps" table:formula="of:=HYPERLINK([.D112];&quot;google maps&quot;)" table:style-name="ce22">
            <text:p>google maps</text:p>
          </table:table-cell>
          <table:table-cell office:value-type="string" table:content-validation-name="val3" table:style-name="ce20">
            <text:p>EC2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Hofke - Koudenhovenseweg (GOP)</text:p>
          </table:table-cell>
          <table:table-cell office:value-type="float" office:value="5121" table:style-name="ce20">
            <text:p>5121</text:p>
          </table:table-cell>
          <table:table-cell office:value-type="string" table:style-name="ce20">
            <text:p>51.44929, 5.51716</text:p>
          </table:table-cell>
          <table:table-cell office:value-type="string" office:string-value="http://maps.google.nl/maps?f=q&amp;source=s_q&amp;hl=nl&amp;geocode=&amp;q=51.44929, 5.51716" table:formula="of:=CONCATENATE(&quot;http://maps.google.nl/maps?f=q&amp;source=s_q&amp;hl=nl&amp;geocode=&amp;q=&quot;;[.C113])" table:style-name="ce21">
            <text:p>http://maps.google.nl/maps?f=q&amp;source=s_q&amp;hl=nl&amp;geocode=&amp;q=51.44929, 5.51716</text:p>
          </table:table-cell>
          <table:table-cell office:value-type="string" office:string-value="google maps" table:formula="of:=HYPERLINK([.D113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B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0">
            <text:p>Geen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Oldenbarneveltlaan - Wasvenpad (GOP)</text:p>
          </table:table-cell>
          <table:table-cell office:value-type="float" office:value="5157" table:style-name="ce20">
            <text:p>5157</text:p>
          </table:table-cell>
          <table:table-cell office:value-type="string" table:style-name="ce20">
            <text:p>51.45774, 5.50233</text:p>
          </table:table-cell>
          <table:table-cell office:value-type="string" office:string-value="http://maps.google.nl/maps?f=q&amp;source=s_q&amp;hl=nl&amp;geocode=&amp;q=51.45774, 5.50233" table:formula="of:=CONCATENATE(&quot;http://maps.google.nl/maps?f=q&amp;source=s_q&amp;hl=nl&amp;geocode=&amp;q=&quot;;[.C114])" table:style-name="ce21">
            <text:p>http://maps.google.nl/maps?f=q&amp;source=s_q&amp;hl=nl&amp;geocode=&amp;q=51.45774, 5.50233</text:p>
          </table:table-cell>
          <table:table-cell office:value-type="string" office:string-value="google maps" table:formula="of:=HYPERLINK([.D114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B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0">
            <text:p>Geen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Noor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Eisenhowerlaan - Wolvendijk</text:p>
          </table:table-cell>
          <table:table-cell office:value-type="float" office:value="5161" table:style-name="ce20">
            <text:p>5161</text:p>
          </table:table-cell>
          <table:table-cell office:value-type="string" table:style-name="ce20">
            <text:p>51.45486, 5.52514</text:p>
          </table:table-cell>
          <table:table-cell office:value-type="string" office:string-value="http://maps.google.nl/maps?f=q&amp;source=s_q&amp;hl=nl&amp;geocode=&amp;q=51.45486, 5.52514" table:formula="of:=CONCATENATE(&quot;http://maps.google.nl/maps?f=q&amp;source=s_q&amp;hl=nl&amp;geocode=&amp;q=&quot;;[.C115])" table:style-name="ce21">
            <text:p>http://maps.google.nl/maps?f=q&amp;source=s_q&amp;hl=nl&amp;geocode=&amp;q=51.45486, 5.52514</text:p>
          </table:table-cell>
          <table:table-cell office:value-type="string" office:string-value="google maps" table:formula="of:=HYPERLINK([.D115];&quot;google maps&quot;)" table:style-name="ce22">
            <text:p>google maps</text:p>
          </table:table-cell>
          <table:table-cell office:value-type="string" table:content-validation-name="val3" table:style-name="ce20">
            <text:p>EC2 - iVR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Sterrenlaan - Kosmoslaan</text:p>
          </table:table-cell>
          <table:table-cell office:value-type="float" office:value="5172" table:style-name="ce20">
            <text:p>5172</text:p>
          </table:table-cell>
          <table:table-cell office:value-type="string" table:style-name="ce20">
            <text:p>51.46768, 5.50606</text:p>
          </table:table-cell>
          <table:table-cell office:value-type="string" office:string-value="http://maps.google.nl/maps?f=q&amp;source=s_q&amp;hl=nl&amp;geocode=&amp;q=51.46768, 5.50606" table:formula="of:=CONCATENATE(&quot;http://maps.google.nl/maps?f=q&amp;source=s_q&amp;hl=nl&amp;geocode=&amp;q=&quot;;[.C116])" table:style-name="ce21">
            <text:p>http://maps.google.nl/maps?f=q&amp;source=s_q&amp;hl=nl&amp;geocode=&amp;q=51.46768, 5.50606</text:p>
          </table:table-cell>
          <table:table-cell office:value-type="string" office:string-value="google maps" table:formula="of:=HYPERLINK([.D116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Aalsterweg - Poelhekkelaan</text:p>
          </table:table-cell>
          <table:table-cell office:value-type="float" office:value="6003" table:style-name="ce20">
            <text:p>6003</text:p>
          </table:table-cell>
          <table:table-cell office:value-type="string" table:style-name="ce20">
            <text:p>51.42106, 5.48475</text:p>
          </table:table-cell>
          <table:table-cell office:value-type="string" office:string-value="http://maps.google.nl/maps?f=q&amp;source=s_q&amp;hl=nl&amp;geocode=&amp;q=51.42106, 5.48475" table:formula="of:=CONCATENATE(&quot;http://maps.google.nl/maps?f=q&amp;source=s_q&amp;hl=nl&amp;geocode=&amp;q=&quot;;[.C117])" table:style-name="ce21">
            <text:p>http://maps.google.nl/maps?f=q&amp;source=s_q&amp;hl=nl&amp;geocode=&amp;q=51.42106, 5.48475</text:p>
          </table:table-cell>
          <table:table-cell office:value-type="string" office:string-value="google maps" table:formula="of:=HYPERLINK([.D117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Aalsterweg - Kortonjolaan</text:p>
          </table:table-cell>
          <table:table-cell office:value-type="float" office:value="6004" table:style-name="ce20">
            <text:p>6004</text:p>
          </table:table-cell>
          <table:table-cell office:value-type="string" table:style-name="ce20">
            <text:p>51.41863, 5.48410</text:p>
          </table:table-cell>
          <table:table-cell office:value-type="string" office:string-value="http://maps.google.nl/maps?f=q&amp;source=s_q&amp;hl=nl&amp;geocode=&amp;q=51.41863, 5.48410" table:formula="of:=CONCATENATE(&quot;http://maps.google.nl/maps?f=q&amp;source=s_q&amp;hl=nl&amp;geocode=&amp;q=&quot;;[.C118])" table:style-name="ce21">
            <text:p>http://maps.google.nl/maps?f=q&amp;source=s_q&amp;hl=nl&amp;geocode=&amp;q=51.41863, 5.48410</text:p>
          </table:table-cell>
          <table:table-cell office:value-type="string" office:string-value="google maps" table:formula="of:=HYPERLINK([.D118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E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Aalsterweg - Floralaan</text:p>
          </table:table-cell>
          <table:table-cell office:value-type="float" office:value="6007" table:style-name="ce20">
            <text:p>6007</text:p>
          </table:table-cell>
          <table:table-cell office:value-type="string" table:style-name="ce20">
            <text:p>51.41663, 5.48348</text:p>
          </table:table-cell>
          <table:table-cell office:value-type="string" office:string-value="http://maps.google.nl/maps?f=q&amp;source=s_q&amp;hl=nl&amp;geocode=&amp;q=51.41663, 5.48348" table:formula="of:=CONCATENATE(&quot;http://maps.google.nl/maps?f=q&amp;source=s_q&amp;hl=nl&amp;geocode=&amp;q=&quot;;[.C119])" table:style-name="ce21">
            <text:p>http://maps.google.nl/maps?f=q&amp;source=s_q&amp;hl=nl&amp;geocode=&amp;q=51.41663, 5.48348</text:p>
          </table:table-cell>
          <table:table-cell office:value-type="string" office:string-value="google maps" table:formula="of:=HYPERLINK([.D119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Aalsterweg - Theo Koomenlaan</text:p>
          </table:table-cell>
          <table:table-cell office:value-type="float" office:value="6008" table:style-name="ce20">
            <text:p>6008</text:p>
          </table:table-cell>
          <table:table-cell office:value-type="string" table:style-name="ce20">
            <text:p>51.41298, 5.48229</text:p>
          </table:table-cell>
          <table:table-cell office:value-type="string" office:string-value="http://maps.google.nl/maps?f=q&amp;source=s_q&amp;hl=nl&amp;geocode=&amp;q=51.41298, 5.48229" table:formula="of:=CONCATENATE(&quot;http://maps.google.nl/maps?f=q&amp;source=s_q&amp;hl=nl&amp;geocode=&amp;q=&quot;;[.C120])" table:style-name="ce21">
            <text:p>http://maps.google.nl/maps?f=q&amp;source=s_q&amp;hl=nl&amp;geocode=&amp;q=51.41298, 5.48229</text:p>
          </table:table-cell>
          <table:table-cell office:value-type="string" office:string-value="google maps" table:formula="of:=HYPERLINK([.D120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E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Aalsterweg - Stappendijk</text:p>
          </table:table-cell>
          <table:table-cell office:value-type="float" office:value="6009" table:style-name="ce20">
            <text:p>6009</text:p>
          </table:table-cell>
          <table:table-cell office:value-type="string" table:style-name="ce20">
            <text:p>51.40733, 5.48112</text:p>
          </table:table-cell>
          <table:table-cell office:value-type="string" office:string-value="http://maps.google.nl/maps?f=q&amp;source=s_q&amp;hl=nl&amp;geocode=&amp;q=51.40733, 5.48112" table:formula="of:=CONCATENATE(&quot;http://maps.google.nl/maps?f=q&amp;source=s_q&amp;hl=nl&amp;geocode=&amp;q=&quot;;[.C121])" table:style-name="ce21">
            <text:p>http://maps.google.nl/maps?f=q&amp;source=s_q&amp;hl=nl&amp;geocode=&amp;q=51.40733, 5.48112</text:p>
          </table:table-cell>
          <table:table-cell office:value-type="string" office:string-value="google maps" table:formula="of:=HYPERLINK([.D121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Aalsterweg - A2/A67</text:p>
          </table:table-cell>
          <table:table-cell office:value-type="float" office:value="6010" table:style-name="ce20">
            <text:p>6010</text:p>
          </table:table-cell>
          <table:table-cell office:value-type="string" table:style-name="ce20">
            <text:p>51.40581, 5.48080</text:p>
          </table:table-cell>
          <table:table-cell office:value-type="string" office:string-value="http://maps.google.nl/maps?f=q&amp;source=s_q&amp;hl=nl&amp;geocode=&amp;q=51.40581, 5.48080" table:formula="of:=CONCATENATE(&quot;http://maps.google.nl/maps?f=q&amp;source=s_q&amp;hl=nl&amp;geocode=&amp;q=&quot;;[.C122])" table:style-name="ce21">
            <text:p>http://maps.google.nl/maps?f=q&amp;source=s_q&amp;hl=nl&amp;geocode=&amp;q=51.40581, 5.48080</text:p>
          </table:table-cell>
          <table:table-cell office:value-type="string" office:string-value="google maps" table:formula="of:=HYPERLINK([.D122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Leenderweg - Korianderstraat</text:p>
          </table:table-cell>
          <table:table-cell office:value-type="float" office:value="6017" table:style-name="ce20">
            <text:p>6017</text:p>
          </table:table-cell>
          <table:table-cell office:value-type="string" table:style-name="ce20">
            <text:p>51.42007, 5.49561</text:p>
          </table:table-cell>
          <table:table-cell office:value-type="string" office:string-value="http://maps.google.nl/maps?f=q&amp;source=s_q&amp;hl=nl&amp;geocode=&amp;q=51.42007, 5.49561" table:formula="of:=CONCATENATE(&quot;http://maps.google.nl/maps?f=q&amp;source=s_q&amp;hl=nl&amp;geocode=&amp;q=&quot;;[.C123])" table:style-name="ce21">
            <text:p>http://maps.google.nl/maps?f=q&amp;source=s_q&amp;hl=nl&amp;geocode=&amp;q=51.42007, 5.49561</text:p>
          </table:table-cell>
          <table:table-cell office:value-type="string" office:string-value="google maps" table:formula="of:=HYPERLINK([.D123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Wireles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Heezerweg - Tivolilaan</text:p>
          </table:table-cell>
          <table:table-cell office:value-type="float" office:value="6027" table:style-name="ce20">
            <text:p>6027</text:p>
          </table:table-cell>
          <table:table-cell office:value-type="string" table:style-name="ce20">
            <text:p>51.42004, 5.50433</text:p>
          </table:table-cell>
          <table:table-cell office:value-type="string" office:string-value="http://maps.google.nl/maps?f=q&amp;source=s_q&amp;hl=nl&amp;geocode=&amp;q=51.42004, 5.50433" table:formula="of:=CONCATENATE(&quot;http://maps.google.nl/maps?f=q&amp;source=s_q&amp;hl=nl&amp;geocode=&amp;q=&quot;;[.C124])" table:style-name="ce21">
            <text:p>http://maps.google.nl/maps?f=q&amp;source=s_q&amp;hl=nl&amp;geocode=&amp;q=51.42004, 5.50433</text:p>
          </table:table-cell>
          <table:table-cell office:value-type="string" office:string-value="google maps" table:formula="of:=HYPERLINK([.D124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E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Geldropseweg - Canisiuslaan</text:p>
          </table:table-cell>
          <table:table-cell office:value-type="float" office:value="6043" table:style-name="ce20">
            <text:p>6043</text:p>
          </table:table-cell>
          <table:table-cell office:value-type="string" table:style-name="ce20">
            <text:p>51.43020, 5.51013</text:p>
          </table:table-cell>
          <table:table-cell office:value-type="string" office:string-value="http://maps.google.nl/maps?f=q&amp;source=s_q&amp;hl=nl&amp;geocode=&amp;q=51.43020, 5.51013" table:formula="of:=CONCATENATE(&quot;http://maps.google.nl/maps?f=q&amp;source=s_q&amp;hl=nl&amp;geocode=&amp;q=&quot;;[.C125])" table:style-name="ce21">
            <text:p>http://maps.google.nl/maps?f=q&amp;source=s_q&amp;hl=nl&amp;geocode=&amp;q=51.43020, 5.51013</text:p>
          </table:table-cell>
          <table:table-cell office:value-type="string" office:string-value="google maps" table:formula="of:=HYPERLINK([.D125];&quot;google maps&quot;)" table:style-name="ce22">
            <text:p>google maps</text:p>
          </table:table-cell>
          <table:table-cell office:value-type="string" table:content-validation-name="val3" table:style-name="ce20">
            <text:p>AD585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Floralaan - Roostenlaan</text:p>
          </table:table-cell>
          <table:table-cell office:value-type="float" office:value="6057" table:style-name="ce20">
            <text:p>6057</text:p>
          </table:table-cell>
          <table:table-cell office:value-type="string" table:style-name="ce20">
            <text:p>51.41598, 5.49148</text:p>
          </table:table-cell>
          <table:table-cell office:value-type="string" office:string-value="http://maps.google.nl/maps?f=q&amp;source=s_q&amp;hl=nl&amp;geocode=&amp;q=51.41598, 5.49148" table:formula="of:=CONCATENATE(&quot;http://maps.google.nl/maps?f=q&amp;source=s_q&amp;hl=nl&amp;geocode=&amp;q=&quot;;[.C126])" table:style-name="ce21">
            <text:p>http://maps.google.nl/maps?f=q&amp;source=s_q&amp;hl=nl&amp;geocode=&amp;q=51.41598, 5.49148</text:p>
          </table:table-cell>
          <table:table-cell office:value-type="string" office:string-value="google maps" table:formula="of:=HYPERLINK([.D126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Floralaan - Rendierveld</text:p>
          </table:table-cell>
          <table:table-cell office:value-type="float" office:value="6087" table:style-name="ce20">
            <text:p>6087</text:p>
          </table:table-cell>
          <table:table-cell office:value-type="string" table:style-name="ce20">
            <text:p>51.41747, 5.50320</text:p>
          </table:table-cell>
          <table:table-cell office:value-type="string" office:string-value="http://maps.google.nl/maps?f=q&amp;source=s_q&amp;hl=nl&amp;geocode=&amp;q=51.41747, 5.50320" table:formula="of:=CONCATENATE(&quot;http://maps.google.nl/maps?f=q&amp;source=s_q&amp;hl=nl&amp;geocode=&amp;q=&quot;;[.C127])" table:style-name="ce21">
            <text:p>http://maps.google.nl/maps?f=q&amp;source=s_q&amp;hl=nl&amp;geocode=&amp;q=51.41747, 5.50320</text:p>
          </table:table-cell>
          <table:table-cell office:value-type="string" office:string-value="google maps" table:formula="of:=HYPERLINK([.D127];&quot;google maps&quot;)" table:style-name="ce22">
            <text:p>google maps</text:p>
          </table:table-cell>
          <table:table-cell office:value-type="string" table:content-validation-name="val3" table:style-name="ce20">
            <text:p>AD585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26">
            <text:p>Karel de Grotelaan - Donizettilaan</text:p>
          </table:table-cell>
          <table:table-cell office:value-type="float" office:value="7002" table:style-name="ce20">
            <text:p>7002</text:p>
          </table:table-cell>
          <table:table-cell office:value-type="string" table:style-name="ce20">
            <text:p>51.42626, 5.45701</text:p>
          </table:table-cell>
          <table:table-cell office:value-type="string" office:string-value="http://maps.google.nl/maps?f=q&amp;source=s_q&amp;hl=nl&amp;geocode=&amp;q=51.42626, 5.45701" table:formula="of:=CONCATENATE(&quot;http://maps.google.nl/maps?f=q&amp;source=s_q&amp;hl=nl&amp;geocode=&amp;q=&quot;;[.C128])" table:style-name="ce21">
            <text:p>http://maps.google.nl/maps?f=q&amp;source=s_q&amp;hl=nl&amp;geocode=&amp;q=51.42626, 5.45701</text:p>
          </table:table-cell>
          <table:table-cell office:value-type="string" office:string-value="google maps" table:formula="of:=HYPERLINK([.D128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number-columns-repeated="16369"/>
        </table:table-row>
        <table:table-row table:style-name="ro2">
          <table:table-cell office:value-type="string" table:style-name="ce19">
            <text:p>Karel de Grotelaan - Brucknerplein</text:p>
          </table:table-cell>
          <table:table-cell office:value-type="float" office:value="7003" table:style-name="ce20">
            <text:p>7003</text:p>
          </table:table-cell>
          <table:table-cell office:value-type="string" table:style-name="ce20">
            <text:p>51.42325, 5.45256</text:p>
          </table:table-cell>
          <table:table-cell office:value-type="string" office:string-value="http://maps.google.nl/maps?f=q&amp;source=s_q&amp;hl=nl&amp;geocode=&amp;q=51.42325, 5.45256" table:formula="of:=CONCATENATE(&quot;http://maps.google.nl/maps?f=q&amp;source=s_q&amp;hl=nl&amp;geocode=&amp;q=&quot;;[.C129])" table:style-name="ce21">
            <text:p>http://maps.google.nl/maps?f=q&amp;source=s_q&amp;hl=nl&amp;geocode=&amp;q=51.42325, 5.45256</text:p>
          </table:table-cell>
          <table:table-cell office:value-type="string" office:string-value="google maps" table:formula="of:=HYPERLINK([.D129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Karel de Grotelaan - Tinelstraat</text:p>
          </table:table-cell>
          <table:table-cell office:value-type="float" office:value="7005" table:style-name="ce20">
            <text:p>7005</text:p>
          </table:table-cell>
          <table:table-cell office:value-type="string" table:style-name="ce20">
            <text:p>51.42055, 5.44771</text:p>
          </table:table-cell>
          <table:table-cell office:value-type="string" office:string-value="http://maps.google.nl/maps?f=q&amp;source=s_q&amp;hl=nl&amp;geocode=&amp;q=51.42055, 5.44771" table:formula="of:=CONCATENATE(&quot;http://maps.google.nl/maps?f=q&amp;source=s_q&amp;hl=nl&amp;geocode=&amp;q=&quot;;[.C130])" table:style-name="ce21">
            <text:p>http://maps.google.nl/maps?f=q&amp;source=s_q&amp;hl=nl&amp;geocode=&amp;q=51.42055, 5.44771</text:p>
          </table:table-cell>
          <table:table-cell office:value-type="string" office:string-value="google maps" table:formula="of:=HYPERLINK([.D130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Meerveldhovenseweg - Roffart</text:p>
          </table:table-cell>
          <table:table-cell office:value-type="float" office:value="7006" table:style-name="ce20">
            <text:p>7006</text:p>
          </table:table-cell>
          <table:table-cell office:value-type="string" table:style-name="ce20">
            <text:p>51.41915, 5.44510</text:p>
          </table:table-cell>
          <table:table-cell office:value-type="string" office:string-value="http://maps.google.nl/maps?f=q&amp;source=s_q&amp;hl=nl&amp;geocode=&amp;q=51.41915, 5.44510" table:formula="of:=CONCATENATE(&quot;http://maps.google.nl/maps?f=q&amp;source=s_q&amp;hl=nl&amp;geocode=&amp;q=&quot;;[.C131])" table:style-name="ce21">
            <text:p>http://maps.google.nl/maps?f=q&amp;source=s_q&amp;hl=nl&amp;geocode=&amp;q=51.41915, 5.44510</text:p>
          </table:table-cell>
          <table:table-cell office:value-type="string" office:string-value="google maps" table:formula="of:=HYPERLINK([.D131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Meerveldhovenseweg - Poot van Metz</text:p>
          </table:table-cell>
          <table:table-cell office:value-type="float" office:value="7007" table:style-name="ce20">
            <text:p>7007</text:p>
          </table:table-cell>
          <table:table-cell office:value-type="string" table:style-name="ce20">
            <text:p>51.41705, 5.42916</text:p>
          </table:table-cell>
          <table:table-cell office:value-type="string" office:string-value="http://maps.google.nl/maps?f=q&amp;source=s_q&amp;hl=nl&amp;geocode=&amp;q=51.41705, 5.42916" table:formula="of:=CONCATENATE(&quot;http://maps.google.nl/maps?f=q&amp;source=s_q&amp;hl=nl&amp;geocode=&amp;q=&quot;;[.C132])" table:style-name="ce21">
            <text:p>http://maps.google.nl/maps?f=q&amp;source=s_q&amp;hl=nl&amp;geocode=&amp;q=51.41705, 5.42916</text:p>
          </table:table-cell>
          <table:table-cell office:value-type="string" office:string-value="google maps" table:formula="of:=HYPERLINK([.D132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Hoogstraat - Franz Leharplein</text:p>
          </table:table-cell>
          <table:table-cell office:value-type="float" office:value="7013" table:style-name="ce20">
            <text:p>7013</text:p>
          </table:table-cell>
          <table:table-cell office:value-type="string" table:style-name="ce20">
            <text:p>51.42370, 5.46130</text:p>
          </table:table-cell>
          <table:table-cell office:value-type="string" office:string-value="http://maps.google.nl/maps?f=q&amp;source=s_q&amp;hl=nl&amp;geocode=&amp;q=51.42370, 5.46130" table:formula="of:=CONCATENATE(&quot;http://maps.google.nl/maps?f=q&amp;source=s_q&amp;hl=nl&amp;geocode=&amp;q=&quot;;[.C133])" table:style-name="ce21">
            <text:p>http://maps.google.nl/maps?f=q&amp;source=s_q&amp;hl=nl&amp;geocode=&amp;q=51.42370, 5.46130</text:p>
          </table:table-cell>
          <table:table-cell office:value-type="string" office:string-value="google maps" table:formula="of:=HYPERLINK([.D133];&quot;google maps&quot;)" table:style-name="ce22">
            <text:p>google maps</text:p>
          </table:table-cell>
          <table:table-cell office:value-type="string" table:content-validation-name="val3" table:style-name="ce20">
            <text:p>AD580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Bayeuxlaan - Claralaan</text:p>
          </table:table-cell>
          <table:table-cell office:value-type="float" office:value="7035" table:style-name="ce20">
            <text:p>7035</text:p>
          </table:table-cell>
          <table:table-cell office:value-type="string" table:style-name="ce20">
            <text:p>51.42289, 5.46690</text:p>
          </table:table-cell>
          <table:table-cell office:value-type="string" office:string-value="http://maps.google.nl/maps?f=q&amp;source=s_q&amp;hl=nl&amp;geocode=&amp;q=51.42289, 5.46690" table:formula="of:=CONCATENATE(&quot;http://maps.google.nl/maps?f=q&amp;source=s_q&amp;hl=nl&amp;geocode=&amp;q=&quot;;[.C134])" table:style-name="ce21">
            <text:p>http://maps.google.nl/maps?f=q&amp;source=s_q&amp;hl=nl&amp;geocode=&amp;q=51.42289, 5.46690</text:p>
          </table:table-cell>
          <table:table-cell office:value-type="string" office:string-value="google maps" table:formula="of:=HYPERLINK([.D134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Bayeuxlaan - Coolenlaan - Locatellistraat</text:p>
          </table:table-cell>
          <table:table-cell office:value-type="float" office:value="7036" table:style-name="ce20">
            <text:p>7036</text:p>
          </table:table-cell>
          <table:table-cell office:value-type="string" table:style-name="ce20">
            <text:p>51.41723, 5.46529</text:p>
          </table:table-cell>
          <table:table-cell office:value-type="string" office:string-value="http://maps.google.nl/maps?f=q&amp;source=s_q&amp;hl=nl&amp;geocode=&amp;q=51.41723, 5.46529" table:formula="of:=CONCATENATE(&quot;http://maps.google.nl/maps?f=q&amp;source=s_q&amp;hl=nl&amp;geocode=&amp;q=&quot;;[.C135])" table:style-name="ce21">
            <text:p>http://maps.google.nl/maps?f=q&amp;source=s_q&amp;hl=nl&amp;geocode=&amp;q=51.41723, 5.46529</text:p>
          </table:table-cell>
          <table:table-cell office:value-type="string" office:string-value="google maps" table:formula="of:=HYPERLINK([.D135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Prof. Holstlaan - <text:s/>Toegang noord HTC</text:p>
          </table:table-cell>
          <table:table-cell office:value-type="float" office:value="7037" table:style-name="ce20">
            <text:p>7037</text:p>
          </table:table-cell>
          <table:table-cell office:value-type="string" table:style-name="ce20">
            <text:p>51.41477, 5.46430</text:p>
          </table:table-cell>
          <table:table-cell office:value-type="string" office:string-value="http://maps.google.nl/maps?f=q&amp;source=s_q&amp;hl=nl&amp;geocode=&amp;q=51.41477, 5.46430" table:formula="of:=CONCATENATE(&quot;http://maps.google.nl/maps?f=q&amp;source=s_q&amp;hl=nl&amp;geocode=&amp;q=&quot;;[.C136])" table:style-name="ce21">
            <text:p>http://maps.google.nl/maps?f=q&amp;source=s_q&amp;hl=nl&amp;geocode=&amp;q=51.41477, 5.46430</text:p>
          </table:table-cell>
          <table:table-cell office:value-type="string" office:string-value="google maps" table:formula="of:=HYPERLINK([.D136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Prof. Holstlaan - Toegang midden HTC</text:p>
          </table:table-cell>
          <table:table-cell office:value-type="float" office:value="7038" table:style-name="ce20">
            <text:p>7038</text:p>
          </table:table-cell>
          <table:table-cell office:value-type="string" table:style-name="ce20">
            <text:p>51.41194, 5.46360</text:p>
          </table:table-cell>
          <table:table-cell office:value-type="string" office:string-value="http://maps.google.nl/maps?f=q&amp;source=s_q&amp;hl=nl&amp;geocode=&amp;q=51.41194, 5.46360" table:formula="of:=CONCATENATE(&quot;http://maps.google.nl/maps?f=q&amp;source=s_q&amp;hl=nl&amp;geocode=&amp;q=&quot;;[.C137])" table:style-name="ce21">
            <text:p>http://maps.google.nl/maps?f=q&amp;source=s_q&amp;hl=nl&amp;geocode=&amp;q=51.41194, 5.46360</text:p>
          </table:table-cell>
          <table:table-cell office:value-type="string" office:string-value="google maps" table:formula="of:=HYPERLINK([.D137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Prof. Holstlaan - Toegang zuid HTC</text:p>
          </table:table-cell>
          <table:table-cell office:value-type="float" office:value="7039" table:style-name="ce20">
            <text:p>7039</text:p>
          </table:table-cell>
          <table:table-cell office:value-type="string" table:style-name="ce20">
            <text:p>51.40681, 5.46227</text:p>
          </table:table-cell>
          <table:table-cell office:value-type="string" office:string-value="http://maps.google.nl/maps?f=q&amp;source=s_q&amp;hl=nl&amp;geocode=&amp;q=51.40681, 5.46227" table:formula="of:=CONCATENATE(&quot;http://maps.google.nl/maps?f=q&amp;source=s_q&amp;hl=nl&amp;geocode=&amp;q=&quot;;[.C138])" table:style-name="ce21">
            <text:p>http://maps.google.nl/maps?f=q&amp;source=s_q&amp;hl=nl&amp;geocode=&amp;q=51.40681, 5.46227</text:p>
          </table:table-cell>
          <table:table-cell office:value-type="string" office:string-value="google maps" table:formula="of:=HYPERLINK([.D138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3" table:content-validation-name="val3" table:style-name="ce24">
            <text:p>3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Karel de Grotelaan - Hoogenweerdt</text:p>
          </table:table-cell>
          <table:table-cell office:value-type="float" office:value="7043" table:style-name="ce20">
            <text:p>7043</text:p>
          </table:table-cell>
          <table:table-cell office:value-type="string" table:style-name="ce20">
            <text:p>51.41940, 5.43823</text:p>
          </table:table-cell>
          <table:table-cell office:value-type="string" office:string-value="http://maps.google.nl/maps?f=q&amp;source=s_q&amp;hl=nl&amp;geocode=&amp;q=51.41940, 5.43823" table:formula="of:=CONCATENATE(&quot;http://maps.google.nl/maps?f=q&amp;source=s_q&amp;hl=nl&amp;geocode=&amp;q=&quot;;[.C139])" table:style-name="ce21">
            <text:p>http://maps.google.nl/maps?f=q&amp;source=s_q&amp;hl=nl&amp;geocode=&amp;q=51.41940, 5.43823</text:p>
          </table:table-cell>
          <table:table-cell office:value-type="string" office:string-value="google maps" table:formula="of:=HYPERLINK([.D139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D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Meerveldhovenseweg - Ulenpas</text:p>
          </table:table-cell>
          <table:table-cell office:value-type="float" office:value="7044" table:style-name="ce20">
            <text:p>7044</text:p>
          </table:table-cell>
          <table:table-cell office:value-type="string" table:style-name="ce20">
            <text:p>51.41756, 5.43529</text:p>
          </table:table-cell>
          <table:table-cell office:value-type="string" office:string-value="http://maps.google.nl/maps?f=q&amp;source=s_q&amp;hl=nl&amp;geocode=&amp;q=51.41756, 5.43529" table:formula="of:=CONCATENATE(&quot;http://maps.google.nl/maps?f=q&amp;source=s_q&amp;hl=nl&amp;geocode=&amp;q=&quot;;[.C140])" table:style-name="ce21">
            <text:p>http://maps.google.nl/maps?f=q&amp;source=s_q&amp;hl=nl&amp;geocode=&amp;q=51.41756, 5.43529</text:p>
          </table:table-cell>
          <table:table-cell office:value-type="string" office:string-value="google maps" table:formula="of:=HYPERLINK([.D140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Meerveldhovenseweg - Keverberg</text:p>
          </table:table-cell>
          <table:table-cell office:value-type="float" office:value="7045" table:style-name="ce20">
            <text:p>7045</text:p>
          </table:table-cell>
          <table:table-cell office:value-type="string" table:style-name="ce20">
            <text:p>51.41851, 5.44141</text:p>
          </table:table-cell>
          <table:table-cell office:value-type="string" office:string-value="http://maps.google.nl/maps?f=q&amp;source=s_q&amp;hl=nl&amp;geocode=&amp;q=51.41851, 5.44141" table:formula="of:=CONCATENATE(&quot;http://maps.google.nl/maps?f=q&amp;source=s_q&amp;hl=nl&amp;geocode=&amp;q=&quot;;[.C141])" table:style-name="ce21">
            <text:p>http://maps.google.nl/maps?f=q&amp;source=s_q&amp;hl=nl&amp;geocode=&amp;q=51.41851, 5.44141</text:p>
          </table:table-cell>
          <table:table-cell office:value-type="string" office:string-value="google maps" table:formula="of:=HYPERLINK([.D141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Noord Brabantlaan - Verlengde Sliffertsestraat</text:p>
          </table:table-cell>
          <table:table-cell office:value-type="float" office:value="8000" table:style-name="ce20">
            <text:p>8000</text:p>
          </table:table-cell>
          <table:table-cell office:value-type="string" table:style-name="ce20">
            <text:p>51.43558, 5.42231</text:p>
          </table:table-cell>
          <table:table-cell office:value-type="string" office:string-value="http://maps.google.nl/maps?f=q&amp;source=s_q&amp;hl=nl&amp;geocode=&amp;q=51.43558, 5.42231" table:formula="of:=CONCATENATE(&quot;http://maps.google.nl/maps?f=q&amp;source=s_q&amp;hl=nl&amp;geocode=&amp;q=&quot;;[.C142])" table:style-name="ce21">
            <text:p>http://maps.google.nl/maps?f=q&amp;source=s_q&amp;hl=nl&amp;geocode=&amp;q=51.43558, 5.42231</text:p>
          </table:table-cell>
          <table:table-cell office:value-type="string" office:string-value="google maps" table:formula="of:=HYPERLINK([.D142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19">
            <text:p>Noord Brabantlaan - Hurksestraat</text:p>
          </table:table-cell>
          <table:table-cell office:value-type="float" office:value="8002" table:style-name="ce20">
            <text:p>8002</text:p>
          </table:table-cell>
          <table:table-cell office:value-type="string" table:style-name="ce20">
            <text:p>51.43702, 5.42718</text:p>
          </table:table-cell>
          <table:table-cell office:value-type="string" office:string-value="http://maps.google.nl/maps?f=q&amp;source=s_q&amp;hl=nl&amp;geocode=&amp;q=51.43702, 5.42718" table:formula="of:=CONCATENATE(&quot;http://maps.google.nl/maps?f=q&amp;source=s_q&amp;hl=nl&amp;geocode=&amp;q=&quot;;[.C143])" table:style-name="ce21">
            <text:p>http://maps.google.nl/maps?f=q&amp;source=s_q&amp;hl=nl&amp;geocode=&amp;q=51.43702, 5.42718</text:p>
          </table:table-cell>
          <table:table-cell office:value-type="string" office:string-value="google maps" table:formula="of:=HYPERLINK([.D143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32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30"/>
          <table:table-cell table:number-columns-repeated="16368" table:style-name="ce31"/>
        </table:table-row>
        <table:table-row table:style-name="ro2">
          <table:table-cell office:value-type="string" table:style-name="ce26">
            <text:p>Noord Brabantlaan - Zeelsterstraat</text:p>
          </table:table-cell>
          <table:table-cell office:value-type="float" office:value="8004" table:style-name="ce20">
            <text:p>8004</text:p>
          </table:table-cell>
          <table:table-cell office:value-type="string" table:style-name="ce20">
            <text:p>51.43875, 5.43162</text:p>
          </table:table-cell>
          <table:table-cell office:value-type="string" office:string-value="http://maps.google.nl/maps?f=q&amp;source=s_q&amp;hl=nl&amp;geocode=&amp;q=51.43875, 5.43162" table:formula="of:=CONCATENATE(&quot;http://maps.google.nl/maps?f=q&amp;source=s_q&amp;hl=nl&amp;geocode=&amp;q=&quot;;[.C144])" table:style-name="ce21">
            <text:p>http://maps.google.nl/maps?f=q&amp;source=s_q&amp;hl=nl&amp;geocode=&amp;q=51.43875, 5.43162</text:p>
          </table:table-cell>
          <table:table-cell office:value-type="string" office:string-value="google maps" table:formula="of:=HYPERLINK([.D144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32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30"/>
          <table:table-cell table:number-columns-repeated="16368" table:style-name="ce31"/>
        </table:table-row>
        <table:table-row table:style-name="ro2">
          <table:table-cell office:value-type="string" table:style-name="ce26">
            <text:p>Noord Brabantlaan - Bredalaan</text:p>
          </table:table-cell>
          <table:table-cell office:value-type="float" office:value="8005" table:style-name="ce20">
            <text:p>8005</text:p>
          </table:table-cell>
          <table:table-cell office:value-type="string" table:style-name="ce20">
            <text:p>51.44037, 5.43538</text:p>
          </table:table-cell>
          <table:table-cell office:value-type="string" office:string-value="http://maps.google.nl/maps?f=q&amp;source=s_q&amp;hl=nl&amp;geocode=&amp;q=51.44037, 5.43538" table:formula="of:=CONCATENATE(&quot;http://maps.google.nl/maps?f=q&amp;source=s_q&amp;hl=nl&amp;geocode=&amp;q=&quot;;[.C145])" table:style-name="ce21">
            <text:p>http://maps.google.nl/maps?f=q&amp;source=s_q&amp;hl=nl&amp;geocode=&amp;q=51.44037, 5.43538</text:p>
          </table:table-cell>
          <table:table-cell office:value-type="string" office:string-value="google maps" table:formula="of:=HYPERLINK([.D145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32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30"/>
          <table:table-cell table:number-columns-repeated="16368" table:style-name="ce31"/>
        </table:table-row>
        <table:table-row table:style-name="ro2">
          <table:table-cell office:value-type="string" table:style-name="ce26">
            <text:p>Noord Brabantlaan - Vander Muydenstr.</text:p>
          </table:table-cell>
          <table:table-cell office:value-type="float" office:value="8006" table:style-name="ce20">
            <text:p>8006</text:p>
          </table:table-cell>
          <table:table-cell office:value-type="string" table:style-name="ce20">
            <text:p>51.44248, 5.44038</text:p>
          </table:table-cell>
          <table:table-cell office:value-type="string" office:string-value="http://maps.google.nl/maps?f=q&amp;source=s_q&amp;hl=nl&amp;geocode=&amp;q=51.44248, 5.44038" table:formula="of:=CONCATENATE(&quot;http://maps.google.nl/maps?f=q&amp;source=s_q&amp;hl=nl&amp;geocode=&amp;q=&quot;;[.C146])" table:style-name="ce21">
            <text:p>http://maps.google.nl/maps?f=q&amp;source=s_q&amp;hl=nl&amp;geocode=&amp;q=51.44248, 5.44038</text:p>
          </table:table-cell>
          <table:table-cell office:value-type="string" office:string-value="google maps" table:formula="of:=HYPERLINK([.D146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32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30"/>
          <table:table-cell table:number-columns-repeated="16368" table:style-name="ce31"/>
        </table:table-row>
        <table:table-row table:style-name="ro2">
          <table:table-cell office:value-type="string" table:style-name="ce26">
            <text:p>Noord Brabantlaan - J.C. Oppenheimstr.</text:p>
          </table:table-cell>
          <table:table-cell office:value-type="float" office:value="8007" table:style-name="ce20">
            <text:p>8007</text:p>
          </table:table-cell>
          <table:table-cell office:value-type="string" table:style-name="ce20">
            <text:p>51.44328, 5.44225</text:p>
          </table:table-cell>
          <table:table-cell office:value-type="string" office:string-value="http://maps.google.nl/maps?f=q&amp;source=s_q&amp;hl=nl&amp;geocode=&amp;q=51.44328, 5.44225" table:formula="of:=CONCATENATE(&quot;http://maps.google.nl/maps?f=q&amp;source=s_q&amp;hl=nl&amp;geocode=&amp;q=&quot;;[.C147])" table:style-name="ce21">
            <text:p>http://maps.google.nl/maps?f=q&amp;source=s_q&amp;hl=nl&amp;geocode=&amp;q=51.44328, 5.44225</text:p>
          </table:table-cell>
          <table:table-cell office:value-type="string" office:string-value="google maps" table:formula="of:=HYPERLINK([.D147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32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30"/>
          <table:table-cell table:number-columns-repeated="16368" table:style-name="ce31"/>
        </table:table-row>
        <table:table-row table:style-name="ro2">
          <table:table-cell office:value-type="string" table:style-name="ce26">
            <text:p>Noord Brabantlaan - Tilburgseweg</text:p>
          </table:table-cell>
          <table:table-cell office:value-type="float" office:value="8008" table:style-name="ce20">
            <text:p>8008</text:p>
          </table:table-cell>
          <table:table-cell office:value-type="string" table:style-name="ce20">
            <text:p>51.44355, 5.44315</text:p>
          </table:table-cell>
          <table:table-cell office:value-type="string" office:string-value="http://maps.google.nl/maps?f=q&amp;source=s_q&amp;hl=nl&amp;geocode=&amp;q=51.44355, 5.44315" table:formula="of:=CONCATENATE(&quot;http://maps.google.nl/maps?f=q&amp;source=s_q&amp;hl=nl&amp;geocode=&amp;q=&quot;;[.C148])" table:style-name="ce21">
            <text:p>http://maps.google.nl/maps?f=q&amp;source=s_q&amp;hl=nl&amp;geocode=&amp;q=51.44355, 5.44315</text:p>
          </table:table-cell>
          <table:table-cell office:value-type="string" office:string-value="google maps" table:formula="of:=HYPERLINK([.D148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32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style-name="ce30"/>
          <table:table-cell table:number-columns-repeated="16368" table:style-name="ce31"/>
        </table:table-row>
        <table:table-row table:style-name="ro2">
          <table:table-cell office:value-type="string" table:style-name="ce26">
            <text:p>Noord Brabantlaan - Meerhovendreef - Heerbaan</text:p>
          </table:table-cell>
          <table:table-cell office:value-type="float" office:value="8010" table:style-name="ce20">
            <text:p>8010</text:p>
          </table:table-cell>
          <table:table-cell office:value-type="string" table:style-name="ce20">
            <text:p>51.43336, 5.41935</text:p>
          </table:table-cell>
          <table:table-cell office:value-type="string" office:string-value="http://maps.google.nl/maps?f=q&amp;source=s_q&amp;hl=nl&amp;geocode=&amp;q=51.43336, 5.41935" table:formula="of:=CONCATENATE(&quot;http://maps.google.nl/maps?f=q&amp;source=s_q&amp;hl=nl&amp;geocode=&amp;q=&quot;;[.C149])" table:style-name="ce21">
            <text:p>http://maps.google.nl/maps?f=q&amp;source=s_q&amp;hl=nl&amp;geocode=&amp;q=51.43336, 5.41935</text:p>
          </table:table-cell>
          <table:table-cell office:value-type="string" office:string-value="google maps" table:formula="of:=HYPERLINK([.D149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Beemdstraat - Lodewijkstraat</text:p>
          </table:table-cell>
          <table:table-cell office:value-type="float" office:value="8017" table:style-name="ce20">
            <text:p>8017</text:p>
          </table:table-cell>
          <table:table-cell office:value-type="string" table:style-name="ce20">
            <text:p>51.43070, 5.45194</text:p>
          </table:table-cell>
          <table:table-cell office:value-type="string" office:string-value="http://maps.google.nl/maps?f=q&amp;source=s_q&amp;hl=nl&amp;geocode=&amp;q=51.43070, 5.45194" table:formula="of:=CONCATENATE(&quot;http://maps.google.nl/maps?f=q&amp;source=s_q&amp;hl=nl&amp;geocode=&amp;q=&quot;;[.C150])" table:style-name="ce21">
            <text:p>http://maps.google.nl/maps?f=q&amp;source=s_q&amp;hl=nl&amp;geocode=&amp;q=51.43070, 5.45194</text:p>
          </table:table-cell>
          <table:table-cell office:value-type="string" office:string-value="google maps" table:formula="of:=HYPERLINK([.D150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Beemdstraat - Hurksestraat</text:p>
          </table:table-cell>
          <table:table-cell office:value-type="float" office:value="8019" table:style-name="ce20">
            <text:p>8019</text:p>
          </table:table-cell>
          <table:table-cell office:value-type="string" table:style-name="ce20">
            <text:p>51.42892, 5.44742</text:p>
          </table:table-cell>
          <table:table-cell office:value-type="string" office:string-value="http://maps.google.nl/maps?f=q&amp;source=s_q&amp;hl=nl&amp;geocode=&amp;q=51.42892, 5.44742" table:formula="of:=CONCATENATE(&quot;http://maps.google.nl/maps?f=q&amp;source=s_q&amp;hl=nl&amp;geocode=&amp;q=&quot;;[.C151])" table:style-name="ce21">
            <text:p>http://maps.google.nl/maps?f=q&amp;source=s_q&amp;hl=nl&amp;geocode=&amp;q=51.42892, 5.44742</text:p>
          </table:table-cell>
          <table:table-cell office:value-type="string" office:string-value="google maps" table:formula="of:=HYPERLINK([.D151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Meerenakkerweg - Dillenburgstraat</text:p>
          </table:table-cell>
          <table:table-cell office:value-type="float" office:value="8021" table:style-name="ce20">
            <text:p>8021</text:p>
          </table:table-cell>
          <table:table-cell office:value-type="string" table:style-name="ce20">
            <text:p>51.42809, 5.43772</text:p>
          </table:table-cell>
          <table:table-cell office:value-type="string" office:string-value="http://maps.google.nl/maps?f=q&amp;source=s_q&amp;hl=nl&amp;geocode=&amp;q=51.42809, 5.43772" table:formula="of:=CONCATENATE(&quot;http://maps.google.nl/maps?f=q&amp;source=s_q&amp;hl=nl&amp;geocode=&amp;q=&quot;;[.C152])" table:style-name="ce21">
            <text:p>http://maps.google.nl/maps?f=q&amp;source=s_q&amp;hl=nl&amp;geocode=&amp;q=51.42809, 5.43772</text:p>
          </table:table-cell>
          <table:table-cell office:value-type="string" office:string-value="google maps" table:formula="of:=HYPERLINK([.D152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Meerenakkerweg - N2 (oostelijke afrit)</text:p>
          </table:table-cell>
          <table:table-cell office:value-type="float" office:value="8022" table:style-name="ce20">
            <text:p>8022</text:p>
          </table:table-cell>
          <table:table-cell office:value-type="string" table:style-name="ce20">
            <text:p>51.42922, 5.42897</text:p>
          </table:table-cell>
          <table:table-cell office:value-type="string" office:string-value="http://maps.google.nl/maps?f=q&amp;source=s_q&amp;hl=nl&amp;geocode=&amp;q=51.42922, 5.42897" table:formula="of:=CONCATENATE(&quot;http://maps.google.nl/maps?f=q&amp;source=s_q&amp;hl=nl&amp;geocode=&amp;q=&quot;;[.C153])" table:style-name="ce21">
            <text:p>http://maps.google.nl/maps?f=q&amp;source=s_q&amp;hl=nl&amp;geocode=&amp;q=51.42922, 5.42897</text:p>
          </table:table-cell>
          <table:table-cell office:value-type="string" office:string-value="google maps" table:formula="of:=HYPERLINK([.D153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Wireles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Meerenakkerweg - N2 (westelijke afrit)</text:p>
          </table:table-cell>
          <table:table-cell office:value-type="float" office:value="8023" table:style-name="ce20">
            <text:p>8023</text:p>
          </table:table-cell>
          <table:table-cell office:value-type="string" table:style-name="ce20">
            <text:p>51.43066, 5.42639</text:p>
          </table:table-cell>
          <table:table-cell office:value-type="string" office:string-value="http://maps.google.nl/maps?f=q&amp;source=s_q&amp;hl=nl&amp;geocode=&amp;q=51.43066, 5.42639" table:formula="of:=CONCATENATE(&quot;http://maps.google.nl/maps?f=q&amp;source=s_q&amp;hl=nl&amp;geocode=&amp;q=&quot;;[.C154])" table:style-name="ce21">
            <text:p>http://maps.google.nl/maps?f=q&amp;source=s_q&amp;hl=nl&amp;geocode=&amp;q=51.43066, 5.42639</text:p>
          </table:table-cell>
          <table:table-cell office:value-type="string" office:string-value="google maps" table:formula="of:=HYPERLINK([.D154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Wireles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Kruisstraat - Heistraat - Sliffertsestraat</text:p>
          </table:table-cell>
          <table:table-cell office:value-type="float" office:value="8024" table:style-name="ce20">
            <text:p>8024</text:p>
          </table:table-cell>
          <table:table-cell office:value-type="string" table:style-name="ce20">
            <text:p>51.43185, 5.42373</text:p>
          </table:table-cell>
          <table:table-cell office:value-type="string" office:string-value="http://maps.google.nl/maps?f=q&amp;source=s_q&amp;hl=nl&amp;geocode=&amp;q=51.43185, 5.42373" table:formula="of:=CONCATENATE(&quot;http://maps.google.nl/maps?f=q&amp;source=s_q&amp;hl=nl&amp;geocode=&amp;q=&quot;;[.C155])" table:style-name="ce21">
            <text:p>http://maps.google.nl/maps?f=q&amp;source=s_q&amp;hl=nl&amp;geocode=&amp;q=51.43185, 5.42373</text:p>
          </table:table-cell>
          <table:table-cell office:value-type="string" office:string-value="google maps" table:formula="of:=HYPERLINK([.D155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Heistraat - Zoom</text:p>
          </table:table-cell>
          <table:table-cell office:value-type="float" office:value="8025" table:style-name="ce20">
            <text:p>8025</text:p>
          </table:table-cell>
          <table:table-cell office:value-type="string" table:style-name="ce20">
            <text:p>51.43241, 5.42183</text:p>
          </table:table-cell>
          <table:table-cell office:value-type="string" office:string-value="http://maps.google.nl/maps?f=q&amp;source=s_q&amp;hl=nl&amp;geocode=&amp;q=51.43241, 5.42183" table:formula="of:=CONCATENATE(&quot;http://maps.google.nl/maps?f=q&amp;source=s_q&amp;hl=nl&amp;geocode=&amp;q=&quot;;[.C156])" table:style-name="ce21">
            <text:p>http://maps.google.nl/maps?f=q&amp;source=s_q&amp;hl=nl&amp;geocode=&amp;q=51.43241, 5.42183</text:p>
          </table:table-cell>
          <table:table-cell office:value-type="string" office:string-value="google maps" table:formula="of:=HYPERLINK([.D156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Grasdreef - Grassteppe</text:p>
          </table:table-cell>
          <table:table-cell office:value-type="float" office:value="8030" table:style-name="ce20">
            <text:p>8030</text:p>
          </table:table-cell>
          <table:table-cell office:value-type="string" table:style-name="ce20">
            <text:p>51.43442, 5.41696</text:p>
          </table:table-cell>
          <table:table-cell office:value-type="string" office:string-value="http://maps.google.nl/maps?f=q&amp;source=s_q&amp;hl=nl&amp;geocode=&amp;q=51.43442, 5.41696" table:formula="of:=CONCATENATE(&quot;http://maps.google.nl/maps?f=q&amp;source=s_q&amp;hl=nl&amp;geocode=&amp;q=&quot;;[.C157])" table:style-name="ce21">
            <text:p>http://maps.google.nl/maps?f=q&amp;source=s_q&amp;hl=nl&amp;geocode=&amp;q=51.43442, 5.41696</text:p>
          </table:table-cell>
          <table:table-cell office:value-type="string" office:string-value="google maps" table:formula="of:=HYPERLINK([.D157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Grasdreef - Meerhovendreef</text:p>
          </table:table-cell>
          <table:table-cell office:value-type="float" office:value="8031" table:style-name="ce20">
            <text:p>8031</text:p>
          </table:table-cell>
          <table:table-cell office:value-type="string" table:style-name="ce20">
            <text:p>51.43593, 5.41557</text:p>
          </table:table-cell>
          <table:table-cell office:value-type="string" office:string-value="http://maps.google.nl/maps?f=q&amp;source=s_q&amp;hl=nl&amp;geocode=&amp;q=51.43593, 5.41557" table:formula="of:=CONCATENATE(&quot;http://maps.google.nl/maps?f=q&amp;source=s_q&amp;hl=nl&amp;geocode=&amp;q=&quot;;[.C158])" table:style-name="ce21">
            <text:p>http://maps.google.nl/maps?f=q&amp;source=s_q&amp;hl=nl&amp;geocode=&amp;q=51.43593, 5.41557</text:p>
          </table:table-cell>
          <table:table-cell office:value-type="string" office:string-value="google maps" table:formula="of:=HYPERLINK([.D158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E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Meerhovendreef - Sliffertsestraat</text:p>
          </table:table-cell>
          <table:table-cell office:value-type="float" office:value="8032" table:style-name="ce20">
            <text:p>8032</text:p>
          </table:table-cell>
          <table:table-cell office:value-type="string" table:style-name="ce20">
            <text:p>51.43674, 5.42096</text:p>
          </table:table-cell>
          <table:table-cell office:value-type="string" office:string-value="http://maps.google.nl/maps?f=q&amp;source=s_q&amp;hl=nl&amp;geocode=&amp;q=51.43674, 5.42096" table:formula="of:=CONCATENATE(&quot;http://maps.google.nl/maps?f=q&amp;source=s_q&amp;hl=nl&amp;geocode=&amp;q=&quot;;[.C159])" table:style-name="ce21">
            <text:p>http://maps.google.nl/maps?f=q&amp;source=s_q&amp;hl=nl&amp;geocode=&amp;q=51.43674, 5.42096</text:p>
          </table:table-cell>
          <table:table-cell office:value-type="string" office:string-value="google maps" table:formula="of:=HYPERLINK([.D159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Wireles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Meerhovendreef - Grasbaan</text:p>
          </table:table-cell>
          <table:table-cell office:value-type="float" office:value="8033" table:style-name="ce20">
            <text:p>8033</text:p>
          </table:table-cell>
          <table:table-cell office:value-type="string" table:style-name="ce20">
            <text:p>51.43538, 5.41115</text:p>
          </table:table-cell>
          <table:table-cell office:value-type="string" office:string-value="http://maps.google.nl/maps?f=q&amp;source=s_q&amp;hl=nl&amp;geocode=&amp;q=51.43538, 5.41115" table:formula="of:=CONCATENATE(&quot;http://maps.google.nl/maps?f=q&amp;source=s_q&amp;hl=nl&amp;geocode=&amp;q=&quot;;[.C160])" table:style-name="ce21">
            <text:p>http://maps.google.nl/maps?f=q&amp;source=s_q&amp;hl=nl&amp;geocode=&amp;q=51.43538, 5.41115</text:p>
          </table:table-cell>
          <table:table-cell office:value-type="string" office:string-value="google maps" table:formula="of:=HYPERLINK([.D160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2" table:content-validation-name="val3" table:style-name="ce24">
            <text:p>2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Grasdreef - Grasplein</text:p>
          </table:table-cell>
          <table:table-cell office:value-type="float" office:value="8034" table:style-name="ce20">
            <text:p>8034</text:p>
          </table:table-cell>
          <table:table-cell office:value-type="string" table:style-name="ce20">
            <text:p>51.43985, 5.41450</text:p>
          </table:table-cell>
          <table:table-cell office:value-type="string" office:string-value="http://maps.google.nl/maps?f=q&amp;source=s_q&amp;hl=nl&amp;geocode=&amp;q=51.43985, 5.41450" table:formula="of:=CONCATENATE(&quot;http://maps.google.nl/maps?f=q&amp;source=s_q&amp;hl=nl&amp;geocode=&amp;q=&quot;;[.C161])" table:style-name="ce21">
            <text:p>http://maps.google.nl/maps?f=q&amp;source=s_q&amp;hl=nl&amp;geocode=&amp;q=51.43985, 5.41450</text:p>
          </table:table-cell>
          <table:table-cell office:value-type="string" office:string-value="google maps" table:formula="of:=HYPERLINK([.D161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Telefoonlijn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Grasdreef - Grassavanne</text:p>
          </table:table-cell>
          <table:table-cell office:value-type="float" office:value="8035" table:style-name="ce20">
            <text:p>8035</text:p>
          </table:table-cell>
          <table:table-cell office:value-type="string" table:style-name="ce20">
            <text:p>51.44171, 5.41327</text:p>
          </table:table-cell>
          <table:table-cell office:value-type="string" office:string-value="http://maps.google.nl/maps?f=q&amp;source=s_q&amp;hl=nl&amp;geocode=&amp;q=51.44171, 5.41327" table:formula="of:=CONCATENATE(&quot;http://maps.google.nl/maps?f=q&amp;source=s_q&amp;hl=nl&amp;geocode=&amp;q=&quot;;[.C162])" table:style-name="ce21">
            <text:p>http://maps.google.nl/maps?f=q&amp;source=s_q&amp;hl=nl&amp;geocode=&amp;q=51.44171, 5.41327</text:p>
          </table:table-cell>
          <table:table-cell office:value-type="string" office:string-value="google maps" table:formula="of:=HYPERLINK([.D162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Zanddreef - Zandkasteel</text:p>
          </table:table-cell>
          <table:table-cell office:value-type="float" office:value="8037" table:style-name="ce20">
            <text:p>8037</text:p>
          </table:table-cell>
          <table:table-cell office:value-type="string" table:style-name="ce20">
            <text:p>51.44402, 5.41108</text:p>
          </table:table-cell>
          <table:table-cell office:value-type="string" office:string-value="http://maps.google.nl/maps?f=q&amp;source=s_q&amp;hl=nl&amp;geocode=&amp;q=51.44402, 5.41108" table:formula="of:=CONCATENATE(&quot;http://maps.google.nl/maps?f=q&amp;source=s_q&amp;hl=nl&amp;geocode=&amp;q=&quot;;[.C163])" table:style-name="ce21">
            <text:p>http://maps.google.nl/maps?f=q&amp;source=s_q&amp;hl=nl&amp;geocode=&amp;q=51.44402, 5.41108</text:p>
          </table:table-cell>
          <table:table-cell office:value-type="string" office:string-value="google maps" table:formula="of:=HYPERLINK([.D163];&quot;google maps&quot;)" table:style-name="ce22">
            <text:p>google maps</text:p>
          </table:table-cell>
          <table:table-cell office:value-type="string" table:content-validation-name="val3" table:style-name="ce20">
            <text:p>EC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Grasdreef - Zandpad</text:p>
          </table:table-cell>
          <table:table-cell office:value-type="float" office:value="8039" table:style-name="ce20">
            <text:p>8039</text:p>
          </table:table-cell>
          <table:table-cell office:value-type="string" table:style-name="ce20">
            <text:p>51.44689, 5.40710</text:p>
          </table:table-cell>
          <table:table-cell office:value-type="string" office:string-value="http://maps.google.nl/maps?f=q&amp;source=s_q&amp;hl=nl&amp;geocode=&amp;q=51.44689, 5.40710" table:formula="of:=CONCATENATE(&quot;http://maps.google.nl/maps?f=q&amp;source=s_q&amp;hl=nl&amp;geocode=&amp;q=&quot;;[.C164])" table:style-name="ce21">
            <text:p>http://maps.google.nl/maps?f=q&amp;source=s_q&amp;hl=nl&amp;geocode=&amp;q=51.44689, 5.40710</text:p>
          </table:table-cell>
          <table:table-cell office:value-type="string" office:string-value="google maps" table:formula="of:=HYPERLINK([.D164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Grasdreef - Zandhagedis</text:p>
          </table:table-cell>
          <table:table-cell office:value-type="float" office:value="8040" table:style-name="ce20">
            <text:p>8040</text:p>
          </table:table-cell>
          <table:table-cell office:value-type="string" table:style-name="ce20">
            <text:p>51.44831, 5.40536</text:p>
          </table:table-cell>
          <table:table-cell office:value-type="string" office:string-value="http://maps.google.nl/maps?f=q&amp;source=s_q&amp;hl=nl&amp;geocode=&amp;q=51.44831, 5.40536" table:formula="of:=CONCATENATE(&quot;http://maps.google.nl/maps?f=q&amp;source=s_q&amp;hl=nl&amp;geocode=&amp;q=&quot;;[.C165])" table:style-name="ce21">
            <text:p>http://maps.google.nl/maps?f=q&amp;source=s_q&amp;hl=nl&amp;geocode=&amp;q=51.44831, 5.40536</text:p>
          </table:table-cell>
          <table:table-cell office:value-type="string" office:string-value="google maps" table:formula="of:=HYPERLINK([.D165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content-validation-name="val3" table:style-name="ce24">
            <text:p>1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Brandweertoerit busbaan Meerhoven</text:p>
          </table:table-cell>
          <table:table-cell office:value-type="float" office:value="8041" table:style-name="ce20">
            <text:p>8041</text:p>
          </table:table-cell>
          <table:table-cell office:value-type="string" table:style-name="ce20">
            <text:p>51.45144, 5.40185</text:p>
          </table:table-cell>
          <table:table-cell office:value-type="string" office:string-value="http://maps.google.nl/maps?f=q&amp;source=s_q&amp;hl=nl&amp;geocode=&amp;q=51.45144, 5.40185" table:formula="of:=CONCATENATE(&quot;http://maps.google.nl/maps?f=q&amp;source=s_q&amp;hl=nl&amp;geocode=&amp;q=&quot;;[.C166])" table:style-name="ce21">
            <text:p>http://maps.google.nl/maps?f=q&amp;source=s_q&amp;hl=nl&amp;geocode=&amp;q=51.45144, 5.40185</text:p>
          </table:table-cell>
          <table:table-cell office:value-type="string" office:string-value="google maps" table:formula="of:=HYPERLINK([.D166];&quot;google maps&quot;)" table:style-name="ce22">
            <text:p>google maps</text:p>
          </table:table-cell>
          <table:table-cell office:value-type="string" table:content-validation-name="val3" table:style-name="ce20">
            <text:p>ERDI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-</text:p>
          </table:table-cell>
          <table:table-cell office:value-type="string" table:content-validation-name="val3" table:style-name="ce24">
            <text:p>-</text:p>
          </table:table-cell>
          <table:table-cell table:style-name="ce28"/>
          <table:table-cell office:value-type="string" table:style-name="ce18">
            <text:p>Zuid</text:p>
          </table:table-cell>
          <table:table-cell office:value-type="string" table:style-name="ce18">
            <text:p>nog niet bekend</text:p>
          </table:table-cell>
          <table:table-cell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Flightforum - Luchthavenweg</text:p>
          </table:table-cell>
          <table:table-cell office:value-type="float" office:value="8060" table:style-name="ce20">
            <text:p>8060</text:p>
          </table:table-cell>
          <table:table-cell office:value-type="string" table:style-name="ce20">
            <text:p>51.45494, 5.39991</text:p>
          </table:table-cell>
          <table:table-cell office:value-type="string" office:string-value="http://maps.google.nl/maps?f=q&amp;source=s_q&amp;hl=nl&amp;geocode=&amp;q=51.45494, 5.39991" table:formula="of:=CONCATENATE(&quot;http://maps.google.nl/maps?f=q&amp;source=s_q&amp;hl=nl&amp;geocode=&amp;q=&quot;;[.C167])" table:style-name="ce21">
            <text:p>http://maps.google.nl/maps?f=q&amp;source=s_q&amp;hl=nl&amp;geocode=&amp;q=51.45494, 5.39991</text:p>
          </table:table-cell>
          <table:table-cell office:value-type="string" office:string-value="google maps" table:formula="of:=HYPERLINK([.D167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2" table:content-validation-name="val3" table:style-name="ce24">
            <text:p>2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Luchthavenweg - Parmentierweg</text:p>
          </table:table-cell>
          <table:table-cell office:value-type="float" office:value="8063" table:style-name="ce20">
            <text:p>8063</text:p>
          </table:table-cell>
          <table:table-cell office:value-type="string" table:style-name="ce20">
            <text:p>51.45534, 5.39817</text:p>
          </table:table-cell>
          <table:table-cell office:value-type="string" office:string-value="http://maps.google.nl/maps?f=q&amp;source=s_q&amp;hl=nl&amp;geocode=&amp;q=51.45534, 5.39817" table:formula="of:=CONCATENATE(&quot;http://maps.google.nl/maps?f=q&amp;source=s_q&amp;hl=nl&amp;geocode=&amp;q=&quot;;[.C168])" table:style-name="ce21">
            <text:p>http://maps.google.nl/maps?f=q&amp;source=s_q&amp;hl=nl&amp;geocode=&amp;q=51.45534, 5.39817</text:p>
          </table:table-cell>
          <table:table-cell office:value-type="string" office:string-value="google maps" table:formula="of:=HYPERLINK([.D168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2" table:style-name="ce24">
            <text:p>2</text:p>
          </table:table-cell>
          <table:table-cell table:style-name="ce28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Verlengde Spottersweg - Landsardseweg - BIC Zuid</text:p>
          </table:table-cell>
          <table:table-cell office:value-type="float" office:value="8064" table:style-name="ce20">
            <text:p>8064</text:p>
          </table:table-cell>
          <table:table-cell office:value-type="string" table:style-name="ce20">
            <text:p>51.46827, 5.39130</text:p>
          </table:table-cell>
          <table:table-cell office:value-type="string" office:string-value="http://maps.google.nl/maps?f=q&amp;source=s_q&amp;hl=nl&amp;geocode=&amp;q=51.46827, 5.39130" table:formula="of:=CONCATENATE(&quot;http://maps.google.nl/maps?f=q&amp;source=s_q&amp;hl=nl&amp;geocode=&amp;q=&quot;;[.C169])" table:style-name="ce21">
            <text:p>http://maps.google.nl/maps?f=q&amp;source=s_q&amp;hl=nl&amp;geocode=&amp;q=51.46827, 5.39130</text:p>
          </table:table-cell>
          <table:table-cell office:value-type="string" office:string-value="google maps" table:formula="of:=HYPERLINK([.D169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office:value-type="string" table:style-name="ce18">
            <text:p>nog niet bekend</text:p>
          </table:table-cell>
          <table:table-cell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Luchthavenweg - Landsard - Backbone</text:p>
          </table:table-cell>
          <table:table-cell office:value-type="float" office:value="8065" table:style-name="ce20">
            <text:p>8065</text:p>
          </table:table-cell>
          <table:table-cell office:value-type="string" table:style-name="ce20">
            <text:p>51.46030, 5.39711</text:p>
          </table:table-cell>
          <table:table-cell office:value-type="string" office:string-value="http://maps.google.nl/maps?f=q&amp;source=s_q&amp;hl=nl&amp;geocode=&amp;q=51.46030, 5.39711" table:formula="of:=CONCATENATE(&quot;http://maps.google.nl/maps?f=q&amp;source=s_q&amp;hl=nl&amp;geocode=&amp;q=&quot;;[.C170])" table:style-name="ce21">
            <text:p>http://maps.google.nl/maps?f=q&amp;source=s_q&amp;hl=nl&amp;geocode=&amp;q=51.46030, 5.39711</text:p>
          </table:table-cell>
          <table:table-cell office:value-type="string" office:string-value="google maps" table:formula="of:=HYPERLINK([.D170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GLAS</text:p>
          </table:table-cell>
          <table:table-cell office:value-type="float" office:value="1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office:value-type="string" table:style-name="ce18">
            <text:p>nog niet bekend</text:p>
          </table:table-cell>
          <table:table-cell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A.Fokkerweg - Flightformum - Backbone</text:p>
          </table:table-cell>
          <table:table-cell office:value-type="float" office:value="8066" table:style-name="ce20">
            <text:p>8066</text:p>
          </table:table-cell>
          <table:table-cell table:style-name="ce20"/>
          <table:table-cell office:value-type="string" office:string-value="http://maps.google.nl/maps?f=q&amp;source=s_q&amp;hl=nl&amp;geocode=&amp;q=" table:formula="of:=CONCATENATE(&quot;http://maps.google.nl/maps?f=q&amp;source=s_q&amp;hl=nl&amp;geocode=&amp;q=&quot;;[.C171])" table:style-name="ce21">
            <text:p>http://maps.google.nl/maps?f=q&amp;source=s_q&amp;hl=nl&amp;geocode=&amp;q=</text:p>
          </table:table-cell>
          <table:table-cell office:value-type="string" office:string-value="google maps" table:formula="of:=HYPERLINK([.D171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table:content-validation-name="val3" table:style-name="ce20"/>
          <table:table-cell table:content-validation-name="val3" table:style-name="ce20"/>
          <table:table-cell table:style-name="ce23"/>
          <table:table-cell table:style-name="ce24"/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Anthony Fokkerweg - A58 OOST</text:p>
          </table:table-cell>
          <table:table-cell office:value-type="string" table:style-name="ce20">
            <text:p>8067O</text:p>
          </table:table-cell>
          <table:table-cell office:value-type="string" table:style-name="ce33">
            <text:p>51.46018, 5.40983</text:p>
          </table:table-cell>
          <table:table-cell office:value-type="string" office:string-value="http://maps.google.nl/maps?f=q&amp;source=s_q&amp;hl=nl&amp;geocode=&amp;q=51.46018, 5.40983" table:formula="of:=CONCATENATE(&quot;http://maps.google.nl/maps?f=q&amp;source=s_q&amp;hl=nl&amp;geocode=&amp;q=&quot;;[.C172])" table:style-name="ce21">
            <text:p>http://maps.google.nl/maps?f=q&amp;source=s_q&amp;hl=nl&amp;geocode=&amp;q=51.46018, 5.40983</text:p>
          </table:table-cell>
          <table:table-cell office:value-type="string" office:string-value="google maps" table:formula="of:=HYPERLINK([.D172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Anthony Fokkerweg - A58 WEST</text:p>
          </table:table-cell>
          <table:table-cell office:value-type="string" table:style-name="ce20">
            <text:p>8067W</text:p>
          </table:table-cell>
          <table:table-cell office:value-type="string" table:style-name="ce20">
            <text:p>51.45984, 5.40901</text:p>
          </table:table-cell>
          <table:table-cell office:value-type="string" table:style-name="ce21">
            <text:p>http://maps.google.nl/maps?f=q&amp;source=s_q&amp;hl=nl&amp;geocode=&amp;q=51.45984, 5.40901</text:p>
          </table:table-cell>
          <table:table-cell office:value-type="string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Oirschotsedijk - Anthony Fokkerweg</text:p>
          </table:table-cell>
          <table:table-cell office:value-type="float" office:value="8068" table:style-name="ce20">
            <text:p>8068</text:p>
          </table:table-cell>
          <table:table-cell office:value-type="string" table:style-name="ce20">
            <text:p>51.46395, 5.41800</text:p>
          </table:table-cell>
          <table:table-cell office:value-type="string" office:string-value="http://maps.google.nl/maps?f=q&amp;source=s_q&amp;hl=nl&amp;geocode=&amp;q=51.46395, 5.41800" table:formula="of:=CONCATENATE(&quot;http://maps.google.nl/maps?f=q&amp;source=s_q&amp;hl=nl&amp;geocode=&amp;q=&quot;;[.C174])" table:style-name="ce21">
            <text:p>http://maps.google.nl/maps?f=q&amp;source=s_q&amp;hl=nl&amp;geocode=&amp;q=51.46395, 5.41800</text:p>
          </table:table-cell>
          <table:table-cell office:value-type="string" office:string-value="google maps" table:formula="of:=HYPERLINK([.D174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style-name="ce27"/>
          <table:table-cell table:number-columns-repeated="16368"/>
        </table:table-row>
        <table:table-row table:style-name="ro2">
          <table:table-cell office:value-type="string" table:style-name="ce26">
            <text:p>Anthony Fokkerweg - De Schakel</text:p>
          </table:table-cell>
          <table:table-cell office:value-type="float" office:value="8069" table:style-name="ce20">
            <text:p>8069</text:p>
          </table:table-cell>
          <table:table-cell office:value-type="string" table:style-name="ce20">
            <text:p>51.46509, 5.42113</text:p>
          </table:table-cell>
          <table:table-cell office:value-type="string" office:string-value="http://maps.google.nl/maps?f=q&amp;source=s_q&amp;hl=nl&amp;geocode=&amp;q=51.46509, 5.42113" table:formula="of:=CONCATENATE(&quot;http://maps.google.nl/maps?f=q&amp;source=s_q&amp;hl=nl&amp;geocode=&amp;q=&quot;;[.C175])" table:style-name="ce21">
            <text:p>http://maps.google.nl/maps?f=q&amp;source=s_q&amp;hl=nl&amp;geocode=&amp;q=51.46509, 5.42113</text:p>
          </table:table-cell>
          <table:table-cell office:value-type="string" office:string-value="google maps" table:formula="of:=HYPERLINK([.D175];&quot;google maps&quot;)" table:style-name="ce22">
            <text:p>google maps</text:p>
          </table:table-cell>
          <table:table-cell office:value-type="string" table:content-validation-name="val3" table:style-name="ce20">
            <text:p>iTC-2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1" table:style-name="ce24">
            <text:p>1</text:p>
          </table:table-cell>
          <table:table-cell office:value-type="string" table:style-name="ce17">
            <text:p>ja</text:p>
          </table:table-cell>
          <table:table-cell office:value-type="string" table:style-name="ce18">
            <text:p>Noord</text:p>
          </table:table-cell>
          <table:table-cell table:number-columns-repeated="2" table:style-name="ce18"/>
          <table:table-cell table:style-name="ce9"/>
          <table:table-cell table:number-columns-repeated="16368" table:style-name="ce10"/>
        </table:table-row>
        <table:table-row table:style-name="ro2">
          <table:table-cell office:value-type="string" table:style-name="ce26">
            <text:p>Anthony Fokkerweg - Achtseweg zuid</text:p>
          </table:table-cell>
          <table:table-cell office:value-type="float" office:value="8070" table:style-name="ce20">
            <text:p>8070</text:p>
          </table:table-cell>
          <table:table-cell office:value-type="string" table:style-name="ce20">
            <text:p>51.46732, 5.42956</text:p>
          </table:table-cell>
          <table:table-cell office:value-type="string" office:string-value="http://maps.google.nl/maps?f=q&amp;source=s_q&amp;hl=nl&amp;geocode=&amp;q=51.46732, 5.42956" table:formula="of:=CONCATENATE(&quot;http://maps.google.nl/maps?f=q&amp;source=s_q&amp;hl=nl&amp;geocode=&amp;q=&quot;;[.C176])" table:style-name="ce21">
            <text:p>http://maps.google.nl/maps?f=q&amp;source=s_q&amp;hl=nl&amp;geocode=&amp;q=51.46732, 5.42956</text:p>
          </table:table-cell>
          <table:table-cell office:value-type="string" office:string-value="google maps" table:formula="of:=HYPERLINK([.D176];&quot;google maps&quot;)" table:style-name="ce22">
            <text:p>google maps</text:p>
          </table:table-cell>
          <table:table-cell office:value-type="string" table:content-validation-name="val3" table:style-name="ce20">
            <text:p>EC1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KARBOX+XBUS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style-name="ce23">
            <text:p>GLAS</text:p>
          </table:table-cell>
          <table:table-cell office:value-type="float" office:value="2" table:style-name="ce24">
            <text:p>2</text:p>
          </table:table-cell>
          <table:table-cell table:style-name="ce17"/>
          <table:table-cell office:value-type="string" table:style-name="ce18">
            <text:p>Noord</text:p>
          </table:table-cell>
          <table:table-cell table:number-columns-repeated="2" table:style-name="ce18"/>
          <table:table-cell table:style-name="ce9"/>
          <table:table-cell table:number-columns-repeated="16368" table:style-name="ce10"/>
        </table:table-row>
        <table:table-row table:style-name="ro2">
          <table:table-cell office:value-type="string" table:style-name="ce26">
            <text:p>Oirschotsedijk - Landsard</text:p>
          </table:table-cell>
          <table:table-cell office:value-type="float" office:value="8500" table:style-name="ce20">
            <text:p>8500</text:p>
          </table:table-cell>
          <table:table-cell office:value-type="string" table:style-name="ce20">
            <text:p>51.46814, 5.40406</text:p>
          </table:table-cell>
          <table:table-cell office:value-type="string" office:string-value="http://maps.google.nl/maps?f=q&amp;source=s_q&amp;hl=nl&amp;geocode=&amp;q=51.46814, 5.40406" table:formula="of:=CONCATENATE(&quot;http://maps.google.nl/maps?f=q&amp;source=s_q&amp;hl=nl&amp;geocode=&amp;q=&quot;;[.C177])" table:style-name="ce21">
            <text:p>http://maps.google.nl/maps?f=q&amp;source=s_q&amp;hl=nl&amp;geocode=&amp;q=51.46814, 5.40406</text:p>
          </table:table-cell>
          <table:table-cell office:value-type="string" office:string-value="google maps" table:formula="of:=HYPERLINK([.D177];&quot;google maps&quot;)" table:style-name="ce22">
            <text:p>google maps</text:p>
          </table:table-cell>
          <table:table-cell office:value-type="string" table:content-validation-name="val3" table:style-name="ce20">
            <text:p>iTC-2 NL 42Vac (iVRI)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JA</text:p>
          </table:table-cell>
          <table:table-cell office:value-type="string" table:content-validation-name="val3" table:style-name="ce20">
            <text:p>NEE</text:p>
          </table:table-cell>
          <table:table-cell office:value-type="string" table:style-name="ce23">
            <text:p>Robustel modem</text:p>
          </table:table-cell>
          <table:table-cell table:style-name="ce24"/>
          <table:table-cell office:value-type="string" table:style-name="ce17">
            <text:p>ja</text:p>
          </table:table-cell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9"/>
          <table:table-cell table:number-columns-repeated="16368" table:style-name="ce10"/>
        </table:table-row>
        <table:table-row table:style-name="ro2">
          <table:table-cell office:value-type="string" table:style-name="ce26">
            <text:p>Oirschotsedijk - Spottersweg</text:p>
          </table:table-cell>
          <table:table-cell office:value-type="float" office:value="8501" table:style-name="ce20">
            <text:p>8501</text:p>
          </table:table-cell>
          <table:table-cell office:value-type="string" table:style-name="ce20">
            <text:p>51.47115, 5.39152</text:p>
          </table:table-cell>
          <table:table-cell office:value-type="string" office:string-value="http://maps.google.nl/maps?f=q&amp;source=s_q&amp;hl=nl&amp;geocode=&amp;q=51.47115, 5.39152" table:formula="of:=CONCATENATE(&quot;http://maps.google.nl/maps?f=q&amp;source=s_q&amp;hl=nl&amp;geocode=&amp;q=&quot;;[.C178])" table:style-name="ce21">
            <text:p>http://maps.google.nl/maps?f=q&amp;source=s_q&amp;hl=nl&amp;geocode=&amp;q=51.47115, 5.39152</text:p>
          </table:table-cell>
          <table:table-cell office:value-type="string" office:string-value="google maps" table:formula="of:=HYPERLINK([.D178];&quot;google maps&quot;)" table:style-name="ce22">
            <text:p>google maps</text:p>
          </table:table-cell>
          <table:table-cell office:value-type="string" table:content-validation-name="val3" table:style-name="ce20">
            <text:p>AD580</text:p>
          </table:table-cell>
          <table:table-cell office:value-type="string" table:content-validation-name="val3" table:style-name="ce20">
            <text:p>A</text:p>
          </table:table-cell>
          <table:table-cell office:value-type="string" table:content-validation-name="val3" table:style-name="ce20">
            <text:p>Geen</text:p>
          </table:table-cell>
          <table:table-cell office:value-type="string" table:content-validation-name="val3" table:style-name="ce20">
            <text:p>NEE</text:p>
          </table:table-cell>
          <table:table-cell table:style-name="ce23"/>
          <table:table-cell office:value-type="float" office:value="2" table:style-name="ce24">
            <text:p>2</text:p>
          </table:table-cell>
          <table:table-cell table:style-name="ce17"/>
          <table:table-cell office:value-type="string" table:style-name="ce18">
            <text:p>Zuid</text:p>
          </table:table-cell>
          <table:table-cell table:number-columns-repeated="2" table:style-name="ce18"/>
          <table:table-cell table:style-name="ce9"/>
          <table:table-cell table:number-columns-repeated="16368" table:style-name="ce10"/>
        </table:table-row>
        <table:table-row table:number-rows-repeated="3" table:style-name="ro2">
          <table:table-cell table:style-name="ce34"/>
          <table:table-cell table:number-columns-repeated="2" table:style-name="ce35"/>
          <table:table-cell table:style-name="ce34"/>
          <table:table-cell table:style-name="ce36"/>
          <table:table-cell table:content-validation-name="val4" table:style-name="ce35"/>
          <table:table-cell table:content-validation-name="val1" table:style-name="ce35"/>
          <table:table-cell table:content-validation-name="val2" table:style-name="ce35"/>
          <table:table-cell table:content-validation-name="val2" table:style-name="ce35"/>
          <table:table-cell table:style-name="ce37"/>
          <table:table-cell table:style-name="ce9"/>
          <table:table-cell table:number-columns-repeated="4" table:style-name="ce10"/>
          <table:table-cell table:style-name="ce9"/>
          <table:table-cell table:number-columns-repeated="16368" table:style-name="ce10"/>
        </table:table-row>
        <table:table-row table:number-rows-repeated="3" table:style-name="ro2">
          <table:table-cell table:number-columns-repeated="2" table:style-name="ce1"/>
          <table:table-cell table:style-name="ce9"/>
          <table:table-cell table:style-name="ce34"/>
          <table:table-cell table:style-name="ce36"/>
          <table:table-cell table:content-validation-name="val4" table:style-name="ce35"/>
          <table:table-cell table:content-validation-name="val1" table:style-name="ce35"/>
          <table:table-cell table:content-validation-name="val2" table:style-name="ce35"/>
          <table:table-cell table:content-validation-name="val2" table:style-name="ce35"/>
          <table:table-cell table:style-name="ce37"/>
          <table:table-cell table:style-name="ce9"/>
          <table:table-cell table:style-name="ce1"/>
          <table:table-cell table:number-columns-repeated="3" table:style-name="ce10"/>
          <table:table-cell table:style-name="ce27"/>
          <table:table-cell table:number-columns-repeated="16368"/>
        </table:table-row>
        <table:table-row table:style-name="ro2">
          <table:table-cell table:number-columns-repeated="2" table:style-name="ce10"/>
          <table:table-cell table:style-name="ce38"/>
          <table:table-cell table:style-name="ce35"/>
          <table:table-cell table:style-name="ce37"/>
          <table:table-cell table:content-validation-name="val4" table:style-name="ce35"/>
          <table:table-cell table:number-columns-repeated="5" table:style-name="ce35"/>
          <table:table-cell table:number-columns-repeated="4" table:style-name="ce10"/>
          <table:table-cell table:style-name="ce9"/>
          <table:table-cell table:number-columns-repeated="16368" table:style-name="ce10"/>
        </table:table-row>
        <table:table-row table:number-rows-repeated="5" table:style-name="ro2">
          <table:table-cell table:number-columns-repeated="2" table:style-name="ce1"/>
          <table:table-cell table:style-name="ce9"/>
          <table:table-cell table:style-name="ce34"/>
          <table:table-cell table:style-name="ce36"/>
          <table:table-cell table:content-validation-name="val4" table:style-name="ce35"/>
          <table:table-cell table:content-validation-name="val1" table:style-name="ce35"/>
          <table:table-cell table:content-validation-name="val2" table:style-name="ce35"/>
          <table:table-cell table:content-validation-name="val2" table:style-name="ce35"/>
          <table:table-cell table:style-name="ce37"/>
          <table:table-cell table:style-name="ce9"/>
          <table:table-cell table:style-name="ce1"/>
          <table:table-cell table:number-columns-repeated="3" table:style-name="ce10"/>
          <table:table-cell table:style-name="ce27"/>
          <table:table-cell table:number-columns-repeated="16368"/>
        </table:table-row>
        <table:table-row table:style-name="ro2">
          <table:table-cell table:number-columns-repeated="2" table:style-name="ce1"/>
          <table:table-cell table:style-name="ce9"/>
          <table:table-cell table:style-name="ce34"/>
          <table:table-cell table:style-name="ce36"/>
          <table:table-cell table:content-validation-name="val4" table:style-name="ce35"/>
          <table:table-cell table:number-columns-repeated="3" table:style-name="ce35"/>
          <table:table-cell table:style-name="ce37"/>
          <table:table-cell table:style-name="ce9"/>
          <table:table-cell table:style-name="ce1"/>
          <table:table-cell table:number-columns-repeated="3" table:style-name="ce10"/>
          <table:table-cell table:style-name="ce27"/>
          <table:table-cell table:number-columns-repeated="16368"/>
        </table:table-row>
        <table:table-row table:style-name="ro3">
          <table:table-cell table:style-name="ce39"/>
          <table:table-cell table:number-columns-repeated="3" table:style-name="ce1"/>
          <table:table-cell table:style-name="ce40"/>
          <table:table-cell table:number-columns-repeated="7" table:style-name="ce1"/>
          <table:table-cell table:number-columns-repeated="3" table:style-name="ce10"/>
          <table:table-cell table:style-name="ce27"/>
          <table:table-cell table:number-columns-repeated="16368"/>
        </table:table-row>
        <table:table-row table:number-rows-repeated="32" table:style-name="ro3">
          <table:table-cell table:number-columns-repeated="12"/>
          <table:table-cell table:number-columns-repeated="3" table:style-name="ce10"/>
          <table:table-cell table:number-columns-repeated="16369"/>
        </table:table-row>
        <table:table-row table:number-rows-repeated="2" table:style-name="ro3">
          <table:table-cell table:number-columns-repeated="4" table:style-name="ce1"/>
          <table:table-cell table:style-name="ce40"/>
          <table:table-cell table:number-columns-repeated="7" table:style-name="ce1"/>
          <table:table-cell table:number-columns-repeated="3" table:style-name="ce10"/>
          <table:table-cell table:number-columns-repeated="16369"/>
        </table:table-row>
        <table:table-row table:style-name="ro3">
          <table:table-cell table:style-name="ce41"/>
          <table:table-cell table:number-columns-repeated="4" table:style-name="ce9"/>
          <table:table-cell table:content-validation-name="val3" table:style-name="ce1"/>
          <table:table-cell table:style-name="ce42"/>
          <table:table-cell table:number-columns-repeated="2" table:style-name="ce1"/>
          <table:table-cell table:style-name="ce9"/>
          <table:table-cell table:style-name="ce27"/>
          <table:table-cell table:style-name="ce1"/>
          <table:table-cell table:number-columns-repeated="3" table:style-name="ce10"/>
          <table:table-cell table:number-columns-repeated="16369"/>
        </table:table-row>
        <table:table-row table:style-name="ro3">
          <table:table-cell table:style-name="ce43"/>
          <table:table-cell table:number-columns-repeated="4" table:style-name="ce9"/>
          <table:table-cell table:content-validation-name="val3" table:style-name="ce1"/>
          <table:table-cell table:style-name="ce42"/>
          <table:table-cell table:number-columns-repeated="2" table:style-name="ce1"/>
          <table:table-cell table:style-name="ce9"/>
          <table:table-cell table:style-name="ce27"/>
          <table:table-cell table:style-name="ce1"/>
          <table:table-cell table:number-columns-repeated="3" table:style-name="ce10"/>
          <table:table-cell table:number-columns-repeated="16369"/>
        </table:table-row>
        <table:table-row table:number-rows-repeated="8" table:style-name="ro3">
          <table:table-cell table:style-name="ce44"/>
          <table:table-cell table:number-columns-repeated="4" table:style-name="ce9"/>
          <table:table-cell table:content-validation-name="val3" table:style-name="ce1"/>
          <table:table-cell table:style-name="ce42"/>
          <table:table-cell table:number-columns-repeated="2" table:style-name="ce1"/>
          <table:table-cell table:style-name="ce9"/>
          <table:table-cell table:style-name="ce27"/>
          <table:table-cell table:style-name="ce1"/>
          <table:table-cell table:number-columns-repeated="3" table:style-name="ce10"/>
          <table:table-cell table:number-columns-repeated="16369"/>
        </table:table-row>
        <table:table-row table:number-rows-repeated="1048340" table:style-name="ro3">
          <table:table-cell table:number-columns-repeated="16384"/>
        </table:table-row>
        <table:named-expressions>
          <table:named-range table:name="Print_Area" table:cell-range-address="VRI.$A$1:VRI.$K$178" table:base-cell-address="VRI.$A$1"/>
        </table:named-expressions>
      </table:table>
      <table:database-ranges>
        <table:database-range table:target-range-address="VRI.A1:VRI.AA23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Myriad" svg:font-family="Myriad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Hyperlink" style:family="table-cell" style:data-style-name="N0">
      <style:table-cell-properties style:vertical-align="automatic" fo:background-color="transparent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Myriad" style:font-name-asian="Myriad" style:font-name-complex="Myriad" fo:font-size="11pt" style:font-size-asian="11pt" style:font-size-complex="11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231</meta:generator>
    <meta:initial-creator>EJV</meta:initial-creator>
    <dc:creator>Jan Ottens</dc:creator>
    <meta:creation-date>2013-09-04T13:33:17Z</meta:creation-date>
    <dc:date>2020-12-03T10:42:29Z</dc:date>
    <meta:print-date>2020-08-05T14:54:03Z</meta:print-date>
    <meta:editing-cycles>4</meta:editing-cycles>
    <meta:editing-duration>PT843S</meta:editing-duration>
  </office:meta>
</office:document-meta>
</file>